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Object 7/meta.xml" manifest:media-type="text/xml"/>
  <manifest:file-entry manifest:full-path="Object 7/styles.xml" manifest:media-type="text/xml"/>
  <manifest:file-entry manifest:full-path="Object 7/content.xml" manifest:media-type="text/xml"/>
  <manifest:file-entry manifest:full-path="Object 7/" manifest:media-type="application/vnd.oasis.opendocument.chart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9/meta.xml" manifest:media-type="text/xml"/>
  <manifest:file-entry manifest:full-path="Object 9/styles.xml" manifest:media-type="text/xml"/>
  <manifest:file-entry manifest:full-path="Object 9/content.xml" manifest:media-type="text/xml"/>
  <manifest:file-entry manifest:full-path="Object 9/" manifest:media-type="application/vnd.oasis.opendocument.chart"/>
  <manifest:file-entry manifest:full-path="styles.xml" manifest:media-type="text/xml"/>
  <manifest:file-entry manifest:full-path="manifest.rdf" manifest:media-type="application/rdf+xml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8/meta.xml" manifest:media-type="text/xml"/>
  <manifest:file-entry manifest:full-path="Object 8/styles.xml" manifest:media-type="text/xml"/>
  <manifest:file-entry manifest:full-path="Object 8/content.xml" manifest:media-type="text/xml"/>
  <manifest:file-entry manifest:full-path="Object 8/" manifest:media-type="application/vnd.oasis.opendocument.char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Replacements/Object 10" manifest:media-type="application/x-openoffice-gdimetafile;windows_formatname=&quot;GDIMetaFile&quot;"/>
  <manifest:file-entry manifest:full-path="ObjectReplacements/Object 8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9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11" manifest:media-type="application/x-openoffice-gdimetafile;windows_formatname=&quot;GDIMetaFile&quot;"/>
  <manifest:file-entry manifest:full-path="ObjectReplacements/Object 7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Object 11/meta.xml" manifest:media-type="text/xml"/>
  <manifest:file-entry manifest:full-path="Object 11/styles.xml" manifest:media-type="text/xml"/>
  <manifest:file-entry manifest:full-path="Object 11/content.xml" manifest:media-type="text/xml"/>
  <manifest:file-entry manifest:full-path="Object 11/" manifest:media-type="application/vnd.oasis.opendocument.chart"/>
  <manifest:file-entry manifest:full-path="settings.xml" manifest:media-type="text/xml"/>
  <manifest:file-entry manifest:full-path="Thumbnails/thumbnail.png" manifest:media-type="image/png"/>
  <manifest:file-entry manifest:full-path="Configurations2/" manifest:media-type="application/vnd.sun.xml.ui.configuration"/>
  <manifest:file-entry manifest:full-path="meta.xml" manifest:media-type="text/xml"/>
  <manifest:file-entry manifest:full-path="content.xml" manifest:media-type="text/xml"/>
  <manifest:file-entry manifest:full-path="Object 10/meta.xml" manifest:media-type="text/xml"/>
  <manifest:file-entry manifest:full-path="Object 10/styles.xml" manifest:media-type="text/xml"/>
  <manifest:file-entry manifest:full-path="Object 10/content.xml" manifest:media-type="text/xml"/>
  <manifest:file-entry manifest:full-path="Object 10/" manifest:media-type="application/vnd.oasis.opendocument.chart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Ubuntu" svg:font-family="Ubuntu" style:font-pitch="variable"/>
  </office:font-face-decls>
  <office:automatic-styles>
    <style:style style:name="co1" style:family="table-column">
      <style:table-column-properties fo:break-before="auto" style:column-width="1.072in"/>
    </style:style>
    <style:style style:name="co2" style:family="table-column">
      <style:table-column-properties fo:break-before="auto" style:column-width="0.8472in"/>
    </style:style>
    <style:style style:name="co3" style:family="table-column">
      <style:table-column-properties fo:break-before="auto" style:column-width="0.889in"/>
    </style:style>
    <style:style style:name="co4" style:family="table-column">
      <style:table-column-properties fo:break-before="auto" style:column-width="1.5335in"/>
    </style:style>
    <style:style style:name="co5" style:family="table-column">
      <style:table-column-properties fo:break-before="auto" style:column-width="1.4472in"/>
    </style:style>
    <style:style style:name="co6" style:family="table-column">
      <style:table-column-properties fo:break-before="auto" style:column-width="1.6402in"/>
    </style:style>
    <style:style style:name="co7" style:family="table-column">
      <style:table-column-properties fo:break-before="auto" style:column-width="1.4154in"/>
    </style:style>
    <style:style style:name="co8" style:family="table-column">
      <style:table-column-properties fo:break-before="auto" style:column-width="0.9327in"/>
    </style:style>
    <style:style style:name="co9" style:family="table-column">
      <style:table-column-properties fo:break-before="auto" style:column-width="1.3508in"/>
    </style:style>
    <style:style style:name="co10" style:family="table-column">
      <style:table-column-properties fo:break-before="auto" style:column-width="1.2008in"/>
    </style:style>
    <style:style style:name="co11" style:family="table-column">
      <style:table-column-properties fo:break-before="auto" style:column-width="1.7583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3311in" fo:break-before="auto" style:use-optimal-row-height="true"/>
    </style:style>
    <style:style style:name="ro3" style:family="table-row">
      <style:table-row-properties style:row-height="0.4866in" fo:break-before="auto" style:use-optimal-row-height="true"/>
    </style:style>
    <style:style style:name="ro4" style:family="table-row">
      <style:table-row-properties style:row-height="0.2591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text-underline-style="solid" style:text-underline-width="auto" style:text-underline-color="font-color" fo:font-weight="bold" style:font-weight-asian="bold" style:font-weight-complex="bold"/>
    </style:style>
    <style:style style:name="ce2" style:family="table-cell" style:parent-style-name="Default">
      <style:text-properties style:text-underline-style="none" fo:font-weight="normal" style:font-weight-asian="normal" style:font-weight-complex="normal"/>
    </style:style>
    <style:style style:name="ce4" style:family="table-cell" style:parent-style-name="Default">
      <style:table-cell-properties fo:wrap-option="wrap"/>
      <style:text-properties style:text-underline-style="solid" style:text-underline-width="auto" style:text-underline-color="font-color" fo:font-weight="bold" style:font-weight-asian="bold" style:font-weight-complex="bold"/>
    </style:style>
    <style:style style:name="ce8" style:family="table-cell" style:parent-style-name="Default">
      <style:table-cell-properties fo:border-bottom="0.74pt solid #000000" fo:wrap-option="wrap" fo:border-left="0.74pt solid #000000" fo:border-right="none" fo:border-top="0.74pt solid #000000"/>
      <style:text-properties fo:font-weight="bold" style:font-weight-asian="bold" style:font-weight-complex="bold"/>
    </style:style>
    <style:style style:name="ce9" style:family="table-cell" style:parent-style-name="Default">
      <style:table-cell-properties fo:border-bottom="none" fo:border-left="0.74pt solid #000000" fo:border-right="none" fo:border-top="none"/>
    </style:style>
    <style:style style:name="ce23" style:family="table-cell" style:parent-style-name="Default">
      <style:table-cell-properties fo:border-bottom="0.74pt solid #000000" fo:border-left="0.74pt solid #000000" fo:border-right="none" fo:border-top="none"/>
    </style:style>
    <style:style style:name="ce7" style:family="table-cell" style:parent-style-name="Default">
      <style:table-cell-properties fo:wrap-option="wrap"/>
      <style:text-properties fo:font-weight="bold" style:font-weight-asian="bold" style:font-weight-complex="bold"/>
    </style:style>
    <style:style style:name="ce5" style:family="table-cell" style:parent-style-name="Default">
      <style:text-properties fo:font-weight="bold" style:font-weight-asian="bold" style:font-weight-complex="bold"/>
    </style:style>
    <style:style style:name="ce26" style:family="table-cell" style:parent-style-name="Default">
      <style:table-cell-properties fo:border-bottom="0.74pt solid #000000" fo:wrap-option="wrap" fo:border-left="none" fo:border-right="0.74pt solid #000000" fo:border-top="0.74pt solid #000000"/>
      <style:text-properties fo:font-weight="bold" style:font-weight-asian="bold" style:font-weight-complex="bold"/>
    </style:style>
    <style:style style:name="ce27" style:family="table-cell" style:parent-style-name="Default">
      <style:table-cell-properties fo:border-bottom="none" fo:border-left="none" fo:border-right="0.74pt solid #000000" fo:border-top="none"/>
    </style:style>
    <style:style style:name="ce28" style:family="table-cell" style:parent-style-name="Default">
      <style:table-cell-properties fo:border-bottom="0.74pt solid #000000" fo:border-left="none" fo:border-right="0.74pt solid #000000" fo:border-top="none"/>
    </style:style>
    <style:style style:name="ce29" style:family="table-cell" style:parent-style-name="Default">
      <style:table-cell-properties fo:border-bottom="none" fo:border-left="0.74pt solid #000000" fo:border-right="none" fo:border-top="0.74pt solid #000000"/>
    </style:style>
    <style:style style:name="ce30" style:family="table-cell" style:parent-style-name="Default">
      <style:table-cell-properties fo:border-bottom="0.74pt solid #000000" fo:wrap-option="wrap" fo:border-left="none" fo:border-right="none" fo:border-top="0.74pt solid #000000"/>
      <style:text-properties style:text-underline-style="none" fo:font-weight="bold" style:font-weight-asian="bold" style:font-weight-complex="bold"/>
    </style:style>
    <style:style style:name="ce31" style:family="table-cell" style:parent-style-name="Default">
      <style:table-cell-properties fo:border-bottom="0.74pt solid #000000" fo:border-left="none" fo:border-right="none" fo:border-top="none"/>
    </style:style>
    <style:style style:name="ce32" style:family="table-cell" style:parent-style-name="Default">
      <style:table-cell-properties fo:border-bottom="0.74pt solid #000000" fo:wrap-option="wrap" fo:border-left="none" fo:border-right="none" fo:border-top="0.74pt solid #000000"/>
      <style:text-properties fo:font-weight="bold" style:font-weight-asian="bold" style:font-weight-complex="bold"/>
    </style:style>
    <style:style style:name="ce33" style:family="table-cell" style:parent-style-name="Default">
      <style:table-cell-properties fo:border-bottom="none" fo:border-left="none" fo:border-right="none" fo:border-top="0.74pt solid #000000"/>
    </style:style>
    <style:style style:name="ce21" style:family="table-cell" style:parent-style-name="Default">
      <style:table-cell-properties fo:border="none"/>
    </style:style>
    <style:style style:name="ce35" style:family="table-cell" style:parent-style-name="Default">
      <style:table-cell-properties fo:border-bottom="0.74pt solid #000000" fo:wrap-option="wrap" fo:border-left="none" fo:border-right="0.74pt solid #000000" fo:border-top="0.74pt solid #000000"/>
      <style:text-properties style:text-underline-style="none" fo:font-weight="bold" style:font-weight-asian="bold" style:font-weight-complex="bold"/>
    </style:style>
    <style:style style:name="ce36" style:family="table-cell" style:parent-style-name="Default">
      <style:table-cell-properties fo:border-bottom="none" fo:border-left="none" fo:border-right="0.74pt solid #000000" fo:border-top="0.74pt solid #000000"/>
    </style:style>
    <style:style style:name="ce11" style:family="table-cell" style:parent-style-name="Default">
      <style:table-cell-properties fo:wrap-option="wrap"/>
    </style:style>
    <style:style style:name="ce41" style:family="table-cell" style:parent-style-name="Default">
      <style:table-cell-properties fo:border-bottom="0.74pt solid #000000" fo:wrap-option="no-wrap" fo:border-left="none" fo:border-right="0.74pt solid #000000" fo:border-top="0.74pt solid #000000"/>
      <style:text-properties fo:font-weight="bold" style:font-weight-asian="bold" style:font-weight-complex="bold"/>
    </style:style>
    <style:style style:name="ce42" style:family="table-cell" style:parent-style-name="Default">
      <style:table-cell-properties fo:border-bottom="0.74pt solid #000000" fo:wrap-option="wrap" fo:border-left="0.74pt solid #000000" fo:border-right="none" fo:border-top="0.74pt solid #000000"/>
      <style:text-properties style:text-underline-style="none" fo:font-weight="bold" style:font-weight-asian="bold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font-size="16pt" fo:font-weight="normal" style:font-size-asian="16pt" style:font-size-complex="16pt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drawing force v1 summer 2025" table:style-name="ta1">
        <table:table-column table:style-name="co1" table:default-cell-style-name="Default"/>
        <table:table-column table:style-name="co2" table:default-cell-style-name="Default"/>
        <table:table-column table:style-name="co3" table:number-columns-repeated="6" table:default-cell-style-name="Default"/>
        <table:table-row table:style-name="ro1">
          <table:table-cell table:style-name="ce1" office:value-type="string" calcext:value-type="string">
            <text:p>ALL UNITS ARE IN GRAMS</text:p>
          </table:table-cell>
          <table:table-cell table:number-columns-repeated="7"/>
        </table:table-row>
        <table:table-row table:style-name="ro1">
          <table:table-cell table:style-name="ce1"/>
          <table:table-cell table:number-columns-repeated="7"/>
        </table:table-row>
        <table:table-row table:style-name="ro1">
          <table:table-cell table:style-name="ce1" office:value-type="string" calcext:value-type="string">
            <text:p>ORIENTATION AND LAYER HEIGHT</text:p>
          </table:table-cell>
          <table:table-cell table:number-columns-repeated="7"/>
        </table:table-row>
        <table:table-row table:style-name="ro1">
          <table:table-cell/>
          <table:table-cell office:value-type="string" calcext:value-type="string">
            <text:p>Trial 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vg. </text:p>
          </table:table-cell>
          <table:table-cell office:value-type="string" calcext:value-type="string">
            <text:p>median</text:p>
          </table:table-cell>
          <table:table-cell office:value-type="string" calcext:value-type="string">
            <text:p>st. dev</text:p>
          </table:table-cell>
        </table:table-row>
        <table:table-row table:style-name="ro1">
          <table:table-cell office:value-type="string" calcext:value-type="string">
            <text:p>0.2 vertical</text:p>
          </table:table-cell>
          <table:table-cell office:value-type="float" office:value="1378" calcext:value-type="float">
            <text:p>1378</text:p>
          </table:table-cell>
          <table:table-cell office:value-type="float" office:value="1004" calcext:value-type="float">
            <text:p>1004</text:p>
          </table:table-cell>
          <table:table-cell office:value-type="float" office:value="1142" calcext:value-type="float">
            <text:p>1142</text:p>
          </table:table-cell>
          <table:table-cell office:value-type="float" office:value="1090" calcext:value-type="float">
            <text:p>1090</text:p>
          </table:table-cell>
          <table:table-cell table:formula="of:=AVERAGE([.B5:.E5])" office:value-type="float" office:value="1153.5" calcext:value-type="float">
            <text:p>1153.5</text:p>
          </table:table-cell>
          <table:table-cell table:formula="of:=MEDIAN([.B5:.E5])" office:value-type="float" office:value="1116" calcext:value-type="float">
            <text:p>1116</text:p>
          </table:table-cell>
          <table:table-cell table:formula="of:=STDEV([.B5:.E5])" office:value-type="float" office:value="160.119746856324" calcext:value-type="float">
            <text:p>160.119746856324</text:p>
          </table:table-cell>
        </table:table-row>
        <table:table-row table:style-name="ro1">
          <table:table-cell office:value-type="string" calcext:value-type="string">
            <text:p>0.1 vertical</text:p>
          </table:table-cell>
          <table:table-cell office:value-type="float" office:value="581" calcext:value-type="float">
            <text:p>581</text:p>
          </table:table-cell>
          <table:table-cell office:value-type="float" office:value="962" calcext:value-type="float">
            <text:p>962</text:p>
          </table:table-cell>
          <table:table-cell office:value-type="float" office:value="732" calcext:value-type="float">
            <text:p>732</text:p>
          </table:table-cell>
          <table:table-cell office:value-type="float" office:value="991" calcext:value-type="float">
            <text:p>991</text:p>
          </table:table-cell>
          <table:table-cell table:formula="of:=AVERAGE([.B6:.E6])" office:value-type="float" office:value="816.5" calcext:value-type="float">
            <text:p>816.5</text:p>
          </table:table-cell>
          <table:table-cell table:formula="of:=MEDIAN([.B6:.E6])" office:value-type="float" office:value="847" calcext:value-type="float">
            <text:p>847</text:p>
          </table:table-cell>
          <table:table-cell table:formula="of:=STDEV([.B6:.E6])" office:value-type="float" office:value="195.124746423068" calcext:value-type="float">
            <text:p>195.124746423068</text:p>
          </table:table-cell>
        </table:table-row>
        <table:table-row table:style-name="ro1">
          <table:table-cell office:value-type="string" calcext:value-type="string">
            <text:p>0.2 horizontal</text:p>
          </table:table-cell>
          <table:table-cell office:value-type="float" office:value="752" calcext:value-type="float">
            <text:p>752</text:p>
          </table:table-cell>
          <table:table-cell office:value-type="float" office:value="841" calcext:value-type="float">
            <text:p>841</text:p>
          </table:table-cell>
          <table:table-cell office:value-type="float" office:value="699" calcext:value-type="float">
            <text:p>699</text:p>
          </table:table-cell>
          <table:table-cell office:value-type="float" office:value="727" calcext:value-type="float">
            <text:p>727</text:p>
          </table:table-cell>
          <table:table-cell table:formula="of:=AVERAGE([.B7:.E7])" office:value-type="float" office:value="754.75" calcext:value-type="float">
            <text:p>754.75</text:p>
          </table:table-cell>
          <table:table-cell table:formula="of:=MEDIAN([.B7:.E7])" office:value-type="float" office:value="739.5" calcext:value-type="float">
            <text:p>739.5</text:p>
          </table:table-cell>
          <table:table-cell table:formula="of:=STDEV([.B7:.E7])" office:value-type="float" office:value="61.4403504764309" calcext:value-type="float">
            <text:p>61.4403504764309</text:p>
          </table:table-cell>
        </table:table-row>
        <table:table-row table:style-name="ro1">
          <table:table-cell office:value-type="string" calcext:value-type="string">
            <text:p>0.1 horizontal</text:p>
          </table:table-cell>
          <table:table-cell office:value-type="float" office:value="666" calcext:value-type="float">
            <text:p>666</text:p>
          </table:table-cell>
          <table:table-cell office:value-type="float" office:value="811" calcext:value-type="float">
            <text:p>811</text:p>
          </table:table-cell>
          <table:table-cell office:value-type="float" office:value="376" calcext:value-type="float">
            <text:p>376</text:p>
          </table:table-cell>
          <table:table-cell office:value-type="float" office:value="827" calcext:value-type="float">
            <text:p>827</text:p>
          </table:table-cell>
          <table:table-cell table:formula="of:=AVERAGE([.B8:.E8])" office:value-type="float" office:value="670" calcext:value-type="float">
            <text:p>670</text:p>
          </table:table-cell>
          <table:table-cell table:formula="of:=MEDIAN([.B8:.E8])" office:value-type="float" office:value="738.5" calcext:value-type="float">
            <text:p>738.5</text:p>
          </table:table-cell>
          <table:table-cell table:formula="of:=STDEV([.B8:.E8])" office:value-type="float" office:value="208.951349999627" calcext:value-type="float">
            <text:p>208.951349999627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table:style-name="ce1" office:value-type="string" calcext:value-type="string">
            <text:p>SANDING</text:p>
          </table:table-cell>
          <table:table-cell table:number-columns-repeated="7"/>
        </table:table-row>
        <table:table-row table:style-name="ro1">
          <table:table-cell/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vg. </text:p>
          </table:table-cell>
          <table:table-cell office:value-type="string" calcext:value-type="string">
            <text:p>median</text:p>
          </table:table-cell>
          <table:table-cell office:value-type="string" calcext:value-type="string">
            <text:p>st. dev</text:p>
          </table:table-cell>
        </table:table-row>
        <table:table-row table:style-name="ro1">
          <table:table-cell office:value-type="string" calcext:value-type="string">
            <text:p>0.2 vertical</text:p>
          </table:table-cell>
          <table:table-cell office:value-type="float" office:value="943" calcext:value-type="float">
            <text:p>943</text:p>
          </table:table-cell>
          <table:table-cell office:value-type="float" office:value="1276" calcext:value-type="float">
            <text:p>1276</text:p>
          </table:table-cell>
          <table:table-cell office:value-type="float" office:value="821" calcext:value-type="float">
            <text:p>821</text:p>
          </table:table-cell>
          <table:table-cell office:value-type="float" office:value="886" calcext:value-type="float">
            <text:p>886</text:p>
          </table:table-cell>
          <table:table-cell table:formula="of:=AVERAGE([.B12:.E12])" office:value-type="float" office:value="981.5" calcext:value-type="float">
            <text:p>981.5</text:p>
          </table:table-cell>
          <table:table-cell table:formula="of:=MEDIAN([.B12:.E12])" office:value-type="float" office:value="914.5" calcext:value-type="float">
            <text:p>914.5</text:p>
          </table:table-cell>
          <table:table-cell table:formula="of:=STDEV([.B12:.E12])" office:value-type="float" office:value="202.561101892738" calcext:value-type="float">
            <text:p>202.561101892738</text:p>
          </table:table-cell>
        </table:table-row>
        <table:table-row table:style-name="ro1">
          <table:table-cell office:value-type="string" calcext:value-type="string">
            <text:p>0.1 vertical</text:p>
          </table:table-cell>
          <table:table-cell office:value-type="float" office:value="852" calcext:value-type="float">
            <text:p>852</text:p>
          </table:table-cell>
          <table:table-cell office:value-type="float" office:value="1072" calcext:value-type="float">
            <text:p>1072</text:p>
          </table:table-cell>
          <table:table-cell office:value-type="float" office:value="857" calcext:value-type="float">
            <text:p>857</text:p>
          </table:table-cell>
          <table:table-cell office:value-type="float" office:value="866" calcext:value-type="float">
            <text:p>866</text:p>
          </table:table-cell>
          <table:table-cell table:formula="of:=AVERAGE([.B13:.E13])" office:value-type="float" office:value="911.75" calcext:value-type="float">
            <text:p>911.75</text:p>
          </table:table-cell>
          <table:table-cell table:formula="of:=MEDIAN([.B13:.E13])" office:value-type="float" office:value="861.5" calcext:value-type="float">
            <text:p>861.5</text:p>
          </table:table-cell>
          <table:table-cell table:formula="of:=STDEV([.B13:.E13])" office:value-type="float" office:value="106.990264354598" calcext:value-type="float">
            <text:p>106.990264354598</text:p>
          </table:table-cell>
        </table:table-row>
        <table:table-row table:style-name="ro1">
          <table:table-cell office:value-type="string" calcext:value-type="string">
            <text:p>0.2 horizontal</text:p>
          </table:table-cell>
          <table:table-cell office:value-type="float" office:value="286" calcext:value-type="float">
            <text:p>286</text:p>
          </table:table-cell>
          <table:table-cell office:value-type="float" office:value="842" calcext:value-type="float">
            <text:p>842</text:p>
          </table:table-cell>
          <table:table-cell office:value-type="float" office:value="217" calcext:value-type="float">
            <text:p>217</text:p>
          </table:table-cell>
          <table:table-cell office:value-type="float" office:value="390" calcext:value-type="float">
            <text:p>390</text:p>
          </table:table-cell>
          <table:table-cell table:formula="of:=AVERAGE([.B14:.E14])" office:value-type="float" office:value="433.75" calcext:value-type="float">
            <text:p>433.75</text:p>
          </table:table-cell>
          <table:table-cell table:formula="of:=MEDIAN([.B14:.E14])" office:value-type="float" office:value="338" calcext:value-type="float">
            <text:p>338</text:p>
          </table:table-cell>
          <table:table-cell table:formula="of:=STDEV([.B14:.E14])" office:value-type="float" office:value="281.302180344673" calcext:value-type="float">
            <text:p>281.302180344673</text:p>
          </table:table-cell>
        </table:table-row>
        <table:table-row table:style-name="ro1">
          <table:table-cell office:value-type="string" calcext:value-type="string">
            <text:p>0.1 horizontal</text:p>
          </table:table-cell>
          <table:table-cell office:value-type="float" office:value="884" calcext:value-type="float">
            <text:p>884</text:p>
          </table:table-cell>
          <table:table-cell office:value-type="float" office:value="796" calcext:value-type="float">
            <text:p>796</text:p>
          </table:table-cell>
          <table:table-cell office:value-type="float" office:value="741" calcext:value-type="float">
            <text:p>741</text:p>
          </table:table-cell>
          <table:table-cell office:value-type="float" office:value="341" calcext:value-type="float">
            <text:p>341</text:p>
          </table:table-cell>
          <table:table-cell table:formula="of:=AVERAGE([.B15:.E15])" office:value-type="float" office:value="690.5" calcext:value-type="float">
            <text:p>690.5</text:p>
          </table:table-cell>
          <table:table-cell table:formula="of:=MEDIAN([.B15:.E15])" office:value-type="float" office:value="768.5" calcext:value-type="float">
            <text:p>768.5</text:p>
          </table:table-cell>
          <table:table-cell table:formula="of:=STDEV([.B15:.E15])" office:value-type="float" office:value="240.328247750169" calcext:value-type="float">
            <text:p>240.328247750169</text:p>
          </table:table-cell>
        </table:table-row>
        <table:table-row table:style-name="ro1">
          <table:table-cell office:value-type="string" calcext:value-type="string">
            <text:p>ctrl (0.1 vert)</text:p>
          </table:table-cell>
          <table:table-cell office:value-type="float" office:value="851" calcext:value-type="float">
            <text:p>851</text:p>
          </table:table-cell>
          <table:table-cell office:value-type="float" office:value="1086" calcext:value-type="float">
            <text:p>1086</text:p>
          </table:table-cell>
          <table:table-cell office:value-type="float" office:value="801" calcext:value-type="float">
            <text:p>801</text:p>
          </table:table-cell>
          <table:table-cell office:value-type="float" office:value="876" calcext:value-type="float">
            <text:p>876</text:p>
          </table:table-cell>
          <table:table-cell table:formula="of:=AVERAGE([.B16:.E16])" office:value-type="float" office:value="903.5" calcext:value-type="float">
            <text:p>903.5</text:p>
          </table:table-cell>
          <table:table-cell table:formula="of:=MEDIAN([.B16:.E16])" office:value-type="float" office:value="863.5" calcext:value-type="float">
            <text:p>863.5</text:p>
          </table:table-cell>
          <table:table-cell table:formula="of:=STDEV([.B16:.E16])" office:value-type="float" office:value="125.598566870805" calcext:value-type="float">
            <text:p>125.598566870805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table:style-name="ce1" office:value-type="string" calcext:value-type="string">
            <text:p>PARTING COMPOUNDS</text:p>
          </table:table-cell>
          <table:table-cell table:number-columns-repeated="7"/>
        </table:table-row>
        <table:table-row table:style-name="ro1">
          <table:table-cell table:style-name="ce2" office:value-type="string" calcext:value-type="string">
            <text:p>all tests for one parting compound were run sequentially. </text:p>
          </table:table-cell>
          <table:table-cell table:number-columns-repeated="7"/>
        </table:table-row>
        <table:table-row table:style-name="ro1">
          <table:table-cell/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/>
          <table:table-cell office:value-type="string" calcext:value-type="string">
            <text:p>avg. </text:p>
          </table:table-cell>
          <table:table-cell office:value-type="string" calcext:value-type="string">
            <text:p>median</text:p>
          </table:table-cell>
          <table:table-cell office:value-type="string" calcext:value-type="string">
            <text:p>st. dev</text:p>
          </table:table-cell>
        </table:table-row>
        <table:table-row table:style-name="ro1">
          <table:table-cell office:value-type="string" calcext:value-type="string">
            <text:p>cornstarch</text:p>
          </table:table-cell>
          <table:table-cell office:value-type="float" office:value="847" calcext:value-type="float">
            <text:p>847</text:p>
          </table:table-cell>
          <table:table-cell office:value-type="float" office:value="721" calcext:value-type="float">
            <text:p>721</text:p>
          </table:table-cell>
          <table:table-cell office:value-type="float" office:value="1020" calcext:value-type="float">
            <text:p>1020</text:p>
          </table:table-cell>
          <table:table-cell/>
          <table:table-cell table:formula="of:=AVERAGE([.B21:.D21])" office:value-type="float" office:value="862.666666666667" calcext:value-type="float">
            <text:p>862.666666666667</text:p>
          </table:table-cell>
          <table:table-cell table:formula="of:=MEDIAN([.B21:.D21])" office:value-type="float" office:value="847" calcext:value-type="float">
            <text:p>847</text:p>
          </table:table-cell>
          <table:table-cell table:formula="of:=STDEV([.B21:.E21])" office:value-type="float" office:value="150.114400819286" calcext:value-type="float">
            <text:p>150.114400819286</text:p>
          </table:table-cell>
        </table:table-row>
        <table:table-row table:style-name="ro1">
          <table:table-cell office:value-type="string" calcext:value-type="string">
            <text:p>charcoal</text:p>
          </table:table-cell>
          <table:table-cell office:value-type="float" office:value="840" calcext:value-type="float">
            <text:p>840</text:p>
          </table:table-cell>
          <table:table-cell office:value-type="float" office:value="791" calcext:value-type="float">
            <text:p>791</text:p>
          </table:table-cell>
          <table:table-cell office:value-type="float" office:value="909" calcext:value-type="float">
            <text:p>909</text:p>
          </table:table-cell>
          <table:table-cell/>
          <table:table-cell table:formula="of:=AVERAGE([.B22:.D22])" office:value-type="float" office:value="846.666666666667" calcext:value-type="float">
            <text:p>846.666666666667</text:p>
          </table:table-cell>
          <table:table-cell table:formula="of:=MEDIAN([.B22:.D22])" office:value-type="float" office:value="840" calcext:value-type="float">
            <text:p>840</text:p>
          </table:table-cell>
          <table:table-cell table:formula="of:=STDEV([.B22:.E22])" office:value-type="float" office:value="59.2818128377779" calcext:value-type="float">
            <text:p>59.2818128377779</text:p>
          </table:table-cell>
        </table:table-row>
        <table:table-row table:style-name="ro1">
          <table:table-cell office:value-type="string" calcext:value-type="string">
            <text:p>calcined plaster</text:p>
          </table:table-cell>
          <table:table-cell office:value-type="float" office:value="1014" calcext:value-type="float">
            <text:p>1014</text:p>
          </table:table-cell>
          <table:table-cell office:value-type="float" office:value="813" calcext:value-type="float">
            <text:p>813</text:p>
          </table:table-cell>
          <table:table-cell office:value-type="float" office:value="815" calcext:value-type="float">
            <text:p>815</text:p>
          </table:table-cell>
          <table:table-cell/>
          <table:table-cell table:formula="of:=AVERAGE([.B23:.D23])" office:value-type="float" office:value="880.666666666667" calcext:value-type="float">
            <text:p>880.666666666667</text:p>
          </table:table-cell>
          <table:table-cell table:formula="of:=MEDIAN([.B23:.D23])" office:value-type="float" office:value="815" calcext:value-type="float">
            <text:p>815</text:p>
          </table:table-cell>
          <table:table-cell table:formula="of:=STDEV([.B23:.E23])" office:value-type="float" office:value="115.474383883757" calcext:value-type="float">
            <text:p>115.474383883757</text:p>
          </table:table-cell>
        </table:table-row>
        <table:table-row table:style-name="ro1">
          <table:table-cell office:value-type="string" calcext:value-type="string">
            <text:p>diatomite</text:p>
          </table:table-cell>
          <table:table-cell office:value-type="float" office:value="655" calcext:value-type="float">
            <text:p>655</text:p>
          </table:table-cell>
          <table:table-cell office:value-type="float" office:value="794" calcext:value-type="float">
            <text:p>794</text:p>
          </table:table-cell>
          <table:table-cell office:value-type="float" office:value="841" calcext:value-type="float">
            <text:p>841</text:p>
          </table:table-cell>
          <table:table-cell/>
          <table:table-cell table:formula="of:=AVERAGE([.B24:.D24])" office:value-type="float" office:value="763.333333333333" calcext:value-type="float">
            <text:p>763.333333333333</text:p>
          </table:table-cell>
          <table:table-cell table:formula="of:=MEDIAN([.B24:.D24])" office:value-type="float" office:value="794" calcext:value-type="float">
            <text:p>794</text:p>
          </table:table-cell>
          <table:table-cell table:formula="of:=STDEV([.B24:.E24])" office:value-type="float" office:value="96.7178025667112" calcext:value-type="float">
            <text:p>96.7178025667112</text:p>
          </table:table-cell>
        </table:table-row>
        <table:table-row table:style-name="ro1">
          <table:table-cell office:value-type="string" calcext:value-type="string">
            <text:p>control</text:p>
          </table:table-cell>
          <table:table-cell office:value-type="float" office:value="654" calcext:value-type="float">
            <text:p>654</text:p>
          </table:table-cell>
          <table:table-cell office:value-type="float" office:value="959" calcext:value-type="float">
            <text:p>959</text:p>
          </table:table-cell>
          <table:table-cell office:value-type="float" office:value="741" calcext:value-type="float">
            <text:p>741</text:p>
          </table:table-cell>
          <table:table-cell/>
          <table:table-cell table:formula="of:=AVERAGE([.B25:.D25])" office:value-type="float" office:value="784.666666666667" calcext:value-type="float">
            <text:p>784.666666666667</text:p>
          </table:table-cell>
          <table:table-cell table:formula="of:=MEDIAN([.B25:.D25])" office:value-type="float" office:value="741" calcext:value-type="float">
            <text:p>741</text:p>
          </table:table-cell>
          <table:table-cell table:formula="of:=STDEV([.B25:.E25])" office:value-type="float" office:value="157.118850980184" calcext:value-type="float">
            <text:p>157.118850980184</text:p>
          </table:table-cell>
        </table:table-row>
        <table:table-row table:style-name="ro1">
          <table:table-cell office:value-type="string" calcext:value-type="string">
            <text:p>vegetable oil</text:p>
          </table:table-cell>
          <table:table-cell office:value-type="float" office:value="851" calcext:value-type="float">
            <text:p>851</text:p>
          </table:table-cell>
          <table:table-cell office:value-type="float" office:value="593" calcext:value-type="float">
            <text:p>593</text:p>
          </table:table-cell>
          <table:table-cell office:value-type="float" office:value="1040" calcext:value-type="float">
            <text:p>1040</text:p>
          </table:table-cell>
          <table:table-cell/>
          <table:table-cell table:formula="of:=AVERAGE([.B26:.D26])" office:value-type="float" office:value="828" calcext:value-type="float">
            <text:p>828</text:p>
          </table:table-cell>
          <table:table-cell table:formula="of:=MEDIAN([.B26:.D26])" office:value-type="float" office:value="851" calcext:value-type="float">
            <text:p>851</text:p>
          </table:table-cell>
          <table:table-cell table:formula="of:=STDEV([.B26:.E26])" office:value-type="float" office:value="224.385828429516" calcext:value-type="float">
            <text:p>224.385828429516</text:p>
          </table:table-cell>
        </table:table-row>
        <table:table-row table:style-name="ro1">
          <table:table-cell office:value-type="string" calcext:value-type="string">
            <text:p>sanded w/ starch</text:p>
          </table:table-cell>
          <table:table-cell office:value-type="float" office:value="721" calcext:value-type="float">
            <text:p>721</text:p>
          </table:table-cell>
          <table:table-cell office:value-type="float" office:value="496" calcext:value-type="float">
            <text:p>496</text:p>
          </table:table-cell>
          <table:table-cell office:value-type="float" office:value="539" calcext:value-type="float">
            <text:p>539</text:p>
          </table:table-cell>
          <table:table-cell/>
          <table:table-cell table:formula="of:=AVERAGE([.B27:.D27])" office:value-type="float" office:value="585.333333333333" calcext:value-type="float">
            <text:p>585.333333333333</text:p>
          </table:table-cell>
          <table:table-cell table:formula="of:=MEDIAN([.B27:.D27])" office:value-type="float" office:value="539" calcext:value-type="float">
            <text:p>539</text:p>
          </table:table-cell>
          <table:table-cell table:formula="of:=STDEV([.B27:.E27])" office:value-type="float" office:value="119.441757075712" calcext:value-type="float">
            <text:p>119.441757075712</text:p>
          </table:table-cell>
        </table:table-row>
        <table:table-row table:style-name="ro1">
          <table:table-cell office:value-type="string" calcext:value-type="string">
            <text:p>0.2 w/ starch</text:p>
          </table:table-cell>
          <table:table-cell office:value-type="float" office:value="730" calcext:value-type="float">
            <text:p>730</text:p>
          </table:table-cell>
          <table:table-cell office:value-type="float" office:value="591" calcext:value-type="float">
            <text:p>591</text:p>
          </table:table-cell>
          <table:table-cell office:value-type="float" office:value="933" calcext:value-type="float">
            <text:p>933</text:p>
          </table:table-cell>
          <table:table-cell/>
          <table:table-cell table:formula="of:=AVERAGE([.B28:.D28])" office:value-type="float" office:value="751.333333333333" calcext:value-type="float">
            <text:p>751.333333333333</text:p>
          </table:table-cell>
          <table:table-cell table:formula="of:=MEDIAN([.B28:.D28])" office:value-type="float" office:value="730" calcext:value-type="float">
            <text:p>730</text:p>
          </table:table-cell>
          <table:table-cell table:formula="of:=STDEV([.B28:.E28])" office:value-type="float" office:value="171.99515497052" calcext:value-type="float">
            <text:p>171.99515497052</text:p>
          </table:table-cell>
        </table:table-row>
        <table:table-row table:style-name="ro1" table:number-rows-repeated="2">
          <table:table-cell table:number-columns-repeated="8"/>
        </table:table-row>
        <table:table-row table:style-name="ro1">
          <table:table-cell office:value-type="string" calcext:value-type="string">
            <text:p>drawing force determined by suspending additional weight (pouring gravel into a suspended cup) until the pattern released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and then weighing the weight. </text:p>
          </table:table-cell>
          <table:table-cell table:number-columns-repeated="7"/>
        </table:table-row>
      </table:table>
      <table:table table:name="ideal water content" table:style-name="ta1">
        <table:shapes>
          <draw:frame draw:z-index="0" draw:style-name="gr1" draw:text-style-name="P1" svg:width="10.3571in" svg:height="5.8256in" svg:x="6.9406in" svg:y="0.4909in">
            <draw:object draw:notify-on-update-of-ranges="'ideal water content'.A2:'ideal water content'.A11 'ideal water content'.B1:'ideal water content'.B1 'ideal water content'.B2:'ideal water content'.B11 'ideal water content'.A2:'ideal water content'.A11 'ideal water content'.C1:'ideal water content'.C1 'ideal water content'.C2:'ideal water content'.C11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bentonite content (%):</text:p>
          </table:table-cell>
          <table:table-cell office:value-type="string" calcext:value-type="string">
            <text:p>water content (%): </text:p>
          </table:table-cell>
          <table:table-cell office:value-type="string" calcext:value-type="string">
            <text:p>water-bentonite ratio: </text:p>
          </table:table-cell>
          <table:table-cell/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float" office:value="1.2" calcext:value-type="float">
            <text:p>1.2</text:p>
          </table:table-cell>
          <table:table-cell table:formula="of:=[.B2]/((1-0.01*[.B2])*[.A2])" office:value-type="float" office:value="0.404858299595142" calcext:value-type="float">
            <text:p>0.404858299595142</text:p>
          </table:table-cell>
          <table:table-cell/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float" office:value="1.5" calcext:value-type="float">
            <text:p>1.5</text:p>
          </table:table-cell>
          <table:table-cell table:formula="of:=[.B3]/((1-0.01*[.B3])*[.A3])" office:value-type="float" office:value="0.380710659898477" calcext:value-type="float">
            <text:p>0.380710659898477</text:p>
          </table:table-cell>
          <table:table-cell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float" office:value="1.9" calcext:value-type="float">
            <text:p>1.9</text:p>
          </table:table-cell>
          <table:table-cell table:formula="of:=[.B4]/((1-0.01*[.B4])*[.A4])" office:value-type="float" office:value="0.387359836901121" calcext:value-type="float">
            <text:p>0.387359836901121</text:p>
          </table:table-cell>
          <table:table-cell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2.2" calcext:value-type="float">
            <text:p>2.2</text:p>
          </table:table-cell>
          <table:table-cell table:formula="of:=[.B5]/((1-0.01*[.B5])*[.A5])" office:value-type="float" office:value="0.374914792092706" calcext:value-type="float">
            <text:p>0.374914792092706</text:p>
          </table:table-cell>
          <table:table-cell/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float" office:value="2.7" calcext:value-type="float">
            <text:p>2.7</text:p>
          </table:table-cell>
          <table:table-cell table:formula="of:=[.B6]/((1-0.01*[.B6])*[.A6])" office:value-type="float" office:value="0.396417559829687" calcext:value-type="float">
            <text:p>0.396417559829687</text:p>
          </table:table-cell>
          <table:table-cell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table:formula="of:=[.B7]/((1-0.01*[.B7])*[.A7])" office:value-type="float" office:value="0.38659793814433" calcext:value-type="float">
            <text:p>0.38659793814433</text:p>
          </table:table-cell>
          <table:table-cell/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float" office:value="3.4" calcext:value-type="float">
            <text:p>3.4</text:p>
          </table:table-cell>
          <table:table-cell table:formula="of:=[.B8]/((1-0.01*[.B8])*[.A8])" office:value-type="float" office:value="0.391074304117782" calcext:value-type="float">
            <text:p>0.391074304117782</text:p>
          </table:table-cell>
          <table:table-cell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3.8" calcext:value-type="float">
            <text:p>3.8</text:p>
          </table:table-cell>
          <table:table-cell table:formula="of:=[.B9]/((1-0.01*[.B9])*[.A9])" office:value-type="float" office:value="0.395010395010395" calcext:value-type="float">
            <text:p>0.395010395010395</text:p>
          </table:table-cell>
          <table:table-cell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4.1" calcext:value-type="float">
            <text:p>4.1</text:p>
          </table:table-cell>
          <table:table-cell table:formula="of:=[.B10]/((1-0.01*[.B10])*[.A10])" office:value-type="float" office:value="0.388662432458053" calcext:value-type="float">
            <text:p>0.388662432458053</text:p>
          </table:table-cell>
          <table:table-cell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4.4" calcext:value-type="float">
            <text:p>4.4</text:p>
          </table:table-cell>
          <table:table-cell table:formula="of:=[.B11]/((1-0.01*[.B11])*[.A11])" office:value-type="float" office:value="0.383542538354254" calcext:value-type="float">
            <text:p>0.383542538354254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average: </text:p>
          </table:table-cell>
          <table:table-cell table:formula="of:=AVERAGE([.C2:.C11])" office:value-type="float" office:value="0.388914875640195" calcext:value-type="float">
            <text:p>0.388914875640195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median: </text:p>
          </table:table-cell>
          <table:table-cell table:formula="of:=MEDIAN([.C2:.C11])" office:value-type="float" office:value="0.388011134679587" calcext:value-type="float">
            <text:p>0.388011134679587</text:p>
          </table:table-cell>
          <table:table-cell/>
        </table:table-row>
      </table:table>
      <table:table table:name="drawing force v2 summer 2026" table:style-name="ta1">
        <table:table-column table:style-name="co3" table:number-columns-repeated="2" table:default-cell-style-name="Default"/>
        <table:table-column table:style-name="co3" table:default-cell-style-name="ce9"/>
        <table:table-column table:style-name="co3" table:number-columns-repeated="7" table:default-cell-style-name="Default"/>
        <table:table-column table:style-name="co3" table:default-cell-style-name="ce27"/>
        <table:table-column table:style-name="co3" table:default-cell-style-name="Default"/>
        <table:table-column table:style-name="co5" table:default-cell-style-name="Default"/>
        <table:table-column table:style-name="co3" table:default-cell-style-name="Default"/>
        <table:table-row table:style-name="ro2">
          <table:table-cell table:style-name="ce4" office:value-type="string" calcext:value-type="string">
            <text:p>Data</text:p>
          </table:table-cell>
          <table:table-cell table:style-name="ce7"/>
          <table:table-cell table:style-name="ce8" office:value-type="string" calcext:value-type="string">
            <text:p>Pulling Force (kg)</text:p>
          </table:table-cell>
          <table:table-cell table:style-name="ce32" office:value-type="string" calcext:value-type="string">
            <text:p>Drawing Force (N)</text:p>
          </table:table-cell>
          <table:table-cell table:style-name="ce32"/>
          <table:table-cell table:style-name="ce30" table:number-columns-repeated="5"/>
          <table:table-cell table:style-name="ce35"/>
          <table:table-cell table:style-name="ce5" table:number-columns-repeated="3"/>
        </table:table-row>
        <table:table-row table:style-name="ro1">
          <table:table-cell table:number-columns-repeated="2"/>
          <table:table-cell office:value-type="float" office:value="1.29" calcext:value-type="float">
            <text:p>1.29</text:p>
          </table:table-cell>
          <table:table-cell table:formula="of:=([.C2]+[.$N$2])*9.81" office:value-type="float" office:value="12.8511" calcext:value-type="float">
            <text:p>12.8511</text:p>
          </table:table-cell>
          <table:table-cell table:number-columns-repeated="8"/>
          <table:table-cell office:value-type="string" calcext:value-type="string">
            <text:p>pattern weight (kg)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table:number-columns-repeated="2"/>
          <table:table-cell office:value-type="float" office:value="1.43" calcext:value-type="float">
            <text:p>1.43</text:p>
          </table:table-cell>
          <table:table-cell table:formula="of:=([.C3]+[.$N$2])*9.81" office:value-type="float" office:value="14.2245" calcext:value-type="float">
            <text:p>14.2245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2" calcext:value-type="float">
            <text:p>1.2</text:p>
          </table:table-cell>
          <table:table-cell table:formula="of:=([.C4]+[.$N$2])*9.81" office:value-type="float" office:value="11.9682" calcext:value-type="float">
            <text:p>11.9682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24" calcext:value-type="float">
            <text:p>1.24</text:p>
          </table:table-cell>
          <table:table-cell table:formula="of:=([.C5]+[.$N$2])*9.81" office:value-type="float" office:value="12.3606" calcext:value-type="float">
            <text:p>12.3606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3" calcext:value-type="float">
            <text:p>1.3</text:p>
          </table:table-cell>
          <table:table-cell table:formula="of:=([.C6]+[.$N$2])*9.81" office:value-type="float" office:value="12.9492" calcext:value-type="float">
            <text:p>12.9492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29" calcext:value-type="float">
            <text:p>1.29</text:p>
          </table:table-cell>
          <table:table-cell table:formula="of:=([.C7]+[.$N$2])*9.81" office:value-type="float" office:value="12.8511" calcext:value-type="float">
            <text:p>12.8511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28" calcext:value-type="float">
            <text:p>1.28</text:p>
          </table:table-cell>
          <table:table-cell table:formula="of:=([.C8]+[.$N$2])*9.81" office:value-type="float" office:value="12.753" calcext:value-type="float">
            <text:p>12.753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" calcext:value-type="float">
            <text:p>1</text:p>
          </table:table-cell>
          <table:table-cell table:formula="of:=([.C9]+[.$N$2])*9.81" office:value-type="float" office:value="10.0062" calcext:value-type="float">
            <text:p>10.0062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43" calcext:value-type="float">
            <text:p>1.43</text:p>
          </table:table-cell>
          <table:table-cell table:formula="of:=([.C10]+[.$N$2])*9.81" office:value-type="float" office:value="14.2245" calcext:value-type="float">
            <text:p>14.2245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49" calcext:value-type="float">
            <text:p>1.49</text:p>
          </table:table-cell>
          <table:table-cell table:formula="of:=([.C11]+[.$N$2])*9.81" office:value-type="float" office:value="14.8131" calcext:value-type="float">
            <text:p>14.8131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0.71" calcext:value-type="float">
            <text:p>0.71</text:p>
          </table:table-cell>
          <table:table-cell table:formula="of:=([.C12]+[.$N$2])*9.81" office:value-type="float" office:value="7.1613" calcext:value-type="float">
            <text:p>7.1613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56" calcext:value-type="float">
            <text:p>1.56</text:p>
          </table:table-cell>
          <table:table-cell table:formula="of:=([.C13]+[.$N$2])*9.81" office:value-type="float" office:value="15.4998" calcext:value-type="float">
            <text:p>15.4998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0.97" calcext:value-type="float">
            <text:p>0.97</text:p>
          </table:table-cell>
          <table:table-cell table:formula="of:=([.C14]+[.$N$2])*9.81" office:value-type="float" office:value="9.7119" calcext:value-type="float">
            <text:p>9.7119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28" calcext:value-type="float">
            <text:p>1.28</text:p>
          </table:table-cell>
          <table:table-cell table:formula="of:=([.C15]+[.$N$2])*9.81" office:value-type="float" office:value="12.753" calcext:value-type="float">
            <text:p>12.753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4" calcext:value-type="float">
            <text:p>1.4</text:p>
          </table:table-cell>
          <table:table-cell table:formula="of:=([.C16]+[.$N$2])*9.81" office:value-type="float" office:value="13.9302" calcext:value-type="float">
            <text:p>13.9302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58" calcext:value-type="float">
            <text:p>1.58</text:p>
          </table:table-cell>
          <table:table-cell table:formula="of:=([.C17]+[.$N$2])*9.81" office:value-type="float" office:value="15.696" calcext:value-type="float">
            <text:p>15.696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65" calcext:value-type="float">
            <text:p>1.65</text:p>
          </table:table-cell>
          <table:table-cell table:formula="of:=([.C18]+[.$N$2])*9.81" office:value-type="float" office:value="16.3827" calcext:value-type="float">
            <text:p>16.3827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0.9" calcext:value-type="float">
            <text:p>0.9</text:p>
          </table:table-cell>
          <table:table-cell table:formula="of:=([.C19]+[.$N$2])*9.81" office:value-type="float" office:value="9.0252" calcext:value-type="float">
            <text:p>9.0252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0.91" calcext:value-type="float">
            <text:p>0.91</text:p>
          </table:table-cell>
          <table:table-cell table:formula="of:=([.C20]+[.$N$2])*9.81" office:value-type="float" office:value="9.1233" calcext:value-type="float">
            <text:p>9.1233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21" calcext:value-type="float">
            <text:p>1.21</text:p>
          </table:table-cell>
          <table:table-cell table:formula="of:=([.C21]+[.$N$2])*9.81" office:value-type="float" office:value="12.0663" calcext:value-type="float">
            <text:p>12.0663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34" calcext:value-type="float">
            <text:p>1.34</text:p>
          </table:table-cell>
          <table:table-cell table:formula="of:=([.C22]+[.$N$2])*9.81" office:value-type="float" office:value="13.3416" calcext:value-type="float">
            <text:p>13.3416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33" calcext:value-type="float">
            <text:p>1.33</text:p>
          </table:table-cell>
          <table:table-cell table:formula="of:=([.C23]+[.$N$2])*9.81" office:value-type="float" office:value="13.2435" calcext:value-type="float">
            <text:p>13.2435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79" calcext:value-type="float">
            <text:p>1.79</text:p>
          </table:table-cell>
          <table:table-cell table:formula="of:=([.C24]+[.$N$2])*9.81" office:value-type="float" office:value="17.7561" calcext:value-type="float">
            <text:p>17.7561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32" calcext:value-type="float">
            <text:p>1.32</text:p>
          </table:table-cell>
          <table:table-cell table:formula="of:=([.C25]+[.$N$2])*9.81" office:value-type="float" office:value="13.1454" calcext:value-type="float">
            <text:p>13.1454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45" calcext:value-type="float">
            <text:p>1.45</text:p>
          </table:table-cell>
          <table:table-cell table:formula="of:=([.C26]+[.$N$2])*9.81" office:value-type="float" office:value="14.4207" calcext:value-type="float">
            <text:p>14.4207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41" calcext:value-type="float">
            <text:p>1.41</text:p>
          </table:table-cell>
          <table:table-cell table:formula="of:=([.C27]+[.$N$2])*9.81" office:value-type="float" office:value="14.0283" calcext:value-type="float">
            <text:p>14.0283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43" calcext:value-type="float">
            <text:p>1.43</text:p>
          </table:table-cell>
          <table:table-cell table:formula="of:=([.C28]+[.$N$2])*9.81" office:value-type="float" office:value="14.2245" calcext:value-type="float">
            <text:p>14.2245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0.74" calcext:value-type="float">
            <text:p>0.74</text:p>
          </table:table-cell>
          <table:table-cell table:formula="of:=([.C29]+[.$N$2])*9.81" office:value-type="float" office:value="7.4556" calcext:value-type="float">
            <text:p>7.4556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0.72" calcext:value-type="float">
            <text:p>0.72</text:p>
          </table:table-cell>
          <table:table-cell table:formula="of:=([.C30]+[.$N$2])*9.81" office:value-type="float" office:value="7.2594" calcext:value-type="float">
            <text:p>7.2594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0.7" calcext:value-type="float">
            <text:p>0.7</text:p>
          </table:table-cell>
          <table:table-cell table:formula="of:=([.C31]+[.$N$2])*9.81" office:value-type="float" office:value="7.0632" calcext:value-type="float">
            <text:p>7.0632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1.63" calcext:value-type="float">
            <text:p>1.63</text:p>
          </table:table-cell>
          <table:table-cell table:formula="of:=([.C32]+[.$N$2])*9.81" office:value-type="float" office:value="16.1865" calcext:value-type="float">
            <text:p>16.1865</text:p>
          </table:table-cell>
          <table:table-cell table:number-columns-repeated="10"/>
        </table:table-row>
        <table:table-row table:style-name="ro1">
          <table:table-cell table:number-columns-repeated="2"/>
          <table:table-cell office:value-type="float" office:value="0.72" calcext:value-type="float">
            <text:p>0.72</text:p>
          </table:table-cell>
          <table:table-cell table:formula="of:=([.C33]+[.$N$2])*9.81" office:value-type="float" office:value="7.2594" calcext:value-type="float">
            <text:p>7.2594</text:p>
          </table:table-cell>
          <table:table-cell table:number-columns-repeated="10"/>
        </table:table-row>
        <table:table-row table:style-name="ro1" table:number-rows-repeated="8">
          <table:table-cell table:number-columns-repeated="14"/>
        </table:table-row>
        <table:table-row table:style-name="ro1">
          <table:table-cell table:number-columns-repeated="2"/>
          <table:table-cell table:style-name="ce23"/>
          <table:table-cell table:style-name="ce31" table:number-columns-repeated="7"/>
          <table:table-cell table:style-name="ce28"/>
          <table:table-cell table:number-columns-repeated="3"/>
        </table:table-row>
        <table:table-row table:style-name="ro1">
          <table:table-cell table:style-name="ce1" office:value-type="string" calcext:value-type="string">
            <text:p>Statistics</text:p>
          </table:table-cell>
          <table:table-cell table:style-name="ce5" office:value-type="string" calcext:value-type="string">
            <text:p>mean</text:p>
          </table:table-cell>
          <table:table-cell table:style-name="ce29" table:formula="of:=AVERAGE([.C2:.C42])" office:value-type="float" office:value="1.240625" calcext:value-type="float">
            <text:p>1.240625</text:p>
          </table:table-cell>
          <table:table-cell table:style-name="ce33" table:formula="of:=AVERAGE([.D2:.D42])" office:value-type="float" office:value="12.36673125" calcext:value-type="float">
            <text:p>12.36673125</text:p>
          </table:table-cell>
          <table:table-cell table:style-name="ce33" table:formula="of:=AVERAGE([.E2:.E42])" office:value-type="string" office:string-value="" calcext:value-type="error">
            <text:p>#DIV/0!</text:p>
          </table:table-cell>
          <table:table-cell table:style-name="ce33" table:formula="of:=AVERAGE([.F2:.F42])" office:value-type="string" office:string-value="" calcext:value-type="error">
            <text:p>#DIV/0!</text:p>
          </table:table-cell>
          <table:table-cell table:style-name="ce33" table:formula="of:=AVERAGE([.G2:.G42])" office:value-type="string" office:string-value="" calcext:value-type="error">
            <text:p>#DIV/0!</text:p>
          </table:table-cell>
          <table:table-cell table:style-name="ce33" table:formula="of:=AVERAGE([.H2:.H42])" office:value-type="string" office:string-value="" calcext:value-type="error">
            <text:p>#DIV/0!</text:p>
          </table:table-cell>
          <table:table-cell table:style-name="ce33" table:formula="of:=AVERAGE([.I2:.I42])" office:value-type="string" office:string-value="" calcext:value-type="error">
            <text:p>#DIV/0!</text:p>
          </table:table-cell>
          <table:table-cell table:style-name="ce33" table:formula="of:=AVERAGE([.J2:.J42])" office:value-type="string" office:string-value="" calcext:value-type="error">
            <text:p>#DIV/0!</text:p>
          </table:table-cell>
          <table:table-cell table:style-name="ce36" table:formula="of:=AVERAGE([.K2:.K42])" office:value-type="string" office:string-value="" calcext:value-type="error">
            <text:p>#DIV/0!</text:p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st. dev</text:p>
          </table:table-cell>
          <table:table-cell table:formula="of:=STDEV([.C2:.C42])" office:value-type="float" office:value="0.30412155358481" calcext:value-type="float">
            <text:p>0.30412155358481</text:p>
          </table:table-cell>
          <table:table-cell table:style-name="ce21" table:formula="of:=STDEV([.D2:.D42])" office:value-type="float" office:value="2.98343244066699" calcext:value-type="float">
            <text:p>2.98343244066699</text:p>
          </table:table-cell>
          <table:table-cell table:style-name="ce21" table:formula="of:=STDEV([.E2:.E42])" office:value-type="string" office:string-value="" calcext:value-type="error">
            <text:p>#DIV/0!</text:p>
          </table:table-cell>
          <table:table-cell table:style-name="ce21" table:formula="of:=STDEV([.F2:.F42])" office:value-type="string" office:string-value="" calcext:value-type="error">
            <text:p>#DIV/0!</text:p>
          </table:table-cell>
          <table:table-cell table:style-name="ce21" table:formula="of:=STDEV([.G2:.G42])" office:value-type="string" office:string-value="" calcext:value-type="error">
            <text:p>#DIV/0!</text:p>
          </table:table-cell>
          <table:table-cell table:style-name="ce21" table:formula="of:=STDEV([.H2:.H42])" office:value-type="string" office:string-value="" calcext:value-type="error">
            <text:p>#DIV/0!</text:p>
          </table:table-cell>
          <table:table-cell table:style-name="ce21" table:formula="of:=STDEV([.I2:.I42])" office:value-type="string" office:string-value="" calcext:value-type="error">
            <text:p>#DIV/0!</text:p>
          </table:table-cell>
          <table:table-cell table:style-name="ce21" table:formula="of:=STDEV([.J2:.J42])" office:value-type="string" office:string-value="" calcext:value-type="error">
            <text:p>#DIV/0!</text:p>
          </table:table-cell>
          <table:table-cell table:formula="of:=STDEV([.K2:.K42])" office:value-type="string" office:string-value="" calcext:value-type="error">
            <text:p>#DIV/0!</text:p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st. dev/mean</text:p>
          </table:table-cell>
          <table:table-cell table:formula="of:=[.C44]/[.C43]" office:value-type="float" office:value="0.245135761075918" calcext:value-type="float">
            <text:p>0.245135761075918</text:p>
          </table:table-cell>
          <table:table-cell table:style-name="ce21" table:formula="of:=[.D44]/[.D43]" office:value-type="float" office:value="0.241246646373672" calcext:value-type="float">
            <text:p>0.241246646373672</text:p>
          </table:table-cell>
          <table:table-cell table:style-name="ce21" table:formula="of:=[.E44]/[.E43]" office:value-type="string" office:string-value="" calcext:value-type="error">
            <text:p>#DIV/0!</text:p>
          </table:table-cell>
          <table:table-cell table:style-name="ce21" table:formula="of:=[.F44]/[.F43]" office:value-type="string" office:string-value="" calcext:value-type="error">
            <text:p>#DIV/0!</text:p>
          </table:table-cell>
          <table:table-cell table:style-name="ce21" table:formula="of:=[.G44]/[.G43]" office:value-type="string" office:string-value="" calcext:value-type="error">
            <text:p>#DIV/0!</text:p>
          </table:table-cell>
          <table:table-cell table:style-name="ce21" table:formula="of:=[.H44]/[.H43]" office:value-type="string" office:string-value="" calcext:value-type="error">
            <text:p>#DIV/0!</text:p>
          </table:table-cell>
          <table:table-cell table:style-name="ce21" table:formula="of:=[.I44]/[.I43]" office:value-type="string" office:string-value="" calcext:value-type="error">
            <text:p>#DIV/0!</text:p>
          </table:table-cell>
          <table:table-cell table:style-name="ce21" table:formula="of:=[.J44]/[.J43]" office:value-type="string" office:string-value="" calcext:value-type="error">
            <text:p>#DIV/0!</text:p>
          </table:table-cell>
          <table:table-cell table:formula="of:=[.K44]/[.K43]" office:value-type="string" office:string-value="" calcext:value-type="error">
            <text:p>#DIV/0!</text:p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median</text:p>
          </table:table-cell>
          <table:table-cell table:formula="of:=MEDIAN([.C2:.C42])" office:value-type="float" office:value="1.295" calcext:value-type="float">
            <text:p>1.295</text:p>
          </table:table-cell>
          <table:table-cell table:style-name="ce21" table:formula="of:=MEDIAN([.D2:.D42])" office:value-type="float" office:value="12.90015" calcext:value-type="float">
            <text:p>12.90015</text:p>
          </table:table-cell>
          <table:table-cell table:style-name="ce21" table:formula="of:=MEDIAN([.E2:.E42])" office:value-type="string" office:string-value="" calcext:value-type="error">
            <text:p>#VALUE!</text:p>
          </table:table-cell>
          <table:table-cell table:style-name="ce21" table:formula="of:=MEDIAN([.F2:.F42])" office:value-type="string" office:string-value="" calcext:value-type="error">
            <text:p>#VALUE!</text:p>
          </table:table-cell>
          <table:table-cell table:style-name="ce21" table:formula="of:=MEDIAN([.G2:.G42])" office:value-type="string" office:string-value="" calcext:value-type="error">
            <text:p>#VALUE!</text:p>
          </table:table-cell>
          <table:table-cell table:style-name="ce21" table:formula="of:=MEDIAN([.H2:.H42])" office:value-type="string" office:string-value="" calcext:value-type="error">
            <text:p>#VALUE!</text:p>
          </table:table-cell>
          <table:table-cell table:style-name="ce21" table:formula="of:=MEDIAN([.I2:.I42])" office:value-type="string" office:string-value="" calcext:value-type="error">
            <text:p>#VALUE!</text:p>
          </table:table-cell>
          <table:table-cell table:style-name="ce21" table:formula="of:=MEDIAN([.J2:.J42])" office:value-type="string" office:string-value="" calcext:value-type="error">
            <text:p>#VALUE!</text:p>
          </table:table-cell>
          <table:table-cell table:formula="of:=MEDIAN([.K2:.K42])" office:value-type="string" office:string-value="" calcext:value-type="error">
            <text:p>#VALUE!</text:p>
          </table:table-cell>
          <table:table-cell>
            <draw:frame draw:z-index="0" draw:style-name="gr1" draw:text-style-name="P1" svg:width="8.8413in" svg:height="5.0744in" svg:x="0.7055in" svg:y="0.063in">
              <draw:object draw:notify-on-update-of-ranges="'drawing force v2 summer 2026'.B50:'drawing force v2 summer 2026'.B50 'drawing force v2 summer 2026'.B51:'drawing force v2 summer 2026'.B91 'drawing force v2 summer 2026'.C50:'drawing force v2 summer 2026'.C50 'drawing force v2 summer 2026'.C51:'drawing force v2 summer 2026'.C91 'drawing force v2 summer 2026'.B50:'drawing force v2 summer 2026'.B50 'drawing force v2 summer 2026'.B51:'drawing force v2 summer 2026'.B91 'drawing force v2 summer 2026'.D50:'drawing force v2 summer 2026'.D50 'drawing force v2 summer 2026'.D51:'drawing force v2 summer 2026'.D91 'drawing force v2 summer 2026'.B50:'drawing force v2 summer 2026'.B50 'drawing force v2 summer 2026'.B51:'drawing force v2 summer 2026'.B91 'drawing force v2 summer 2026'.E50:'drawing force v2 summer 2026'.E50 'drawing force v2 summer 2026'.E51:'drawing force v2 summer 2026'.E91 'drawing force v2 summer 2026'.B50:'drawing force v2 summer 2026'.B50 'drawing force v2 summer 2026'.B51:'drawing force v2 summer 2026'.B91 'drawing force v2 summer 2026'.F50:'drawing force v2 summer 2026'.F50 'drawing force v2 summer 2026'.F51:'drawing force v2 summer 2026'.F91 'drawing force v2 summer 2026'.B50:'drawing force v2 summer 2026'.B50 'drawing force v2 summer 2026'.B51:'drawing force v2 summer 2026'.B91 'drawing force v2 summer 2026'.G50:'drawing force v2 summer 2026'.G50 'drawing force v2 summer 2026'.G51:'drawing force v2 summer 2026'.G91 'drawing force v2 summer 2026'.B50:'drawing force v2 summer 2026'.B50 'drawing force v2 summer 2026'.B51:'drawing force v2 summer 2026'.B91 'drawing force v2 summer 2026'.H50:'drawing force v2 summer 2026'.H50 'drawing force v2 summer 2026'.H51:'drawing force v2 summer 2026'.H91 'drawing force v2 summer 2026'.B50:'drawing force v2 summer 2026'.B50 'drawing force v2 summer 2026'.B51:'drawing force v2 summer 2026'.B91 'drawing force v2 summer 2026'.I50:'drawing force v2 summer 2026'.I50 'drawing force v2 summer 2026'.I51:'drawing force v2 summer 2026'.I91 'drawing force v2 summer 2026'.B50:'drawing force v2 summer 2026'.B50 'drawing force v2 summer 2026'.B51:'drawing force v2 summer 2026'.B91 'drawing force v2 summer 2026'.J50:'drawing force v2 summer 2026'.J50 'drawing force v2 summer 2026'.J51:'drawing force v2 summer 2026'.J91 'drawing force v2 summer 2026'.B50:'drawing force v2 summer 2026'.B50 'drawing force v2 summer 2026'.B51:'drawing force v2 summer 2026'.B91 'drawing force v2 summer 2026'.K50:'drawing force v2 summer 2026'.K50 'drawing force v2 summer 2026'.K51:'drawing force v2 summer 2026'.K91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  <table:table-cell table:number-columns-repeated="2"/>
        </table:table-row>
        <table:table-row table:style-name="ro1">
          <table:table-cell/>
          <table:table-cell table:style-name="ce5" office:value-type="string" calcext:value-type="string">
            <text:p>NPP R-sq</text:p>
          </table:table-cell>
          <table:table-cell table:style-name="ce23" table:formula="of:=[.C92]" office:value-type="float" office:value="0.93160135836782" calcext:value-type="float">
            <text:p>0.93160135836782</text:p>
          </table:table-cell>
          <table:table-cell table:style-name="ce31" table:formula="of:=[.D92]" office:value-type="float" office:value="0.93160135836782" calcext:value-type="float">
            <text:p>0.93160135836782</text:p>
          </table:table-cell>
          <table:table-cell table:style-name="ce31" table:formula="of:=[.E92]" office:value-type="string" office:string-value="" calcext:value-type="error">
            <text:p>#VALUE!</text:p>
          </table:table-cell>
          <table:table-cell table:style-name="ce31" table:formula="of:=[.F92]" office:value-type="string" office:string-value="" calcext:value-type="error">
            <text:p>#VALUE!</text:p>
          </table:table-cell>
          <table:table-cell table:style-name="ce31" table:formula="of:=[.G92]" office:value-type="string" office:string-value="" calcext:value-type="error">
            <text:p>#VALUE!</text:p>
          </table:table-cell>
          <table:table-cell table:style-name="ce31" table:formula="of:=[.H92]" office:value-type="string" office:string-value="" calcext:value-type="error">
            <text:p>#VALUE!</text:p>
          </table:table-cell>
          <table:table-cell table:style-name="ce31" table:formula="of:=[.I92]" office:value-type="string" office:string-value="" calcext:value-type="error">
            <text:p>#VALUE!</text:p>
          </table:table-cell>
          <table:table-cell table:style-name="ce31" table:formula="of:=[.J92]" office:value-type="string" office:string-value="" calcext:value-type="error">
            <text:p>#VALUE!</text:p>
          </table:table-cell>
          <table:table-cell table:style-name="ce28" table:formula="of:=[.K92]" office:value-type="string" office:string-value="" calcext:value-type="error">
            <text:p>#VALUE!</text:p>
          </table:table-cell>
          <table:table-cell table:number-columns-repeated="3"/>
        </table:table-row>
        <table:table-row table:style-name="ro1">
          <table:table-cell table:number-columns-repeated="2"/>
          <table:table-cell table:style-name="Default"/>
          <table:table-cell table:number-columns-repeated="7"/>
          <table:table-cell table:style-name="Default"/>
          <table:table-cell table:number-columns-repeated="3"/>
        </table:table-row>
        <table:table-row table:style-name="ro1">
          <table:table-cell table:style-name="ce1" office:value-type="string" calcext:value-type="string">
            <text:p>Normal Probability Plot: </text:p>
          </table:table-cell>
          <table:table-cell/>
          <table:table-cell table:style-name="Default"/>
          <table:table-cell table:number-columns-repeated="7"/>
          <table:table-cell table:style-name="Default"/>
          <table:table-cell table:number-columns-repeated="3"/>
        </table:table-row>
        <table:table-row table:style-name="ro2">
          <table:table-cell table:style-name="ce8" office:value-type="string" calcext:value-type="string">
            <text:p>%ile</text:p>
          </table:table-cell>
          <table:table-cell table:style-name="ce26" office:value-type="string" calcext:value-type="string">
            <text:p>Expected z</text:p>
          </table:table-cell>
          <table:table-cell table:style-name="ce30" table:formula="of:=IF([.C1]&gt;0;[.C1];&quot;-&quot;)" office:value-type="string" office:string-value="Pulling Force (kg)" calcext:value-type="string">
            <text:p>Pulling Force (kg)</text:p>
          </table:table-cell>
          <table:table-cell table:style-name="ce30" table:formula="of:=IF([.D1]&gt;0;[.D1];&quot;-&quot;)" office:value-type="string" office:string-value="Drawing Force (N)" calcext:value-type="string">
            <text:p>Drawing Force (N)</text:p>
          </table:table-cell>
          <table:table-cell table:style-name="ce30" table:formula="of:=IF([.E1]&gt;0;[.E1];&quot;-&quot;)" office:value-type="string" office:string-value="-" calcext:value-type="string">
            <text:p>-</text:p>
          </table:table-cell>
          <table:table-cell table:style-name="ce30" table:formula="of:=IF([.F1]&gt;0;[.F1];&quot;-&quot;)" office:value-type="string" office:string-value="-" calcext:value-type="string">
            <text:p>-</text:p>
          </table:table-cell>
          <table:table-cell table:style-name="ce30" table:formula="of:=IF([.G1]&gt;0;[.G1];&quot;-&quot;)" office:value-type="string" office:string-value="-" calcext:value-type="string">
            <text:p>-</text:p>
          </table:table-cell>
          <table:table-cell table:style-name="ce30" table:formula="of:=IF([.H1]&gt;0;[.H1];&quot;-&quot;)" office:value-type="string" office:string-value="-" calcext:value-type="string">
            <text:p>-</text:p>
          </table:table-cell>
          <table:table-cell table:style-name="ce30" table:formula="of:=IF([.I1]&gt;0;[.I1];&quot;-&quot;)" office:value-type="string" office:string-value="-" calcext:value-type="string">
            <text:p>-</text:p>
          </table:table-cell>
          <table:table-cell table:style-name="ce30" table:formula="of:=IF([.J1]&gt;0;[.J1];&quot;-&quot;)" office:value-type="string" office:string-value="-" calcext:value-type="string">
            <text:p>-</text:p>
          </table:table-cell>
          <table:table-cell table:style-name="ce35" table:formula="of:=IF([.K1]&gt;0;[.K1];&quot;-&quot;)" office:value-type="string" office:string-value="-" calcext:value-type="string">
            <text:p>-</text:p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015625" calcext:value-type="float">
            <text:p>0.015625</text:p>
          </table:table-cell>
          <table:table-cell table:style-name="ce27" table:formula="of:=IFERROR(COM.MICROSOFT.NORM.INV([.A51:.A60];0;1);&quot;&quot;)" office:value-type="float" office:value="-2.15387469406146" calcext:value-type="float">
            <text:p>-2.15387469406146</text:p>
          </table:table-cell>
          <table:table-cell table:style-name="Default" table:number-matrix-columns-spanned="1" table:number-matrix-rows-spanned="41" table:formula="of:=IF(COM.MICROSOFT.SORT([.C2:.C42]) = 0; &quot;&quot;; (COM.MICROSOFT.SORT([.C2:.C42])-[.C43])/[.C44])" office:value-type="float" office:value="-1.7776609175753" calcext:value-type="float">
            <text:p>-1.7776609175753</text:p>
          </table:table-cell>
          <table:table-cell table:number-matrix-columns-spanned="1" table:number-matrix-rows-spanned="41" table:formula="of:=IF(COM.MICROSOFT.SORT([.D2:.D42]) = 0; &quot;&quot;; (COM.MICROSOFT.SORT([.D2:.D42])-[.D43])/[.D44])" office:value-type="float" office:value="-1.7776609175753" calcext:value-type="float">
            <text:p>-1.7776609175753</text:p>
          </table:table-cell>
          <table:table-cell table:number-matrix-columns-spanned="1" table:number-matrix-rows-spanned="41" table:formula="of:=IF(COM.MICROSOFT.SORT([.E2:.E42]) = 0; &quot;&quot;; (COM.MICROSOFT.SORT([.E2:.E42])-[.E43])/[.E44])">
            <text:p/>
          </table:table-cell>
          <table:table-cell table:number-matrix-columns-spanned="1" table:number-matrix-rows-spanned="41" table:formula="of:=IF(COM.MICROSOFT.SORT([.F2:.F42]) = 0; &quot;&quot;; (COM.MICROSOFT.SORT([.F2:.F42])-[.F43])/[.F44])">
            <text:p/>
          </table:table-cell>
          <table:table-cell table:number-matrix-columns-spanned="1" table:number-matrix-rows-spanned="41" table:formula="of:=IF(COM.MICROSOFT.SORT([.G2:.G42]) = 0; &quot;&quot;; (COM.MICROSOFT.SORT([.G2:.G42])-[.G43])/[.G44])">
            <text:p/>
          </table:table-cell>
          <table:table-cell table:number-matrix-columns-spanned="1" table:number-matrix-rows-spanned="41" table:formula="of:=IF(COM.MICROSOFT.SORT([.H2:.H42]) = 0; &quot;&quot;; (COM.MICROSOFT.SORT([.H2:.H42])-[.H43])/[.H44])">
            <text:p/>
          </table:table-cell>
          <table:table-cell table:number-matrix-columns-spanned="1" table:number-matrix-rows-spanned="41" table:formula="of:=IF(COM.MICROSOFT.SORT([.I2:.I42]) = 0; &quot;&quot;; (COM.MICROSOFT.SORT([.I2:.I42])-[.I43])/[.I44])">
            <text:p/>
          </table:table-cell>
          <table:table-cell table:number-matrix-columns-spanned="1" table:number-matrix-rows-spanned="41" table:formula="of:=IF(COM.MICROSOFT.SORT([.J2:.J42]) = 0; &quot;&quot;; (COM.MICROSOFT.SORT([.J2:.J42])-[.J43])/[.J44])">
            <text:p/>
          </table:table-cell>
          <table:table-cell table:number-matrix-columns-spanned="1" table:number-matrix-rows-spanned="41" table:formula="of:=IF(COM.MICROSOFT.SORT([.K2:.K42]) = 0; &quot;&quot;; (COM.MICROSOFT.SORT([.K2:.K42])-[.K43])/[.K44])"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046875" calcext:value-type="float">
            <text:p>0.046875</text:p>
          </table:table-cell>
          <table:table-cell table:style-name="ce27" table:formula="of:=IFERROR(COM.MICROSOFT.NORM.INV([.A52:.A61];0;1);&quot;&quot;)" office:value-type="float" office:value="-1.67593972277344" calcext:value-type="float">
            <text:p>-1.67593972277344</text:p>
          </table:table-cell>
          <table:table-cell table:style-name="Default" office:value-type="float" office:value="-1.74477932834847" calcext:value-type="float">
            <text:p>-1.74477932834847</text:p>
          </table:table-cell>
          <table:table-cell office:value-type="float" office:value="-1.74477932834847" calcext:value-type="float">
            <text:p>-1.7447793283484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078125" calcext:value-type="float">
            <text:p>0.078125</text:p>
          </table:table-cell>
          <table:table-cell table:style-name="ce27" table:formula="of:=IFERROR(COM.MICROSOFT.NORM.INV([.A53:.A62];0;1);&quot;&quot;)" office:value-type="float" office:value="-1.41779713799627" calcext:value-type="float">
            <text:p>-1.41779713799627</text:p>
          </table:table-cell>
          <table:table-cell table:style-name="Default" office:value-type="float" office:value="-1.71189773912165" calcext:value-type="float">
            <text:p>-1.71189773912165</text:p>
          </table:table-cell>
          <table:table-cell office:value-type="float" office:value="-1.71189773912165" calcext:value-type="float">
            <text:p>-1.7118977391216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109375" calcext:value-type="float">
            <text:p>0.109375</text:p>
          </table:table-cell>
          <table:table-cell table:style-name="ce27" table:formula="of:=IFERROR(COM.MICROSOFT.NORM.INV([.A54:.A63];0;1);&quot;&quot;)" office:value-type="float" office:value="-1.22985875921659" calcext:value-type="float">
            <text:p>-1.22985875921659</text:p>
          </table:table-cell>
          <table:table-cell table:style-name="Default" office:value-type="float" office:value="-1.71189773912165" calcext:value-type="float">
            <text:p>-1.71189773912165</text:p>
          </table:table-cell>
          <table:table-cell office:value-type="float" office:value="-1.71189773912165" calcext:value-type="float">
            <text:p>-1.7118977391216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140625" calcext:value-type="float">
            <text:p>0.140625</text:p>
          </table:table-cell>
          <table:table-cell table:style-name="ce27" table:formula="of:=IFERROR(COM.MICROSOFT.NORM.INV([.A55:.A64];0;1);&quot;&quot;)" office:value-type="float" office:value="-1.07751556704028" calcext:value-type="float">
            <text:p>-1.07751556704028</text:p>
          </table:table-cell>
          <table:table-cell table:style-name="Default" office:value-type="float" office:value="-1.646134560668" calcext:value-type="float">
            <text:p>-1.646134560668</text:p>
          </table:table-cell>
          <table:table-cell office:value-type="float" office:value="-1.646134560668" calcext:value-type="float">
            <text:p>-1.646134560668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171875" calcext:value-type="float">
            <text:p>0.171875</text:p>
          </table:table-cell>
          <table:table-cell table:style-name="ce27" table:formula="of:=IFERROR(COM.MICROSOFT.NORM.INV([.A56:.A65];0;1);&quot;&quot;)" office:value-type="float" office:value="-0.946781756301046" calcext:value-type="float">
            <text:p>-0.946781756301046</text:p>
          </table:table-cell>
          <table:table-cell table:style-name="Default" office:value-type="float" office:value="-1.12002913303877" calcext:value-type="float">
            <text:p>-1.12002913303877</text:p>
          </table:table-cell>
          <table:table-cell office:value-type="float" office:value="-1.12002913303877" calcext:value-type="float">
            <text:p>-1.1200291330387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03125" calcext:value-type="float">
            <text:p>0.203125</text:p>
          </table:table-cell>
          <table:table-cell table:style-name="ce27" table:formula="of:=IFERROR(COM.MICROSOFT.NORM.INV([.A57:.A66];0;1);&quot;&quot;)" office:value-type="float" office:value="-0.830510878205399" calcext:value-type="float">
            <text:p>-0.830510878205399</text:p>
          </table:table-cell>
          <table:table-cell table:style-name="Default" office:value-type="float" office:value="-1.08714754381195" calcext:value-type="float">
            <text:p>-1.08714754381195</text:p>
          </table:table-cell>
          <table:table-cell office:value-type="float" office:value="-1.08714754381195" calcext:value-type="float">
            <text:p>-1.0871475438119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34375" calcext:value-type="float">
            <text:p>0.234375</text:p>
          </table:table-cell>
          <table:table-cell table:style-name="ce27" table:formula="of:=IFERROR(COM.MICROSOFT.NORM.INV([.A58:.A67];0;1);&quot;&quot;)" office:value-type="float" office:value="-0.724514383492365" calcext:value-type="float">
            <text:p>-0.724514383492365</text:p>
          </table:table-cell>
          <table:table-cell table:style-name="Default" office:value-type="float" office:value="-0.889858008450989" calcext:value-type="float">
            <text:p>-0.889858008450989</text:p>
          </table:table-cell>
          <table:table-cell office:value-type="float" office:value="-0.889858008450989" calcext:value-type="float">
            <text:p>-0.88985800845098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65625" calcext:value-type="float">
            <text:p>0.265625</text:p>
          </table:table-cell>
          <table:table-cell table:style-name="ce27" table:formula="of:=IFERROR(COM.MICROSOFT.NORM.INV([.A59:.A68];0;1);&quot;&quot;)" office:value-type="float" office:value="-0.626099012346421" calcext:value-type="float">
            <text:p>-0.626099012346421</text:p>
          </table:table-cell>
          <table:table-cell table:style-name="Default" office:value-type="float" office:value="-0.79121324077051" calcext:value-type="float">
            <text:p>-0.79121324077051</text:p>
          </table:table-cell>
          <table:table-cell office:value-type="float" office:value="-0.791213240770509" calcext:value-type="float">
            <text:p>-0.79121324077050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96875" calcext:value-type="float">
            <text:p>0.296875</text:p>
          </table:table-cell>
          <table:table-cell table:style-name="ce27" table:formula="of:=IFERROR(COM.MICROSOFT.NORM.INV([.A60:.A69];0;1);&quot;&quot;)" office:value-type="float" office:value="-0.533409706241281" calcext:value-type="float">
            <text:p>-0.533409706241281</text:p>
          </table:table-cell>
          <table:table-cell table:style-name="Default" office:value-type="float" office:value="-0.133581456233983" calcext:value-type="float">
            <text:p>-0.133581456233983</text:p>
          </table:table-cell>
          <table:table-cell office:value-type="float" office:value="-0.133581456233983" calcext:value-type="float">
            <text:p>-0.133581456233983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328125" calcext:value-type="float">
            <text:p>0.328125</text:p>
          </table:table-cell>
          <table:table-cell table:style-name="ce27" table:formula="of:=IFERROR(COM.MICROSOFT.NORM.INV([.A61:.A70];0;1);&quot;&quot;)" office:value-type="float" office:value="-0.445096524985516" calcext:value-type="float">
            <text:p>-0.445096524985516</text:p>
          </table:table-cell>
          <table:table-cell table:style-name="Default" office:value-type="float" office:value="-0.100699867007156" calcext:value-type="float">
            <text:p>-0.100699867007156</text:p>
          </table:table-cell>
          <table:table-cell office:value-type="float" office:value="-0.100699867007156" calcext:value-type="float">
            <text:p>-0.100699867007156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359375" calcext:value-type="float">
            <text:p>0.359375</text:p>
          </table:table-cell>
          <table:table-cell table:style-name="ce27" table:formula="of:=IFERROR(COM.MICROSOFT.NORM.INV([.A62:.A71];0;1);&quot;&quot;)" office:value-type="float" office:value="-0.360129891789569" calcext:value-type="float">
            <text:p>-0.360129891789569</text:p>
          </table:table-cell>
          <table:table-cell table:style-name="Default" office:value-type="float" office:value="-0.00205509932667697" calcext:value-type="float">
            <text:p>-0.00205509932667697</text:p>
          </table:table-cell>
          <table:table-cell office:value-type="float" office:value="-0.0020550993266764" calcext:value-type="float">
            <text:p>-0.0020550993266764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390625" calcext:value-type="float">
            <text:p>0.390625</text:p>
          </table:table-cell>
          <table:table-cell table:style-name="ce27" table:formula="of:=IFERROR(COM.MICROSOFT.NORM.INV([.A63:.A72];0;1);&quot;&quot;)" office:value-type="float" office:value="-0.277690439821577" calcext:value-type="float">
            <text:p>-0.277690439821577</text:p>
          </table:table-cell>
          <table:table-cell table:style-name="Default" office:value-type="float" office:value="0.129471257580629" calcext:value-type="float">
            <text:p>0.129471257580629</text:p>
          </table:table-cell>
          <table:table-cell office:value-type="float" office:value="0.129471257580629" calcext:value-type="float">
            <text:p>0.12947125758062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421875" calcext:value-type="float">
            <text:p>0.421875</text:p>
          </table:table-cell>
          <table:table-cell table:style-name="ce27" table:formula="of:=IFERROR(COM.MICROSOFT.NORM.INV([.A64:.A73];0;1);&quot;&quot;)" office:value-type="float" office:value="-0.197099084294312" calcext:value-type="float">
            <text:p>-0.197099084294312</text:p>
          </table:table-cell>
          <table:table-cell table:style-name="Default" office:value-type="float" office:value="0.129471257580629" calcext:value-type="float">
            <text:p>0.129471257580629</text:p>
          </table:table-cell>
          <table:table-cell office:value-type="float" office:value="0.129471257580629" calcext:value-type="float">
            <text:p>0.12947125758062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453125" calcext:value-type="float">
            <text:p>0.453125</text:p>
          </table:table-cell>
          <table:table-cell table:style-name="ce27" table:formula="of:=IFERROR(COM.MICROSOFT.NORM.INV([.A65:.A74];0;1);&quot;&quot;)" office:value-type="float" office:value="-0.117769874579095" calcext:value-type="float">
            <text:p>-0.117769874579095</text:p>
          </table:table-cell>
          <table:table-cell table:style-name="Default" office:value-type="float" office:value="0.162352846807455" calcext:value-type="float">
            <text:p>0.162352846807455</text:p>
          </table:table-cell>
          <table:table-cell office:value-type="float" office:value="0.162352846807455" calcext:value-type="float">
            <text:p>0.16235284680745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484375" calcext:value-type="float">
            <text:p>0.484375</text:p>
          </table:table-cell>
          <table:table-cell table:style-name="ce27" table:formula="of:=IFERROR(COM.MICROSOFT.NORM.INV([.A66:.A75];0;1);&quot;&quot;)" office:value-type="float" office:value="-0.0391760855030976" calcext:value-type="float">
            <text:p>-0.0391760855030976</text:p>
          </table:table-cell>
          <table:table-cell table:style-name="Default" office:value-type="float" office:value="0.162352846807455" calcext:value-type="float">
            <text:p>0.162352846807455</text:p>
          </table:table-cell>
          <table:table-cell office:value-type="float" office:value="0.162352846807455" calcext:value-type="float">
            <text:p>0.16235284680745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515625" calcext:value-type="float">
            <text:p>0.515625</text:p>
          </table:table-cell>
          <table:table-cell table:style-name="ce27" table:formula="of:=IFERROR(COM.MICROSOFT.NORM.INV([.A67:.A76];0;1);&quot;&quot;)" office:value-type="float" office:value="0.0391760855030976" calcext:value-type="float">
            <text:p>0.0391760855030976</text:p>
          </table:table-cell>
          <table:table-cell table:style-name="Default" office:value-type="float" office:value="0.195234436034281" calcext:value-type="float">
            <text:p>0.195234436034281</text:p>
          </table:table-cell>
          <table:table-cell office:value-type="float" office:value="0.195234436034282" calcext:value-type="float">
            <text:p>0.19523443603428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546875" calcext:value-type="float">
            <text:p>0.546875</text:p>
          </table:table-cell>
          <table:table-cell table:style-name="ce27" table:formula="of:=IFERROR(COM.MICROSOFT.NORM.INV([.A68:.A77];0;1);&quot;&quot;)" office:value-type="float" office:value="0.117769874579095" calcext:value-type="float">
            <text:p>0.117769874579095</text:p>
          </table:table-cell>
          <table:table-cell table:style-name="Default" office:value-type="float" office:value="0.260997614487934" calcext:value-type="float">
            <text:p>0.260997614487934</text:p>
          </table:table-cell>
          <table:table-cell office:value-type="float" office:value="0.260997614487935" calcext:value-type="float">
            <text:p>0.26099761448793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578125" calcext:value-type="float">
            <text:p>0.578125</text:p>
          </table:table-cell>
          <table:table-cell table:style-name="ce27" table:formula="of:=IFERROR(COM.MICROSOFT.NORM.INV([.A69:.A78];0;1);&quot;&quot;)" office:value-type="float" office:value="0.197099084294312" calcext:value-type="float">
            <text:p>0.197099084294312</text:p>
          </table:table-cell>
          <table:table-cell table:style-name="Default" office:value-type="float" office:value="0.293879203714761" calcext:value-type="float">
            <text:p>0.293879203714761</text:p>
          </table:table-cell>
          <table:table-cell office:value-type="float" office:value="0.293879203714761" calcext:value-type="float">
            <text:p>0.293879203714761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609375" calcext:value-type="float">
            <text:p>0.609375</text:p>
          </table:table-cell>
          <table:table-cell table:style-name="ce27" table:formula="of:=IFERROR(COM.MICROSOFT.NORM.INV([.A70:.A79];0;1);&quot;&quot;)" office:value-type="float" office:value="0.277690439821577" calcext:value-type="float">
            <text:p>0.277690439821577</text:p>
          </table:table-cell>
          <table:table-cell table:style-name="Default" office:value-type="float" office:value="0.326760792941587" calcext:value-type="float">
            <text:p>0.326760792941587</text:p>
          </table:table-cell>
          <table:table-cell office:value-type="float" office:value="0.326760792941587" calcext:value-type="float">
            <text:p>0.32676079294158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640625" calcext:value-type="float">
            <text:p>0.640625</text:p>
          </table:table-cell>
          <table:table-cell table:style-name="ce27" table:formula="of:=IFERROR(COM.MICROSOFT.NORM.INV([.A71:.A80];0;1);&quot;&quot;)" office:value-type="float" office:value="0.360129891789569" calcext:value-type="float">
            <text:p>0.360129891789569</text:p>
          </table:table-cell>
          <table:table-cell table:style-name="Default" office:value-type="float" office:value="0.524050328302545" calcext:value-type="float">
            <text:p>0.524050328302545</text:p>
          </table:table-cell>
          <table:table-cell office:value-type="float" office:value="0.524050328302545" calcext:value-type="float">
            <text:p>0.52405032830254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671875" calcext:value-type="float">
            <text:p>0.671875</text:p>
          </table:table-cell>
          <table:table-cell table:style-name="ce27" table:formula="of:=IFERROR(COM.MICROSOFT.NORM.INV([.A72:.A81];0;1);&quot;&quot;)" office:value-type="float" office:value="0.445096524985516" calcext:value-type="float">
            <text:p>0.445096524985516</text:p>
          </table:table-cell>
          <table:table-cell table:style-name="Default" office:value-type="float" office:value="0.556931917529371" calcext:value-type="float">
            <text:p>0.556931917529371</text:p>
          </table:table-cell>
          <table:table-cell office:value-type="float" office:value="0.556931917529371" calcext:value-type="float">
            <text:p>0.556931917529371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03125" calcext:value-type="float">
            <text:p>0.703125</text:p>
          </table:table-cell>
          <table:table-cell table:style-name="ce27" table:formula="of:=IFERROR(COM.MICROSOFT.NORM.INV([.A73:.A82];0;1);&quot;&quot;)" office:value-type="float" office:value="0.533409706241281" calcext:value-type="float">
            <text:p>0.533409706241281</text:p>
          </table:table-cell>
          <table:table-cell table:style-name="Default" office:value-type="float" office:value="0.622695095983024" calcext:value-type="float">
            <text:p>0.622695095983024</text:p>
          </table:table-cell>
          <table:table-cell office:value-type="float" office:value="0.622695095983024" calcext:value-type="float">
            <text:p>0.622695095983024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34375" calcext:value-type="float">
            <text:p>0.734375</text:p>
          </table:table-cell>
          <table:table-cell table:style-name="ce27" table:formula="of:=IFERROR(COM.MICROSOFT.NORM.INV([.A74:.A83];0;1);&quot;&quot;)" office:value-type="float" office:value="0.626099012346421" calcext:value-type="float">
            <text:p>0.626099012346421</text:p>
          </table:table-cell>
          <table:table-cell table:style-name="Default" office:value-type="float" office:value="0.622695095983024" calcext:value-type="float">
            <text:p>0.622695095983024</text:p>
          </table:table-cell>
          <table:table-cell office:value-type="float" office:value="0.622695095983024" calcext:value-type="float">
            <text:p>0.622695095983024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65625" calcext:value-type="float">
            <text:p>0.765625</text:p>
          </table:table-cell>
          <table:table-cell table:style-name="ce27" table:formula="of:=IFERROR(COM.MICROSOFT.NORM.INV([.A75:.A84];0;1);&quot;&quot;)" office:value-type="float" office:value="0.724514383492365" calcext:value-type="float">
            <text:p>0.724514383492365</text:p>
          </table:table-cell>
          <table:table-cell table:style-name="Default" office:value-type="float" office:value="0.622695095983024" calcext:value-type="float">
            <text:p>0.622695095983024</text:p>
          </table:table-cell>
          <table:table-cell office:value-type="float" office:value="0.622695095983024" calcext:value-type="float">
            <text:p>0.622695095983024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96875" calcext:value-type="float">
            <text:p>0.796875</text:p>
          </table:table-cell>
          <table:table-cell table:style-name="ce27" table:formula="of:=IFERROR(COM.MICROSOFT.NORM.INV([.A76:.A85];0;1);&quot;&quot;)" office:value-type="float" office:value="0.830510878205399" calcext:value-type="float">
            <text:p>0.830510878205399</text:p>
          </table:table-cell>
          <table:table-cell table:style-name="Default" office:value-type="float" office:value="0.688458274436677" calcext:value-type="float">
            <text:p>0.688458274436677</text:p>
          </table:table-cell>
          <table:table-cell office:value-type="float" office:value="0.688458274436677" calcext:value-type="float">
            <text:p>0.68845827443667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828125" calcext:value-type="float">
            <text:p>0.828125</text:p>
          </table:table-cell>
          <table:table-cell table:style-name="ce27" table:formula="of:=IFERROR(COM.MICROSOFT.NORM.INV([.A77:.A86];0;1);&quot;&quot;)" office:value-type="float" office:value="0.946781756301046" calcext:value-type="float">
            <text:p>0.946781756301046</text:p>
          </table:table-cell>
          <table:table-cell table:style-name="Default" office:value-type="float" office:value="0.819984631343982" calcext:value-type="float">
            <text:p>0.819984631343982</text:p>
          </table:table-cell>
          <table:table-cell office:value-type="float" office:value="0.819984631343982" calcext:value-type="float">
            <text:p>0.81998463134398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859375" calcext:value-type="float">
            <text:p>0.859375</text:p>
          </table:table-cell>
          <table:table-cell table:style-name="ce27" table:formula="of:=IFERROR(COM.MICROSOFT.NORM.INV([.A78:.A87];0;1);&quot;&quot;)" office:value-type="float" office:value="1.07751556704028" calcext:value-type="float">
            <text:p>1.07751556704028</text:p>
          </table:table-cell>
          <table:table-cell table:style-name="Default" office:value-type="float" office:value="1.05015575593177" calcext:value-type="float">
            <text:p>1.05015575593177</text:p>
          </table:table-cell>
          <table:table-cell office:value-type="float" office:value="1.05015575593177" calcext:value-type="float">
            <text:p>1.0501557559317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890625" calcext:value-type="float">
            <text:p>0.890625</text:p>
          </table:table-cell>
          <table:table-cell table:style-name="ce27" table:formula="of:=IFERROR(COM.MICROSOFT.NORM.INV([.A79:.A88];0;1);&quot;&quot;)" office:value-type="float" office:value="1.22985875921659" calcext:value-type="float">
            <text:p>1.22985875921659</text:p>
          </table:table-cell>
          <table:table-cell table:style-name="Default" office:value-type="float" office:value="1.11591893438542" calcext:value-type="float">
            <text:p>1.11591893438542</text:p>
          </table:table-cell>
          <table:table-cell office:value-type="float" office:value="1.11591893438542" calcext:value-type="float">
            <text:p>1.1159189343854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921875" calcext:value-type="float">
            <text:p>0.921875</text:p>
          </table:table-cell>
          <table:table-cell table:style-name="ce27" table:formula="of:=IFERROR(COM.MICROSOFT.NORM.INV([.A80:.A89];0;1);&quot;&quot;)" office:value-type="float" office:value="1.41779713799627" calcext:value-type="float">
            <text:p>1.41779713799627</text:p>
          </table:table-cell>
          <table:table-cell table:style-name="Default" office:value-type="float" office:value="1.28032688051955" calcext:value-type="float">
            <text:p>1.28032688051955</text:p>
          </table:table-cell>
          <table:table-cell office:value-type="float" office:value="1.28032688051955" calcext:value-type="float">
            <text:p>1.2803268805195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953125" calcext:value-type="float">
            <text:p>0.953125</text:p>
          </table:table-cell>
          <table:table-cell table:style-name="ce27" table:formula="of:=IFERROR(COM.MICROSOFT.NORM.INV([.A81:.A90];0;1);&quot;&quot;)" office:value-type="float" office:value="1.67593972277344" calcext:value-type="float">
            <text:p>1.67593972277344</text:p>
          </table:table-cell>
          <table:table-cell table:style-name="Default" office:value-type="float" office:value="1.3460900589732" calcext:value-type="float">
            <text:p>1.3460900589732</text:p>
          </table:table-cell>
          <table:table-cell office:value-type="float" office:value="1.3460900589732" calcext:value-type="float">
            <text:p>1.346090058973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984375" calcext:value-type="float">
            <text:p>0.984375</text:p>
          </table:table-cell>
          <table:table-cell table:style-name="ce27" table:formula="of:=IFERROR(COM.MICROSOFT.NORM.INV([.A82:.A91];0;1);&quot;&quot;)" office:value-type="float" office:value="2.15387469406146" calcext:value-type="float">
            <text:p>2.15387469406146</text:p>
          </table:table-cell>
          <table:table-cell table:style-name="Default" office:value-type="float" office:value="1.80643230814877" calcext:value-type="float">
            <text:p>1.80643230814877</text:p>
          </table:table-cell>
          <table:table-cell office:value-type="float" office:value="1.80643230814877" calcext:value-type="float">
            <text:p>1.8064323081487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3:.A9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4:.A9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5:.A9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6:.A9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7:.A9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8:.A9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9:.A9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90:.A9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23" table:formula="of:=COM.MICROSOFT.LET(_xlpm.p;(ROW()-ROW([.A$50])-1+0.5)/(COUNT([.$C$2:.$C$42])); IF(_xlpm.p&gt;1;&quot;&quot;;_xlpm.p))">
            <text:p/>
          </table:table-cell>
          <table:table-cell table:style-name="ce28" table:formula="of:=IFERROR(COM.MICROSOFT.NORM.INV([.A91:.A100];0;1);&quot;&quot;)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28">
            <text:p/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R-squared</text:p>
          </table:table-cell>
          <table:table-cell table:style-name="Default" table:formula="of:=RSQ([.C51:.C91];[.$B51:.$B91])" office:value-type="float" office:value="0.93160135836782" calcext:value-type="float">
            <text:p>0.93160135836782</text:p>
          </table:table-cell>
          <table:table-cell table:formula="of:=RSQ([.D51:.D91];[.$B51:.$B91])" office:value-type="float" office:value="0.93160135836782" calcext:value-type="float">
            <text:p>0.93160135836782</text:p>
          </table:table-cell>
          <table:table-cell table:formula="of:=RSQ([.E51:.E91];[.$B51:.$B91])" office:value-type="string" office:string-value="" calcext:value-type="error">
            <text:p>#VALUE!</text:p>
          </table:table-cell>
          <table:table-cell table:formula="of:=RSQ([.F51:.F91];[.$B51:.$B91])" office:value-type="string" office:string-value="" calcext:value-type="error">
            <text:p>#VALUE!</text:p>
          </table:table-cell>
          <table:table-cell table:formula="of:=RSQ([.G51:.G91];[.$B51:.$B91])" office:value-type="string" office:string-value="" calcext:value-type="error">
            <text:p>#VALUE!</text:p>
          </table:table-cell>
          <table:table-cell table:formula="of:=RSQ([.H51:.H91];[.$B51:.$B91])" office:value-type="string" office:string-value="" calcext:value-type="error">
            <text:p>#VALUE!</text:p>
          </table:table-cell>
          <table:table-cell table:formula="of:=RSQ([.I51:.I91];[.$B51:.$B91])" office:value-type="string" office:string-value="" calcext:value-type="error">
            <text:p>#VALUE!</text:p>
          </table:table-cell>
          <table:table-cell table:formula="of:=RSQ([.J51:.J91];[.$B51:.$B91])" office:value-type="string" office:string-value="" calcext:value-type="error">
            <text:p>#VALUE!</text:p>
          </table:table-cell>
          <table:table-cell table:style-name="Default" table:formula="of:=RSQ([.K51:.K91];[.$B51:.$B91])" office:value-type="string" office:string-value="" calcext:value-type="error">
            <text:p>#VALUE!</text:p>
          </table:table-cell>
          <table:table-cell table:number-columns-repeated="3"/>
        </table:table-row>
      </table:table>
      <table:table table:name="tensile v1 summer 2026" table:style-name="ta1">
        <table:table-column table:style-name="co3" table:number-columns-repeated="2" table:default-cell-style-name="Default"/>
        <table:table-column table:style-name="co3" table:default-cell-style-name="ce9"/>
        <table:table-column table:style-name="co3" table:number-columns-repeated="7" table:default-cell-style-name="Default"/>
        <table:table-column table:style-name="co3" table:default-cell-style-name="ce27"/>
        <table:table-column table:style-name="co3" table:default-cell-style-name="Default"/>
        <table:table-column table:style-name="co7" table:default-cell-style-name="Default"/>
        <table:table-column table:style-name="co3" table:default-cell-style-name="Default"/>
        <table:table-row table:style-name="ro3">
          <table:table-cell table:style-name="ce4" office:value-type="string" calcext:value-type="string">
            <text:p>Data</text:p>
          </table:table-cell>
          <table:table-cell table:style-name="ce7"/>
          <table:table-cell table:style-name="ce8" office:value-type="string" calcext:value-type="string">
            <text:p>Pulling Force (kg)</text:p>
          </table:table-cell>
          <table:table-cell table:style-name="ce32" office:value-type="string" calcext:value-type="string">
            <text:p>Ultimate Load (N)</text:p>
          </table:table-cell>
          <table:table-cell table:style-name="ce32" office:value-type="string" calcext:value-type="string">
            <text:p>Tensile Strength (kPa)</text:p>
          </table:table-cell>
          <table:table-cell table:style-name="ce30" table:number-columns-repeated="5"/>
          <table:table-cell table:style-name="ce35"/>
          <table:table-cell table:style-name="ce5" table:number-columns-repeated="3"/>
        </table:table-row>
        <table:table-row table:style-name="ro1">
          <table:table-cell table:number-columns-repeated="2"/>
          <table:table-cell office:value-type="float" office:value="0.13" calcext:value-type="float">
            <text:p>0.13</text:p>
          </table:table-cell>
          <table:table-cell table:formula="of:=([.C2]+[.$N$2])*9.81" office:value-type="float" office:value="1.6677" calcext:value-type="float">
            <text:p>1.6677</text:p>
          </table:table-cell>
          <table:table-cell table:formula="of:=[.D2]/[.$N$4]*1000" office:value-type="float" office:value="5.30845397188708" calcext:value-type="float">
            <text:p>5.30845397188708</text:p>
          </table:table-cell>
          <table:table-cell table:number-columns-repeated="7"/>
          <table:table-cell office:value-type="string" calcext:value-type="string">
            <text:p>pattern weight (kg): </text:p>
          </table:table-cell>
          <table:table-cell office:value-type="float" office:value="0.04" calcext:value-type="float">
            <text:p>0.04</text:p>
          </table:table-cell>
        </table:table-row>
        <table:table-row table:style-name="ro1">
          <table:table-cell table:number-columns-repeated="2"/>
          <table:table-cell office:value-type="float" office:value="0.1" calcext:value-type="float">
            <text:p>0.1</text:p>
          </table:table-cell>
          <table:table-cell table:formula="of:=([.C3]+[.$N$2])*9.81" office:value-type="float" office:value="1.3734" calcext:value-type="float">
            <text:p>1.3734</text:p>
          </table:table-cell>
          <table:table-cell table:formula="of:=[.D3]/[.$N$4]*1000" office:value-type="float" office:value="4.37166797684818" calcext:value-type="float">
            <text:p>4.37166797684818</text:p>
          </table:table-cell>
          <table:table-cell table:number-columns-repeated="7"/>
          <table:table-cell office:value-type="string" calcext:value-type="string">
            <text:p>Diameter (mm)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table:number-columns-repeated="2"/>
          <table:table-cell office:value-type="float" office:value="0.21" calcext:value-type="float">
            <text:p>0.21</text:p>
          </table:table-cell>
          <table:table-cell table:formula="of:=([.C4]+[.$N$2])*9.81" office:value-type="float" office:value="2.4525" calcext:value-type="float">
            <text:p>2.4525</text:p>
          </table:table-cell>
          <table:table-cell table:formula="of:=[.D4]/[.$N$4]*1000" office:value-type="float" office:value="7.80654995865747" calcext:value-type="float">
            <text:p>7.80654995865747</text:p>
          </table:table-cell>
          <table:table-cell table:number-columns-repeated="7"/>
          <table:table-cell office:value-type="string" calcext:value-type="string">
            <text:p>Area (mm^2)</text:p>
          </table:table-cell>
          <table:table-cell table:formula="of:=0.25*PI()*[.N3]^2" office:value-type="float" office:value="314.159265358979" calcext:value-type="float">
            <text:p>314.159265358979</text:p>
          </table:table-cell>
        </table:table-row>
        <table:table-row table:style-name="ro1">
          <table:table-cell table:number-columns-repeated="2"/>
          <table:table-cell office:value-type="float" office:value="0.16" calcext:value-type="float">
            <text:p>0.16</text:p>
          </table:table-cell>
          <table:table-cell table:formula="of:=([.C5]+[.$N$2])*9.81" office:value-type="float" office:value="1.962" calcext:value-type="float">
            <text:p>1.962</text:p>
          </table:table-cell>
          <table:table-cell table:formula="of:=[.D5]/[.$N$4]*1000" office:value-type="float" office:value="6.24523996692597" calcext:value-type="float">
            <text:p>6.2452399669259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5" calcext:value-type="float">
            <text:p>0.15</text:p>
          </table:table-cell>
          <table:table-cell table:formula="of:=([.C6]+[.$N$2])*9.81" office:value-type="float" office:value="1.8639" calcext:value-type="float">
            <text:p>1.8639</text:p>
          </table:table-cell>
          <table:table-cell table:formula="of:=[.D6]/[.$N$4]*1000" office:value-type="float" office:value="5.93297796857967" calcext:value-type="float">
            <text:p>5.9329779685796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2" calcext:value-type="float">
            <text:p>0.12</text:p>
          </table:table-cell>
          <table:table-cell table:formula="of:=([.C7]+[.$N$2])*9.81" office:value-type="float" office:value="1.5696" calcext:value-type="float">
            <text:p>1.5696</text:p>
          </table:table-cell>
          <table:table-cell table:formula="of:=[.D7]/[.$N$4]*1000" office:value-type="float" office:value="4.99619197354078" calcext:value-type="float">
            <text:p>4.99619197354078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21" calcext:value-type="float">
            <text:p>0.21</text:p>
          </table:table-cell>
          <table:table-cell table:formula="of:=([.C8]+[.$N$2])*9.81" office:value-type="float" office:value="2.4525" calcext:value-type="float">
            <text:p>2.4525</text:p>
          </table:table-cell>
          <table:table-cell table:formula="of:=[.D8]/[.$N$4]*1000" office:value-type="float" office:value="7.80654995865747" calcext:value-type="float">
            <text:p>7.8065499586574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5" calcext:value-type="float">
            <text:p>0.15</text:p>
          </table:table-cell>
          <table:table-cell table:formula="of:=([.C9]+[.$N$2])*9.81" office:value-type="float" office:value="1.8639" calcext:value-type="float">
            <text:p>1.8639</text:p>
          </table:table-cell>
          <table:table-cell table:formula="of:=[.D9]/[.$N$4]*1000" office:value-type="float" office:value="5.93297796857967" calcext:value-type="float">
            <text:p>5.9329779685796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2" calcext:value-type="float">
            <text:p>0.2</text:p>
          </table:table-cell>
          <table:table-cell table:formula="of:=([.C10]+[.$N$2])*9.81" office:value-type="float" office:value="2.3544" calcext:value-type="float">
            <text:p>2.3544</text:p>
          </table:table-cell>
          <table:table-cell table:formula="of:=[.D10]/[.$N$4]*1000" office:value-type="float" office:value="7.49428796031117" calcext:value-type="float">
            <text:p>7.4942879603111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24" calcext:value-type="float">
            <text:p>0.24</text:p>
          </table:table-cell>
          <table:table-cell table:formula="of:=([.C11]+[.$N$2])*9.81" office:value-type="float" office:value="2.7468" calcext:value-type="float">
            <text:p>2.7468</text:p>
          </table:table-cell>
          <table:table-cell table:formula="of:=[.D11]/[.$N$4]*1000" office:value-type="float" office:value="8.74333595369636" calcext:value-type="float">
            <text:p>8.74333595369636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8" calcext:value-type="float">
            <text:p>0.18</text:p>
          </table:table-cell>
          <table:table-cell table:formula="of:=([.C12]+[.$N$2])*9.81" office:value-type="float" office:value="2.1582" calcext:value-type="float">
            <text:p>2.1582</text:p>
          </table:table-cell>
          <table:table-cell table:formula="of:=[.D12]/[.$N$4]*1000" office:value-type="float" office:value="6.86976396361857" calcext:value-type="float">
            <text:p>6.8697639636185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23" calcext:value-type="float">
            <text:p>0.23</text:p>
          </table:table-cell>
          <table:table-cell table:formula="of:=([.C13]+[.$N$2])*9.81" office:value-type="float" office:value="2.6487" calcext:value-type="float">
            <text:p>2.6487</text:p>
          </table:table-cell>
          <table:table-cell table:formula="of:=[.D13]/[.$N$4]*1000" office:value-type="float" office:value="8.43107395535006" calcext:value-type="float">
            <text:p>8.43107395535006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08" calcext:value-type="float">
            <text:p>0.08</text:p>
          </table:table-cell>
          <table:table-cell table:formula="of:=([.C14]+[.$N$2])*9.81" office:value-type="float" office:value="1.1772" calcext:value-type="float">
            <text:p>1.1772</text:p>
          </table:table-cell>
          <table:table-cell table:formula="of:=[.D14]/[.$N$4]*1000" office:value-type="float" office:value="3.74714398015558" calcext:value-type="float">
            <text:p>3.74714398015558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3" calcext:value-type="float">
            <text:p>0.13</text:p>
          </table:table-cell>
          <table:table-cell table:formula="of:=([.C15]+[.$N$2])*9.81" office:value-type="float" office:value="1.6677" calcext:value-type="float">
            <text:p>1.6677</text:p>
          </table:table-cell>
          <table:table-cell table:formula="of:=[.D15]/[.$N$4]*1000" office:value-type="float" office:value="5.30845397188708" calcext:value-type="float">
            <text:p>5.30845397188708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7" calcext:value-type="float">
            <text:p>0.17</text:p>
          </table:table-cell>
          <table:table-cell table:formula="of:=([.C16]+[.$N$2])*9.81" office:value-type="float" office:value="2.0601" calcext:value-type="float">
            <text:p>2.0601</text:p>
          </table:table-cell>
          <table:table-cell table:formula="of:=[.D16]/[.$N$4]*1000" office:value-type="float" office:value="6.55750196527227" calcext:value-type="float">
            <text:p>6.5575019652722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8" calcext:value-type="float">
            <text:p>0.18</text:p>
          </table:table-cell>
          <table:table-cell table:formula="of:=([.C17]+[.$N$2])*9.81" office:value-type="float" office:value="2.1582" calcext:value-type="float">
            <text:p>2.1582</text:p>
          </table:table-cell>
          <table:table-cell table:formula="of:=[.D17]/[.$N$4]*1000" office:value-type="float" office:value="6.86976396361857" calcext:value-type="float">
            <text:p>6.8697639636185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03" calcext:value-type="float">
            <text:p>0.03</text:p>
          </table:table-cell>
          <table:table-cell table:formula="of:=([.C18]+[.$N$2])*9.81" office:value-type="float" office:value="0.6867" calcext:value-type="float">
            <text:p>0.6867</text:p>
          </table:table-cell>
          <table:table-cell table:formula="of:=[.D18]/[.$N$4]*1000" office:value-type="float" office:value="2.18583398842409" calcext:value-type="float">
            <text:p>2.18583398842409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4" calcext:value-type="float">
            <text:p>0.14</text:p>
          </table:table-cell>
          <table:table-cell table:formula="of:=([.C19]+[.$N$2])*9.81" office:value-type="float" office:value="1.7658" calcext:value-type="float">
            <text:p>1.7658</text:p>
          </table:table-cell>
          <table:table-cell table:formula="of:=[.D19]/[.$N$4]*1000" office:value-type="float" office:value="5.62071597023338" calcext:value-type="float">
            <text:p>5.62071597023338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7" calcext:value-type="float">
            <text:p>0.17</text:p>
          </table:table-cell>
          <table:table-cell table:formula="of:=([.C20]+[.$N$2])*9.81" office:value-type="float" office:value="2.0601" calcext:value-type="float">
            <text:p>2.0601</text:p>
          </table:table-cell>
          <table:table-cell table:formula="of:=[.D20]/[.$N$4]*1000" office:value-type="float" office:value="6.55750196527227" calcext:value-type="float">
            <text:p>6.5575019652722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6" calcext:value-type="float">
            <text:p>0.16</text:p>
          </table:table-cell>
          <table:table-cell table:formula="of:=([.C21]+[.$N$2])*9.81" office:value-type="float" office:value="1.962" calcext:value-type="float">
            <text:p>1.962</text:p>
          </table:table-cell>
          <table:table-cell table:formula="of:=[.D21]/[.$N$4]*1000" office:value-type="float" office:value="6.24523996692597" calcext:value-type="float">
            <text:p>6.2452399669259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09" calcext:value-type="float">
            <text:p>0.09</text:p>
          </table:table-cell>
          <table:table-cell table:formula="of:=([.C22]+[.$N$2])*9.81" office:value-type="float" office:value="1.2753" calcext:value-type="float">
            <text:p>1.2753</text:p>
          </table:table-cell>
          <table:table-cell table:formula="of:=[.D22]/[.$N$4]*1000" office:value-type="float" office:value="4.05940597850188" calcext:value-type="float">
            <text:p>4.05940597850188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22" calcext:value-type="float">
            <text:p>0.22</text:p>
          </table:table-cell>
          <table:table-cell table:formula="of:=([.C23]+[.$N$2])*9.81" office:value-type="float" office:value="2.5506" calcext:value-type="float">
            <text:p>2.5506</text:p>
          </table:table-cell>
          <table:table-cell table:formula="of:=[.D23]/[.$N$4]*1000" office:value-type="float" office:value="8.11881195700377" calcext:value-type="float">
            <text:p>8.1188119570037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5" calcext:value-type="float">
            <text:p>0.15</text:p>
          </table:table-cell>
          <table:table-cell table:formula="of:=([.C24]+[.$N$2])*9.81" office:value-type="float" office:value="1.8639" calcext:value-type="float">
            <text:p>1.8639</text:p>
          </table:table-cell>
          <table:table-cell table:formula="of:=[.D24]/[.$N$4]*1000" office:value-type="float" office:value="5.93297796857967" calcext:value-type="float">
            <text:p>5.9329779685796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4" calcext:value-type="float">
            <text:p>0.14</text:p>
          </table:table-cell>
          <table:table-cell table:formula="of:=([.C25]+[.$N$2])*9.81" office:value-type="float" office:value="1.7658" calcext:value-type="float">
            <text:p>1.7658</text:p>
          </table:table-cell>
          <table:table-cell table:formula="of:=[.D25]/[.$N$4]*1000" office:value-type="float" office:value="5.62071597023338" calcext:value-type="float">
            <text:p>5.62071597023338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" calcext:value-type="float">
            <text:p>0.1</text:p>
          </table:table-cell>
          <table:table-cell table:formula="of:=([.C26]+[.$N$2])*9.81" office:value-type="float" office:value="1.3734" calcext:value-type="float">
            <text:p>1.3734</text:p>
          </table:table-cell>
          <table:table-cell table:formula="of:=[.D26]/[.$N$4]*1000" office:value-type="float" office:value="4.37166797684818" calcext:value-type="float">
            <text:p>4.37166797684818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6" calcext:value-type="float">
            <text:p>0.16</text:p>
          </table:table-cell>
          <table:table-cell table:formula="of:=([.C27]+[.$N$2])*9.81" office:value-type="float" office:value="1.962" calcext:value-type="float">
            <text:p>1.962</text:p>
          </table:table-cell>
          <table:table-cell table:formula="of:=[.D27]/[.$N$4]*1000" office:value-type="float" office:value="6.24523996692597" calcext:value-type="float">
            <text:p>6.2452399669259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4" calcext:value-type="float">
            <text:p>0.14</text:p>
          </table:table-cell>
          <table:table-cell table:formula="of:=([.C28]+[.$N$2])*9.81" office:value-type="float" office:value="1.7658" calcext:value-type="float">
            <text:p>1.7658</text:p>
          </table:table-cell>
          <table:table-cell table:formula="of:=[.D28]/[.$N$4]*1000" office:value-type="float" office:value="5.62071597023338" calcext:value-type="float">
            <text:p>5.62071597023338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2" calcext:value-type="float">
            <text:p>0.12</text:p>
          </table:table-cell>
          <table:table-cell table:formula="of:=([.C29]+[.$N$2])*9.81" office:value-type="float" office:value="1.5696" calcext:value-type="float">
            <text:p>1.5696</text:p>
          </table:table-cell>
          <table:table-cell table:formula="of:=[.D29]/[.$N$4]*1000" office:value-type="float" office:value="4.99619197354078" calcext:value-type="float">
            <text:p>4.99619197354078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8" calcext:value-type="float">
            <text:p>0.18</text:p>
          </table:table-cell>
          <table:table-cell table:formula="of:=([.C30]+[.$N$2])*9.81" office:value-type="float" office:value="2.1582" calcext:value-type="float">
            <text:p>2.1582</text:p>
          </table:table-cell>
          <table:table-cell table:formula="of:=[.D30]/[.$N$4]*1000" office:value-type="float" office:value="6.86976396361857" calcext:value-type="float">
            <text:p>6.8697639636185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8" calcext:value-type="float">
            <text:p>0.18</text:p>
          </table:table-cell>
          <table:table-cell table:formula="of:=([.C31]+[.$N$2])*9.81" office:value-type="float" office:value="2.1582" calcext:value-type="float">
            <text:p>2.1582</text:p>
          </table:table-cell>
          <table:table-cell table:formula="of:=[.D31]/[.$N$4]*1000" office:value-type="float" office:value="6.86976396361857" calcext:value-type="float">
            <text:p>6.8697639636185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8" calcext:value-type="float">
            <text:p>0.18</text:p>
          </table:table-cell>
          <table:table-cell table:formula="of:=([.C32]+[.$N$2])*9.81" office:value-type="float" office:value="2.1582" calcext:value-type="float">
            <text:p>2.1582</text:p>
          </table:table-cell>
          <table:table-cell table:formula="of:=[.D32]/[.$N$4]*1000" office:value-type="float" office:value="6.86976396361857" calcext:value-type="float">
            <text:p>6.8697639636185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0.12" calcext:value-type="float">
            <text:p>0.12</text:p>
          </table:table-cell>
          <table:table-cell table:formula="of:=([.C33]+[.$N$2])*9.81" office:value-type="float" office:value="1.5696" calcext:value-type="float">
            <text:p>1.5696</text:p>
          </table:table-cell>
          <table:table-cell table:formula="of:=[.D33]/[.$N$4]*1000" office:value-type="float" office:value="4.99619197354078" calcext:value-type="float">
            <text:p>4.99619197354078</text:p>
          </table:table-cell>
          <table:table-cell table:number-columns-repeated="9"/>
        </table:table-row>
        <table:table-row table:style-name="ro1" table:number-rows-repeated="8">
          <table:table-cell table:number-columns-repeated="14"/>
        </table:table-row>
        <table:table-row table:style-name="ro1">
          <table:table-cell table:number-columns-repeated="2"/>
          <table:table-cell table:style-name="ce23"/>
          <table:table-cell table:style-name="ce31" table:number-columns-repeated="7"/>
          <table:table-cell table:style-name="ce28"/>
          <table:table-cell table:number-columns-repeated="3"/>
        </table:table-row>
        <table:table-row table:style-name="ro1">
          <table:table-cell table:style-name="ce1" office:value-type="string" calcext:value-type="string">
            <text:p>Statistics</text:p>
          </table:table-cell>
          <table:table-cell table:style-name="ce5" office:value-type="string" calcext:value-type="string">
            <text:p>mean</text:p>
          </table:table-cell>
          <table:table-cell table:style-name="ce29" table:formula="of:=AVERAGE([.C2:.C42])" office:value-type="float" office:value="0.15375" calcext:value-type="float">
            <text:p>0.15375</text:p>
          </table:table-cell>
          <table:table-cell table:style-name="ce33" table:formula="of:=AVERAGE([.D2:.D42])" office:value-type="float" office:value="1.9006875" calcext:value-type="float">
            <text:p>1.9006875</text:p>
          </table:table-cell>
          <table:table-cell table:style-name="ce33" table:formula="of:=AVERAGE([.E2:.E42])" office:value-type="float" office:value="6.05007621795954" calcext:value-type="float">
            <text:p>6.05007621795954</text:p>
          </table:table-cell>
          <table:table-cell table:style-name="ce33" table:formula="of:=AVERAGE([.F2:.F42])" office:value-type="string" office:string-value="" calcext:value-type="error">
            <text:p>#DIV/0!</text:p>
          </table:table-cell>
          <table:table-cell table:style-name="ce33" table:formula="of:=AVERAGE([.G2:.G42])" office:value-type="string" office:string-value="" calcext:value-type="error">
            <text:p>#DIV/0!</text:p>
          </table:table-cell>
          <table:table-cell table:style-name="ce33" table:formula="of:=AVERAGE([.H2:.H42])" office:value-type="string" office:string-value="" calcext:value-type="error">
            <text:p>#DIV/0!</text:p>
          </table:table-cell>
          <table:table-cell table:style-name="ce33" table:formula="of:=AVERAGE([.I2:.I42])" office:value-type="string" office:string-value="" calcext:value-type="error">
            <text:p>#DIV/0!</text:p>
          </table:table-cell>
          <table:table-cell table:style-name="ce33" table:formula="of:=AVERAGE([.J2:.J42])" office:value-type="string" office:string-value="" calcext:value-type="error">
            <text:p>#DIV/0!</text:p>
          </table:table-cell>
          <table:table-cell table:style-name="ce36" table:formula="of:=AVERAGE([.K2:.K42])" office:value-type="string" office:string-value="" calcext:value-type="error">
            <text:p>#DIV/0!</text:p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st. dev</text:p>
          </table:table-cell>
          <table:table-cell table:formula="of:=STDEV([.C2:.C42])" office:value-type="float" office:value="0.0461239564092101" calcext:value-type="float">
            <text:p>0.0461239564092101</text:p>
          </table:table-cell>
          <table:table-cell table:style-name="ce21" table:formula="of:=STDEV([.D2:.D42])" office:value-type="float" office:value="0.452476012374351" calcext:value-type="float">
            <text:p>0.452476012374351</text:p>
          </table:table-cell>
          <table:table-cell table:style-name="ce21" table:formula="of:=STDEV([.E2:.E42])" office:value-type="float" office:value="1.44027587999775" calcext:value-type="float">
            <text:p>1.44027587999775</text:p>
          </table:table-cell>
          <table:table-cell table:style-name="ce21" table:formula="of:=STDEV([.F2:.F42])" office:value-type="string" office:string-value="" calcext:value-type="error">
            <text:p>#DIV/0!</text:p>
          </table:table-cell>
          <table:table-cell table:style-name="ce21" table:formula="of:=STDEV([.G2:.G42])" office:value-type="string" office:string-value="" calcext:value-type="error">
            <text:p>#DIV/0!</text:p>
          </table:table-cell>
          <table:table-cell table:style-name="ce21" table:formula="of:=STDEV([.H2:.H42])" office:value-type="string" office:string-value="" calcext:value-type="error">
            <text:p>#DIV/0!</text:p>
          </table:table-cell>
          <table:table-cell table:style-name="ce21" table:formula="of:=STDEV([.I2:.I42])" office:value-type="string" office:string-value="" calcext:value-type="error">
            <text:p>#DIV/0!</text:p>
          </table:table-cell>
          <table:table-cell table:style-name="ce21" table:formula="of:=STDEV([.J2:.J42])" office:value-type="string" office:string-value="" calcext:value-type="error">
            <text:p>#DIV/0!</text:p>
          </table:table-cell>
          <table:table-cell table:formula="of:=STDEV([.K2:.K42])" office:value-type="string" office:string-value="" calcext:value-type="error">
            <text:p>#DIV/0!</text:p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st. dev/mean</text:p>
          </table:table-cell>
          <table:table-cell table:formula="of:=[.C44]/[.C43]" office:value-type="float" office:value="0.299993212417626" calcext:value-type="float">
            <text:p>0.299993212417626</text:p>
          </table:table-cell>
          <table:table-cell table:style-name="ce21" table:formula="of:=[.D44]/[.D43]" office:value-type="float" office:value="0.238059129853987" calcext:value-type="float">
            <text:p>0.238059129853987</text:p>
          </table:table-cell>
          <table:table-cell table:style-name="ce21" table:formula="of:=[.E44]/[.E43]" office:value-type="float" office:value="0.238059129853987" calcext:value-type="float">
            <text:p>0.238059129853987</text:p>
          </table:table-cell>
          <table:table-cell table:style-name="ce21" table:formula="of:=[.F44]/[.F43]" office:value-type="string" office:string-value="" calcext:value-type="error">
            <text:p>#DIV/0!</text:p>
          </table:table-cell>
          <table:table-cell table:style-name="ce21" table:formula="of:=[.G44]/[.G43]" office:value-type="string" office:string-value="" calcext:value-type="error">
            <text:p>#DIV/0!</text:p>
          </table:table-cell>
          <table:table-cell table:style-name="ce21" table:formula="of:=[.H44]/[.H43]" office:value-type="string" office:string-value="" calcext:value-type="error">
            <text:p>#DIV/0!</text:p>
          </table:table-cell>
          <table:table-cell table:style-name="ce21" table:formula="of:=[.I44]/[.I43]" office:value-type="string" office:string-value="" calcext:value-type="error">
            <text:p>#DIV/0!</text:p>
          </table:table-cell>
          <table:table-cell table:style-name="ce21" table:formula="of:=[.J44]/[.J43]" office:value-type="string" office:string-value="" calcext:value-type="error">
            <text:p>#DIV/0!</text:p>
          </table:table-cell>
          <table:table-cell table:formula="of:=[.K44]/[.K43]" office:value-type="string" office:string-value="" calcext:value-type="error">
            <text:p>#DIV/0!</text:p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median</text:p>
          </table:table-cell>
          <table:table-cell table:formula="of:=MEDIAN([.C2:.C42])" office:value-type="float" office:value="0.155" calcext:value-type="float">
            <text:p>0.155</text:p>
          </table:table-cell>
          <table:table-cell table:style-name="ce21" table:formula="of:=MEDIAN([.D2:.D42])" office:value-type="float" office:value="1.91295" calcext:value-type="float">
            <text:p>1.91295</text:p>
          </table:table-cell>
          <table:table-cell table:style-name="ce21" table:formula="of:=MEDIAN([.E2:.E42])" office:value-type="float" office:value="6.08910896775282" calcext:value-type="float">
            <text:p>6.08910896775282</text:p>
          </table:table-cell>
          <table:table-cell table:style-name="ce21" table:formula="of:=MEDIAN([.F2:.F42])" office:value-type="string" office:string-value="" calcext:value-type="error">
            <text:p>#VALUE!</text:p>
          </table:table-cell>
          <table:table-cell table:style-name="ce21" table:formula="of:=MEDIAN([.G2:.G42])" office:value-type="string" office:string-value="" calcext:value-type="error">
            <text:p>#VALUE!</text:p>
          </table:table-cell>
          <table:table-cell table:style-name="ce21" table:formula="of:=MEDIAN([.H2:.H42])" office:value-type="string" office:string-value="" calcext:value-type="error">
            <text:p>#VALUE!</text:p>
          </table:table-cell>
          <table:table-cell table:style-name="ce21" table:formula="of:=MEDIAN([.I2:.I42])" office:value-type="string" office:string-value="" calcext:value-type="error">
            <text:p>#VALUE!</text:p>
          </table:table-cell>
          <table:table-cell table:style-name="ce21" table:formula="of:=MEDIAN([.J2:.J42])" office:value-type="string" office:string-value="" calcext:value-type="error">
            <text:p>#VALUE!</text:p>
          </table:table-cell>
          <table:table-cell table:formula="of:=MEDIAN([.K2:.K42])" office:value-type="string" office:string-value="" calcext:value-type="error">
            <text:p>#VALUE!</text:p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NPP R-sq</text:p>
          </table:table-cell>
          <table:table-cell table:style-name="ce23" table:formula="of:=[.C92]" office:value-type="float" office:value="0.979189347751493" calcext:value-type="float">
            <text:p>0.979189347751493</text:p>
          </table:table-cell>
          <table:table-cell table:style-name="ce31" table:formula="of:=[.D92]" office:value-type="float" office:value="0.979189347751493" calcext:value-type="float">
            <text:p>0.979189347751493</text:p>
          </table:table-cell>
          <table:table-cell table:style-name="ce31" table:formula="of:=[.E92]" office:value-type="float" office:value="0.979189347751493" calcext:value-type="float">
            <text:p>0.979189347751493</text:p>
          </table:table-cell>
          <table:table-cell table:style-name="ce31" table:formula="of:=[.F92]" office:value-type="string" office:string-value="" calcext:value-type="error">
            <text:p>#VALUE!</text:p>
          </table:table-cell>
          <table:table-cell table:style-name="ce31" table:formula="of:=[.G92]" office:value-type="string" office:string-value="" calcext:value-type="error">
            <text:p>#VALUE!</text:p>
          </table:table-cell>
          <table:table-cell table:style-name="ce31" table:formula="of:=[.H92]" office:value-type="string" office:string-value="" calcext:value-type="error">
            <text:p>#VALUE!</text:p>
          </table:table-cell>
          <table:table-cell table:style-name="ce31" table:formula="of:=[.I92]" office:value-type="string" office:string-value="" calcext:value-type="error">
            <text:p>#VALUE!</text:p>
          </table:table-cell>
          <table:table-cell table:style-name="ce31" table:formula="of:=[.J92]" office:value-type="string" office:string-value="" calcext:value-type="error">
            <text:p>#VALUE!</text:p>
          </table:table-cell>
          <table:table-cell table:style-name="ce28" table:formula="of:=[.K92]" office:value-type="string" office:string-value="" calcext:value-type="error">
            <text:p>#VALUE!</text:p>
          </table:table-cell>
          <table:table-cell table:number-columns-repeated="3"/>
        </table:table-row>
        <table:table-row table:style-name="ro1">
          <table:table-cell table:number-columns-repeated="2"/>
          <table:table-cell table:style-name="Default"/>
          <table:table-cell table:number-columns-repeated="7"/>
          <table:table-cell table:style-name="Default"/>
          <table:table-cell table:number-columns-repeated="3"/>
        </table:table-row>
        <table:table-row table:style-name="ro1">
          <table:table-cell table:style-name="ce1" office:value-type="string" calcext:value-type="string">
            <text:p>Normal Probability Plot: </text:p>
          </table:table-cell>
          <table:table-cell/>
          <table:table-cell table:style-name="Default"/>
          <table:table-cell table:number-columns-repeated="7"/>
          <table:table-cell table:style-name="Default"/>
          <table:table-cell table:number-columns-repeated="3"/>
        </table:table-row>
        <table:table-row table:style-name="ro3">
          <table:table-cell table:style-name="ce8" office:value-type="string" calcext:value-type="string">
            <text:p>%ile</text:p>
          </table:table-cell>
          <table:table-cell table:style-name="ce26" office:value-type="string" calcext:value-type="string">
            <text:p>Expected z</text:p>
          </table:table-cell>
          <table:table-cell table:style-name="ce30" table:formula="of:=IF([.C1]&gt;0;[.C1];&quot;-&quot;)" office:value-type="string" office:string-value="Pulling Force (kg)" calcext:value-type="string">
            <text:p>Pulling Force (kg)</text:p>
          </table:table-cell>
          <table:table-cell table:style-name="ce30" table:formula="of:=IF([.D1]&gt;0;[.D1];&quot;-&quot;)" office:value-type="string" office:string-value="Ultimate Load (N)" calcext:value-type="string">
            <text:p>Ultimate Load (N)</text:p>
          </table:table-cell>
          <table:table-cell table:style-name="ce30" table:formula="of:=IF([.E1]&gt;0;[.E1];&quot;-&quot;)" office:value-type="string" office:string-value="Tensile Strength (kPa)" calcext:value-type="string">
            <text:p>Tensile Strength (kPa)</text:p>
          </table:table-cell>
          <table:table-cell table:style-name="ce30" table:formula="of:=IF([.F1]&gt;0;[.F1];&quot;-&quot;)" office:value-type="string" office:string-value="-" calcext:value-type="string">
            <text:p>-</text:p>
          </table:table-cell>
          <table:table-cell table:style-name="ce30" table:formula="of:=IF([.G1]&gt;0;[.G1];&quot;-&quot;)" office:value-type="string" office:string-value="-" calcext:value-type="string">
            <text:p>-</text:p>
          </table:table-cell>
          <table:table-cell table:style-name="ce30" table:formula="of:=IF([.H1]&gt;0;[.H1];&quot;-&quot;)" office:value-type="string" office:string-value="-" calcext:value-type="string">
            <text:p>-</text:p>
          </table:table-cell>
          <table:table-cell table:style-name="ce30" table:formula="of:=IF([.I1]&gt;0;[.I1];&quot;-&quot;)" office:value-type="string" office:string-value="-" calcext:value-type="string">
            <text:p>-</text:p>
          </table:table-cell>
          <table:table-cell table:style-name="ce30" table:formula="of:=IF([.J1]&gt;0;[.J1];&quot;-&quot;)" office:value-type="string" office:string-value="-" calcext:value-type="string">
            <text:p>-</text:p>
          </table:table-cell>
          <table:table-cell table:style-name="ce35" table:formula="of:=IF([.K1]&gt;0;[.K1];&quot;-&quot;)" office:value-type="string" office:string-value="-" calcext:value-type="string">
            <text:p>-</text:p>
          </table:table-cell>
          <table:table-cell>
            <draw:frame draw:z-index="0" draw:style-name="gr1" draw:text-style-name="P1" svg:width="8.8413in" svg:height="5.0744in" svg:x="0.8862in" svg:y="0.0008in">
              <draw:object draw:notify-on-update-of-ranges="'tensile v1 summer 2026'.B50:'tensile v1 summer 2026'.B50 'tensile v1 summer 2026'.B51:'tensile v1 summer 2026'.B91 'tensile v1 summer 2026'.C50:'tensile v1 summer 2026'.C50 'tensile v1 summer 2026'.C51:'tensile v1 summer 2026'.C91 'tensile v1 summer 2026'.B50:'tensile v1 summer 2026'.B50 'tensile v1 summer 2026'.B51:'tensile v1 summer 2026'.B91 'tensile v1 summer 2026'.D50:'tensile v1 summer 2026'.D50 'tensile v1 summer 2026'.D51:'tensile v1 summer 2026'.D91 'tensile v1 summer 2026'.B50:'tensile v1 summer 2026'.B50 'tensile v1 summer 2026'.B51:'tensile v1 summer 2026'.B91 'tensile v1 summer 2026'.E50:'tensile v1 summer 2026'.E50 'tensile v1 summer 2026'.E51:'tensile v1 summer 2026'.E91 'tensile v1 summer 2026'.B50:'tensile v1 summer 2026'.B50 'tensile v1 summer 2026'.B51:'tensile v1 summer 2026'.B91 'tensile v1 summer 2026'.F50:'tensile v1 summer 2026'.F50 'tensile v1 summer 2026'.F51:'tensile v1 summer 2026'.F91 'tensile v1 summer 2026'.B50:'tensile v1 summer 2026'.B50 'tensile v1 summer 2026'.B51:'tensile v1 summer 2026'.B91 'tensile v1 summer 2026'.G50:'tensile v1 summer 2026'.G50 'tensile v1 summer 2026'.G51:'tensile v1 summer 2026'.G91 'tensile v1 summer 2026'.B50:'tensile v1 summer 2026'.B50 'tensile v1 summer 2026'.B51:'tensile v1 summer 2026'.B91 'tensile v1 summer 2026'.H50:'tensile v1 summer 2026'.H50 'tensile v1 summer 2026'.H51:'tensile v1 summer 2026'.H91 'tensile v1 summer 2026'.B50:'tensile v1 summer 2026'.B50 'tensile v1 summer 2026'.B51:'tensile v1 summer 2026'.B91 'tensile v1 summer 2026'.I50:'tensile v1 summer 2026'.I50 'tensile v1 summer 2026'.I51:'tensile v1 summer 2026'.I91 'tensile v1 summer 2026'.B50:'tensile v1 summer 2026'.B50 'tensile v1 summer 2026'.B51:'tensile v1 summer 2026'.B91 'tensile v1 summer 2026'.J50:'tensile v1 summer 2026'.J50 'tensile v1 summer 2026'.J51:'tensile v1 summer 2026'.J91 'tensile v1 summer 2026'.B50:'tensile v1 summer 2026'.B50 'tensile v1 summer 2026'.B51:'tensile v1 summer 2026'.B91 'tensile v1 summer 2026'.K50:'tensile v1 summer 2026'.K50 'tensile v1 summer 2026'.K51:'tensile v1 summer 2026'.K91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</draw:frame>
          </table:table-cell>
          <table:table-cell table:number-columns-repeated="2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015625" calcext:value-type="float">
            <text:p>0.015625</text:p>
          </table:table-cell>
          <table:table-cell table:style-name="ce27" table:formula="of:=IFERROR(COM.MICROSOFT.NORM.INV([.A51:.A60];0;1);&quot;&quot;)" office:value-type="float" office:value="-2.15387469406146" calcext:value-type="float">
            <text:p>-2.15387469406146</text:p>
          </table:table-cell>
          <table:table-cell table:style-name="Default" table:number-matrix-columns-spanned="1" table:number-matrix-rows-spanned="41" table:formula="of:=IF(COM.MICROSOFT.SORT([.C2:.C42]) = 0; &quot;&quot;; (COM.MICROSOFT.SORT([.C2:.C42])-[.C43])/[.C44])" office:value-type="float" office:value="-2.68298753259791" calcext:value-type="float">
            <text:p>-2.68298753259791</text:p>
          </table:table-cell>
          <table:table-cell table:number-matrix-columns-spanned="1" table:number-matrix-rows-spanned="41" table:formula="of:=IF(COM.MICROSOFT.SORT([.D2:.D42]) = 0; &quot;&quot;; (COM.MICROSOFT.SORT([.D2:.D42])-[.D43])/[.D44])" office:value-type="float" office:value="-2.68298753259791" calcext:value-type="float">
            <text:p>-2.68298753259791</text:p>
          </table:table-cell>
          <table:table-cell table:number-matrix-columns-spanned="1" table:number-matrix-rows-spanned="41" table:formula="of:=IF(COM.MICROSOFT.SORT([.E2:.E42]) = 0; &quot;&quot;; (COM.MICROSOFT.SORT([.E2:.E42])-[.E43])/[.E44])" office:value-type="float" office:value="-2.68298753259791" calcext:value-type="float">
            <text:p>-2.68298753259791</text:p>
          </table:table-cell>
          <table:table-cell table:number-matrix-columns-spanned="1" table:number-matrix-rows-spanned="41" table:formula="of:=IF(COM.MICROSOFT.SORT([.F2:.F42]) = 0; &quot;&quot;; (COM.MICROSOFT.SORT([.F2:.F42])-[.F43])/[.F44])">
            <text:p/>
          </table:table-cell>
          <table:table-cell table:number-matrix-columns-spanned="1" table:number-matrix-rows-spanned="41" table:formula="of:=IF(COM.MICROSOFT.SORT([.G2:.G42]) = 0; &quot;&quot;; (COM.MICROSOFT.SORT([.G2:.G42])-[.G43])/[.G44])">
            <text:p/>
          </table:table-cell>
          <table:table-cell table:number-matrix-columns-spanned="1" table:number-matrix-rows-spanned="41" table:formula="of:=IF(COM.MICROSOFT.SORT([.H2:.H42]) = 0; &quot;&quot;; (COM.MICROSOFT.SORT([.H2:.H42])-[.H43])/[.H44])">
            <text:p/>
          </table:table-cell>
          <table:table-cell table:number-matrix-columns-spanned="1" table:number-matrix-rows-spanned="41" table:formula="of:=IF(COM.MICROSOFT.SORT([.I2:.I42]) = 0; &quot;&quot;; (COM.MICROSOFT.SORT([.I2:.I42])-[.I43])/[.I44])">
            <text:p/>
          </table:table-cell>
          <table:table-cell table:number-matrix-columns-spanned="1" table:number-matrix-rows-spanned="41" table:formula="of:=IF(COM.MICROSOFT.SORT([.J2:.J42]) = 0; &quot;&quot;; (COM.MICROSOFT.SORT([.J2:.J42])-[.J43])/[.J44])">
            <text:p/>
          </table:table-cell>
          <table:table-cell table:number-matrix-columns-spanned="1" table:number-matrix-rows-spanned="41" table:formula="of:=IF(COM.MICROSOFT.SORT([.K2:.K42]) = 0; &quot;&quot;; (COM.MICROSOFT.SORT([.K2:.K42])-[.K43])/[.K44])"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046875" calcext:value-type="float">
            <text:p>0.046875</text:p>
          </table:table-cell>
          <table:table-cell table:style-name="ce27" table:formula="of:=IFERROR(COM.MICROSOFT.NORM.INV([.A52:.A61];0;1);&quot;&quot;)" office:value-type="float" office:value="-1.67593972277344" calcext:value-type="float">
            <text:p>-1.67593972277344</text:p>
          </table:table-cell>
          <table:table-cell table:style-name="Default" office:value-type="float" office:value="-1.59895216589168" calcext:value-type="float">
            <text:p>-1.59895216589168</text:p>
          </table:table-cell>
          <table:table-cell office:value-type="float" office:value="-1.59895216589168" calcext:value-type="float">
            <text:p>-1.59895216589168</text:p>
          </table:table-cell>
          <table:table-cell office:value-type="float" office:value="-1.59895216589168" calcext:value-type="float">
            <text:p>-1.59895216589168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078125" calcext:value-type="float">
            <text:p>0.078125</text:p>
          </table:table-cell>
          <table:table-cell table:style-name="ce27" table:formula="of:=IFERROR(COM.MICROSOFT.NORM.INV([.A53:.A62];0;1);&quot;&quot;)" office:value-type="float" office:value="-1.41779713799627" calcext:value-type="float">
            <text:p>-1.41779713799627</text:p>
          </table:table-cell>
          <table:table-cell table:style-name="Default" office:value-type="float" office:value="-1.38214509255044" calcext:value-type="float">
            <text:p>-1.38214509255044</text:p>
          </table:table-cell>
          <table:table-cell office:value-type="float" office:value="-1.38214509255044" calcext:value-type="float">
            <text:p>-1.38214509255044</text:p>
          </table:table-cell>
          <table:table-cell office:value-type="float" office:value="-1.38214509255044" calcext:value-type="float">
            <text:p>-1.38214509255044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109375" calcext:value-type="float">
            <text:p>0.109375</text:p>
          </table:table-cell>
          <table:table-cell table:style-name="ce27" table:formula="of:=IFERROR(COM.MICROSOFT.NORM.INV([.A54:.A63];0;1);&quot;&quot;)" office:value-type="float" office:value="-1.22985875921659" calcext:value-type="float">
            <text:p>-1.22985875921659</text:p>
          </table:table-cell>
          <table:table-cell table:style-name="Default" office:value-type="float" office:value="-1.16533801920919" calcext:value-type="float">
            <text:p>-1.16533801920919</text:p>
          </table:table-cell>
          <table:table-cell office:value-type="float" office:value="-1.16533801920919" calcext:value-type="float">
            <text:p>-1.16533801920919</text:p>
          </table:table-cell>
          <table:table-cell office:value-type="float" office:value="-1.16533801920919" calcext:value-type="float">
            <text:p>-1.1653380192091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140625" calcext:value-type="float">
            <text:p>0.140625</text:p>
          </table:table-cell>
          <table:table-cell table:style-name="ce27" table:formula="of:=IFERROR(COM.MICROSOFT.NORM.INV([.A55:.A64];0;1);&quot;&quot;)" office:value-type="float" office:value="-1.07751556704028" calcext:value-type="float">
            <text:p>-1.07751556704028</text:p>
          </table:table-cell>
          <table:table-cell table:style-name="Default" office:value-type="float" office:value="-1.16533801920919" calcext:value-type="float">
            <text:p>-1.16533801920919</text:p>
          </table:table-cell>
          <table:table-cell office:value-type="float" office:value="-1.16533801920919" calcext:value-type="float">
            <text:p>-1.16533801920919</text:p>
          </table:table-cell>
          <table:table-cell office:value-type="float" office:value="-1.16533801920919" calcext:value-type="float">
            <text:p>-1.1653380192091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171875" calcext:value-type="float">
            <text:p>0.171875</text:p>
          </table:table-cell>
          <table:table-cell table:style-name="ce27" table:formula="of:=IFERROR(COM.MICROSOFT.NORM.INV([.A56:.A65];0;1);&quot;&quot;)" office:value-type="float" office:value="-0.946781756301046" calcext:value-type="float">
            <text:p>-0.946781756301046</text:p>
          </table:table-cell>
          <table:table-cell table:style-name="Default" office:value-type="float" office:value="-0.731723872526703" calcext:value-type="float">
            <text:p>-0.731723872526703</text:p>
          </table:table-cell>
          <table:table-cell office:value-type="float" office:value="-0.731723872526702" calcext:value-type="float">
            <text:p>-0.731723872526702</text:p>
          </table:table-cell>
          <table:table-cell office:value-type="float" office:value="-0.731723872526702" calcext:value-type="float">
            <text:p>-0.73172387252670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03125" calcext:value-type="float">
            <text:p>0.203125</text:p>
          </table:table-cell>
          <table:table-cell table:style-name="ce27" table:formula="of:=IFERROR(COM.MICROSOFT.NORM.INV([.A57:.A66];0;1);&quot;&quot;)" office:value-type="float" office:value="-0.830510878205399" calcext:value-type="float">
            <text:p>-0.830510878205399</text:p>
          </table:table-cell>
          <table:table-cell table:style-name="Default" office:value-type="float" office:value="-0.731723872526703" calcext:value-type="float">
            <text:p>-0.731723872526703</text:p>
          </table:table-cell>
          <table:table-cell office:value-type="float" office:value="-0.731723872526702" calcext:value-type="float">
            <text:p>-0.731723872526702</text:p>
          </table:table-cell>
          <table:table-cell office:value-type="float" office:value="-0.731723872526702" calcext:value-type="float">
            <text:p>-0.73172387252670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34375" calcext:value-type="float">
            <text:p>0.234375</text:p>
          </table:table-cell>
          <table:table-cell table:style-name="ce27" table:formula="of:=IFERROR(COM.MICROSOFT.NORM.INV([.A58:.A67];0;1);&quot;&quot;)" office:value-type="float" office:value="-0.724514383492365" calcext:value-type="float">
            <text:p>-0.724514383492365</text:p>
          </table:table-cell>
          <table:table-cell table:style-name="Default" office:value-type="float" office:value="-0.731723872526703" calcext:value-type="float">
            <text:p>-0.731723872526703</text:p>
          </table:table-cell>
          <table:table-cell office:value-type="float" office:value="-0.731723872526702" calcext:value-type="float">
            <text:p>-0.731723872526702</text:p>
          </table:table-cell>
          <table:table-cell office:value-type="float" office:value="-0.731723872526702" calcext:value-type="float">
            <text:p>-0.73172387252670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65625" calcext:value-type="float">
            <text:p>0.265625</text:p>
          </table:table-cell>
          <table:table-cell table:style-name="ce27" table:formula="of:=IFERROR(COM.MICROSOFT.NORM.INV([.A59:.A68];0;1);&quot;&quot;)" office:value-type="float" office:value="-0.626099012346421" calcext:value-type="float">
            <text:p>-0.626099012346421</text:p>
          </table:table-cell>
          <table:table-cell table:style-name="Default" office:value-type="float" office:value="-0.514916799185457" calcext:value-type="float">
            <text:p>-0.514916799185457</text:p>
          </table:table-cell>
          <table:table-cell office:value-type="float" office:value="-0.514916799185457" calcext:value-type="float">
            <text:p>-0.514916799185457</text:p>
          </table:table-cell>
          <table:table-cell office:value-type="float" office:value="-0.514916799185457" calcext:value-type="float">
            <text:p>-0.51491679918545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96875" calcext:value-type="float">
            <text:p>0.296875</text:p>
          </table:table-cell>
          <table:table-cell table:style-name="ce27" table:formula="of:=IFERROR(COM.MICROSOFT.NORM.INV([.A60:.A69];0;1);&quot;&quot;)" office:value-type="float" office:value="-0.533409706241281" calcext:value-type="float">
            <text:p>-0.533409706241281</text:p>
          </table:table-cell>
          <table:table-cell table:style-name="Default" office:value-type="float" office:value="-0.514916799185457" calcext:value-type="float">
            <text:p>-0.514916799185457</text:p>
          </table:table-cell>
          <table:table-cell office:value-type="float" office:value="-0.514916799185457" calcext:value-type="float">
            <text:p>-0.514916799185457</text:p>
          </table:table-cell>
          <table:table-cell office:value-type="float" office:value="-0.514916799185457" calcext:value-type="float">
            <text:p>-0.51491679918545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328125" calcext:value-type="float">
            <text:p>0.328125</text:p>
          </table:table-cell>
          <table:table-cell table:style-name="ce27" table:formula="of:=IFERROR(COM.MICROSOFT.NORM.INV([.A61:.A70];0;1);&quot;&quot;)" office:value-type="float" office:value="-0.445096524985516" calcext:value-type="float">
            <text:p>-0.445096524985516</text:p>
          </table:table-cell>
          <table:table-cell table:style-name="Default" office:value-type="float" office:value="-0.298109725844212" calcext:value-type="float">
            <text:p>-0.298109725844212</text:p>
          </table:table-cell>
          <table:table-cell office:value-type="float" office:value="-0.298109725844212" calcext:value-type="float">
            <text:p>-0.298109725844212</text:p>
          </table:table-cell>
          <table:table-cell office:value-type="float" office:value="-0.298109725844212" calcext:value-type="float">
            <text:p>-0.29810972584421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359375" calcext:value-type="float">
            <text:p>0.359375</text:p>
          </table:table-cell>
          <table:table-cell table:style-name="ce27" table:formula="of:=IFERROR(COM.MICROSOFT.NORM.INV([.A62:.A71];0;1);&quot;&quot;)" office:value-type="float" office:value="-0.360129891789569" calcext:value-type="float">
            <text:p>-0.360129891789569</text:p>
          </table:table-cell>
          <table:table-cell table:style-name="Default" office:value-type="float" office:value="-0.298109725844212" calcext:value-type="float">
            <text:p>-0.298109725844212</text:p>
          </table:table-cell>
          <table:table-cell office:value-type="float" office:value="-0.298109725844212" calcext:value-type="float">
            <text:p>-0.298109725844212</text:p>
          </table:table-cell>
          <table:table-cell office:value-type="float" office:value="-0.298109725844212" calcext:value-type="float">
            <text:p>-0.29810972584421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390625" calcext:value-type="float">
            <text:p>0.390625</text:p>
          </table:table-cell>
          <table:table-cell table:style-name="ce27" table:formula="of:=IFERROR(COM.MICROSOFT.NORM.INV([.A63:.A72];0;1);&quot;&quot;)" office:value-type="float" office:value="-0.277690439821577" calcext:value-type="float">
            <text:p>-0.277690439821577</text:p>
          </table:table-cell>
          <table:table-cell table:style-name="Default" office:value-type="float" office:value="-0.298109725844212" calcext:value-type="float">
            <text:p>-0.298109725844212</text:p>
          </table:table-cell>
          <table:table-cell office:value-type="float" office:value="-0.298109725844212" calcext:value-type="float">
            <text:p>-0.298109725844212</text:p>
          </table:table-cell>
          <table:table-cell office:value-type="float" office:value="-0.298109725844212" calcext:value-type="float">
            <text:p>-0.29810972584421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421875" calcext:value-type="float">
            <text:p>0.421875</text:p>
          </table:table-cell>
          <table:table-cell table:style-name="ce27" table:formula="of:=IFERROR(COM.MICROSOFT.NORM.INV([.A64:.A73];0;1);&quot;&quot;)" office:value-type="float" office:value="-0.197099084294312" calcext:value-type="float">
            <text:p>-0.197099084294312</text:p>
          </table:table-cell>
          <table:table-cell table:style-name="Default" office:value-type="float" office:value="-0.081302652502967" calcext:value-type="float">
            <text:p>-0.081302652502967</text:p>
          </table:table-cell>
          <table:table-cell office:value-type="float" office:value="-0.0813026525029669" calcext:value-type="float">
            <text:p>-0.0813026525029669</text:p>
          </table:table-cell>
          <table:table-cell office:value-type="float" office:value="-0.081302652502967" calcext:value-type="float">
            <text:p>-0.08130265250296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453125" calcext:value-type="float">
            <text:p>0.453125</text:p>
          </table:table-cell>
          <table:table-cell table:style-name="ce27" table:formula="of:=IFERROR(COM.MICROSOFT.NORM.INV([.A65:.A74];0;1);&quot;&quot;)" office:value-type="float" office:value="-0.117769874579095" calcext:value-type="float">
            <text:p>-0.117769874579095</text:p>
          </table:table-cell>
          <table:table-cell table:style-name="Default" office:value-type="float" office:value="-0.081302652502967" calcext:value-type="float">
            <text:p>-0.081302652502967</text:p>
          </table:table-cell>
          <table:table-cell office:value-type="float" office:value="-0.0813026525029669" calcext:value-type="float">
            <text:p>-0.0813026525029669</text:p>
          </table:table-cell>
          <table:table-cell office:value-type="float" office:value="-0.081302652502967" calcext:value-type="float">
            <text:p>-0.08130265250296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484375" calcext:value-type="float">
            <text:p>0.484375</text:p>
          </table:table-cell>
          <table:table-cell table:style-name="ce27" table:formula="of:=IFERROR(COM.MICROSOFT.NORM.INV([.A66:.A75];0;1);&quot;&quot;)" office:value-type="float" office:value="-0.0391760855030976" calcext:value-type="float">
            <text:p>-0.0391760855030976</text:p>
          </table:table-cell>
          <table:table-cell table:style-name="Default" office:value-type="float" office:value="-0.081302652502967" calcext:value-type="float">
            <text:p>-0.081302652502967</text:p>
          </table:table-cell>
          <table:table-cell office:value-type="float" office:value="-0.0813026525029669" calcext:value-type="float">
            <text:p>-0.0813026525029669</text:p>
          </table:table-cell>
          <table:table-cell office:value-type="float" office:value="-0.081302652502967" calcext:value-type="float">
            <text:p>-0.08130265250296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515625" calcext:value-type="float">
            <text:p>0.515625</text:p>
          </table:table-cell>
          <table:table-cell table:style-name="ce27" table:formula="of:=IFERROR(COM.MICROSOFT.NORM.INV([.A67:.A76];0;1);&quot;&quot;)" office:value-type="float" office:value="0.0391760855030976" calcext:value-type="float">
            <text:p>0.0391760855030976</text:p>
          </table:table-cell>
          <table:table-cell table:style-name="Default" office:value-type="float" office:value="0.135504420838278" calcext:value-type="float">
            <text:p>0.135504420838278</text:p>
          </table:table-cell>
          <table:table-cell office:value-type="float" office:value="0.135504420838278" calcext:value-type="float">
            <text:p>0.135504420838278</text:p>
          </table:table-cell>
          <table:table-cell office:value-type="float" office:value="0.135504420838279" calcext:value-type="float">
            <text:p>0.13550442083827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546875" calcext:value-type="float">
            <text:p>0.546875</text:p>
          </table:table-cell>
          <table:table-cell table:style-name="ce27" table:formula="of:=IFERROR(COM.MICROSOFT.NORM.INV([.A68:.A77];0;1);&quot;&quot;)" office:value-type="float" office:value="0.117769874579095" calcext:value-type="float">
            <text:p>0.117769874579095</text:p>
          </table:table-cell>
          <table:table-cell table:style-name="Default" office:value-type="float" office:value="0.135504420838278" calcext:value-type="float">
            <text:p>0.135504420838278</text:p>
          </table:table-cell>
          <table:table-cell office:value-type="float" office:value="0.135504420838278" calcext:value-type="float">
            <text:p>0.135504420838278</text:p>
          </table:table-cell>
          <table:table-cell office:value-type="float" office:value="0.135504420838279" calcext:value-type="float">
            <text:p>0.13550442083827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578125" calcext:value-type="float">
            <text:p>0.578125</text:p>
          </table:table-cell>
          <table:table-cell table:style-name="ce27" table:formula="of:=IFERROR(COM.MICROSOFT.NORM.INV([.A69:.A78];0;1);&quot;&quot;)" office:value-type="float" office:value="0.197099084294312" calcext:value-type="float">
            <text:p>0.197099084294312</text:p>
          </table:table-cell>
          <table:table-cell table:style-name="Default" office:value-type="float" office:value="0.135504420838278" calcext:value-type="float">
            <text:p>0.135504420838278</text:p>
          </table:table-cell>
          <table:table-cell office:value-type="float" office:value="0.135504420838278" calcext:value-type="float">
            <text:p>0.135504420838278</text:p>
          </table:table-cell>
          <table:table-cell office:value-type="float" office:value="0.135504420838279" calcext:value-type="float">
            <text:p>0.13550442083827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609375" calcext:value-type="float">
            <text:p>0.609375</text:p>
          </table:table-cell>
          <table:table-cell table:style-name="ce27" table:formula="of:=IFERROR(COM.MICROSOFT.NORM.INV([.A70:.A79];0;1);&quot;&quot;)" office:value-type="float" office:value="0.277690439821577" calcext:value-type="float">
            <text:p>0.277690439821577</text:p>
          </table:table-cell>
          <table:table-cell table:style-name="Default" office:value-type="float" office:value="0.352311494179524" calcext:value-type="float">
            <text:p>0.352311494179524</text:p>
          </table:table-cell>
          <table:table-cell office:value-type="float" office:value="0.352311494179524" calcext:value-type="float">
            <text:p>0.352311494179524</text:p>
          </table:table-cell>
          <table:table-cell office:value-type="float" office:value="0.352311494179524" calcext:value-type="float">
            <text:p>0.352311494179524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640625" calcext:value-type="float">
            <text:p>0.640625</text:p>
          </table:table-cell>
          <table:table-cell table:style-name="ce27" table:formula="of:=IFERROR(COM.MICROSOFT.NORM.INV([.A71:.A80];0;1);&quot;&quot;)" office:value-type="float" office:value="0.360129891789569" calcext:value-type="float">
            <text:p>0.360129891789569</text:p>
          </table:table-cell>
          <table:table-cell table:style-name="Default" office:value-type="float" office:value="0.352311494179524" calcext:value-type="float">
            <text:p>0.352311494179524</text:p>
          </table:table-cell>
          <table:table-cell office:value-type="float" office:value="0.352311494179524" calcext:value-type="float">
            <text:p>0.352311494179524</text:p>
          </table:table-cell>
          <table:table-cell office:value-type="float" office:value="0.352311494179524" calcext:value-type="float">
            <text:p>0.352311494179524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671875" calcext:value-type="float">
            <text:p>0.671875</text:p>
          </table:table-cell>
          <table:table-cell table:style-name="ce27" table:formula="of:=IFERROR(COM.MICROSOFT.NORM.INV([.A72:.A81];0;1);&quot;&quot;)" office:value-type="float" office:value="0.445096524985516" calcext:value-type="float">
            <text:p>0.445096524985516</text:p>
          </table:table-cell>
          <table:table-cell table:style-name="Default" office:value-type="float" office:value="0.569118567520769" calcext:value-type="float">
            <text:p>0.569118567520769</text:p>
          </table:table-cell>
          <table:table-cell office:value-type="float" office:value="0.569118567520769" calcext:value-type="float">
            <text:p>0.569118567520769</text:p>
          </table:table-cell>
          <table:table-cell office:value-type="float" office:value="0.569118567520769" calcext:value-type="float">
            <text:p>0.56911856752076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03125" calcext:value-type="float">
            <text:p>0.703125</text:p>
          </table:table-cell>
          <table:table-cell table:style-name="ce27" table:formula="of:=IFERROR(COM.MICROSOFT.NORM.INV([.A73:.A82];0;1);&quot;&quot;)" office:value-type="float" office:value="0.533409706241281" calcext:value-type="float">
            <text:p>0.533409706241281</text:p>
          </table:table-cell>
          <table:table-cell table:style-name="Default" office:value-type="float" office:value="0.569118567520769" calcext:value-type="float">
            <text:p>0.569118567520769</text:p>
          </table:table-cell>
          <table:table-cell office:value-type="float" office:value="0.569118567520769" calcext:value-type="float">
            <text:p>0.569118567520769</text:p>
          </table:table-cell>
          <table:table-cell office:value-type="float" office:value="0.569118567520769" calcext:value-type="float">
            <text:p>0.56911856752076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34375" calcext:value-type="float">
            <text:p>0.734375</text:p>
          </table:table-cell>
          <table:table-cell table:style-name="ce27" table:formula="of:=IFERROR(COM.MICROSOFT.NORM.INV([.A74:.A83];0;1);&quot;&quot;)" office:value-type="float" office:value="0.626099012346421" calcext:value-type="float">
            <text:p>0.626099012346421</text:p>
          </table:table-cell>
          <table:table-cell table:style-name="Default" office:value-type="float" office:value="0.569118567520769" calcext:value-type="float">
            <text:p>0.569118567520769</text:p>
          </table:table-cell>
          <table:table-cell office:value-type="float" office:value="0.569118567520769" calcext:value-type="float">
            <text:p>0.569118567520769</text:p>
          </table:table-cell>
          <table:table-cell office:value-type="float" office:value="0.569118567520769" calcext:value-type="float">
            <text:p>0.56911856752076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65625" calcext:value-type="float">
            <text:p>0.765625</text:p>
          </table:table-cell>
          <table:table-cell table:style-name="ce27" table:formula="of:=IFERROR(COM.MICROSOFT.NORM.INV([.A75:.A84];0;1);&quot;&quot;)" office:value-type="float" office:value="0.724514383492365" calcext:value-type="float">
            <text:p>0.724514383492365</text:p>
          </table:table-cell>
          <table:table-cell table:style-name="Default" office:value-type="float" office:value="0.569118567520769" calcext:value-type="float">
            <text:p>0.569118567520769</text:p>
          </table:table-cell>
          <table:table-cell office:value-type="float" office:value="0.569118567520769" calcext:value-type="float">
            <text:p>0.569118567520769</text:p>
          </table:table-cell>
          <table:table-cell office:value-type="float" office:value="0.569118567520769" calcext:value-type="float">
            <text:p>0.56911856752076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96875" calcext:value-type="float">
            <text:p>0.796875</text:p>
          </table:table-cell>
          <table:table-cell table:style-name="ce27" table:formula="of:=IFERROR(COM.MICROSOFT.NORM.INV([.A76:.A85];0;1);&quot;&quot;)" office:value-type="float" office:value="0.830510878205399" calcext:value-type="float">
            <text:p>0.830510878205399</text:p>
          </table:table-cell>
          <table:table-cell table:style-name="Default" office:value-type="float" office:value="0.569118567520769" calcext:value-type="float">
            <text:p>0.569118567520769</text:p>
          </table:table-cell>
          <table:table-cell office:value-type="float" office:value="0.569118567520769" calcext:value-type="float">
            <text:p>0.569118567520769</text:p>
          </table:table-cell>
          <table:table-cell office:value-type="float" office:value="0.569118567520769" calcext:value-type="float">
            <text:p>0.56911856752076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828125" calcext:value-type="float">
            <text:p>0.828125</text:p>
          </table:table-cell>
          <table:table-cell table:style-name="ce27" table:formula="of:=IFERROR(COM.MICROSOFT.NORM.INV([.A77:.A86];0;1);&quot;&quot;)" office:value-type="float" office:value="0.946781756301046" calcext:value-type="float">
            <text:p>0.946781756301046</text:p>
          </table:table-cell>
          <table:table-cell table:style-name="Default" office:value-type="float" office:value="1.00273271420326" calcext:value-type="float">
            <text:p>1.00273271420326</text:p>
          </table:table-cell>
          <table:table-cell office:value-type="float" office:value="1.00273271420326" calcext:value-type="float">
            <text:p>1.00273271420326</text:p>
          </table:table-cell>
          <table:table-cell office:value-type="float" office:value="1.00273271420326" calcext:value-type="float">
            <text:p>1.00273271420326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859375" calcext:value-type="float">
            <text:p>0.859375</text:p>
          </table:table-cell>
          <table:table-cell table:style-name="ce27" table:formula="of:=IFERROR(COM.MICROSOFT.NORM.INV([.A78:.A87];0;1);&quot;&quot;)" office:value-type="float" office:value="1.07751556704028" calcext:value-type="float">
            <text:p>1.07751556704028</text:p>
          </table:table-cell>
          <table:table-cell table:style-name="Default" office:value-type="float" office:value="1.2195397875445" calcext:value-type="float">
            <text:p>1.2195397875445</text:p>
          </table:table-cell>
          <table:table-cell office:value-type="float" office:value="1.2195397875445" calcext:value-type="float">
            <text:p>1.2195397875445</text:p>
          </table:table-cell>
          <table:table-cell office:value-type="float" office:value="1.2195397875445" calcext:value-type="float">
            <text:p>1.219539787544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890625" calcext:value-type="float">
            <text:p>0.890625</text:p>
          </table:table-cell>
          <table:table-cell table:style-name="ce27" table:formula="of:=IFERROR(COM.MICROSOFT.NORM.INV([.A79:.A88];0;1);&quot;&quot;)" office:value-type="float" office:value="1.22985875921659" calcext:value-type="float">
            <text:p>1.22985875921659</text:p>
          </table:table-cell>
          <table:table-cell table:style-name="Default" office:value-type="float" office:value="1.2195397875445" calcext:value-type="float">
            <text:p>1.2195397875445</text:p>
          </table:table-cell>
          <table:table-cell office:value-type="float" office:value="1.2195397875445" calcext:value-type="float">
            <text:p>1.2195397875445</text:p>
          </table:table-cell>
          <table:table-cell office:value-type="float" office:value="1.2195397875445" calcext:value-type="float">
            <text:p>1.219539787544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921875" calcext:value-type="float">
            <text:p>0.921875</text:p>
          </table:table-cell>
          <table:table-cell table:style-name="ce27" table:formula="of:=IFERROR(COM.MICROSOFT.NORM.INV([.A80:.A89];0;1);&quot;&quot;)" office:value-type="float" office:value="1.41779713799627" calcext:value-type="float">
            <text:p>1.41779713799627</text:p>
          </table:table-cell>
          <table:table-cell table:style-name="Default" office:value-type="float" office:value="1.43634686088575" calcext:value-type="float">
            <text:p>1.43634686088575</text:p>
          </table:table-cell>
          <table:table-cell office:value-type="float" office:value="1.43634686088575" calcext:value-type="float">
            <text:p>1.43634686088575</text:p>
          </table:table-cell>
          <table:table-cell office:value-type="float" office:value="1.43634686088575" calcext:value-type="float">
            <text:p>1.4363468608857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953125" calcext:value-type="float">
            <text:p>0.953125</text:p>
          </table:table-cell>
          <table:table-cell table:style-name="ce27" table:formula="of:=IFERROR(COM.MICROSOFT.NORM.INV([.A81:.A90];0;1);&quot;&quot;)" office:value-type="float" office:value="1.67593972277344" calcext:value-type="float">
            <text:p>1.67593972277344</text:p>
          </table:table-cell>
          <table:table-cell table:style-name="Default" office:value-type="float" office:value="1.65315393422699" calcext:value-type="float">
            <text:p>1.65315393422699</text:p>
          </table:table-cell>
          <table:table-cell office:value-type="float" office:value="1.65315393422699" calcext:value-type="float">
            <text:p>1.65315393422699</text:p>
          </table:table-cell>
          <table:table-cell office:value-type="float" office:value="1.65315393422699" calcext:value-type="float">
            <text:p>1.6531539342269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984375" calcext:value-type="float">
            <text:p>0.984375</text:p>
          </table:table-cell>
          <table:table-cell table:style-name="ce27" table:formula="of:=IFERROR(COM.MICROSOFT.NORM.INV([.A82:.A91];0;1);&quot;&quot;)" office:value-type="float" office:value="2.15387469406146" calcext:value-type="float">
            <text:p>2.15387469406146</text:p>
          </table:table-cell>
          <table:table-cell table:style-name="Default" office:value-type="float" office:value="1.86996100756824" calcext:value-type="float">
            <text:p>1.86996100756824</text:p>
          </table:table-cell>
          <table:table-cell office:value-type="float" office:value="1.86996100756824" calcext:value-type="float">
            <text:p>1.86996100756824</text:p>
          </table:table-cell>
          <table:table-cell office:value-type="float" office:value="1.86996100756824" calcext:value-type="float">
            <text:p>1.86996100756824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3:.A9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4:.A9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5:.A9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6:.A9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7:.A9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8:.A9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9:.A9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90:.A9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23" table:formula="of:=COM.MICROSOFT.LET(_xlpm.p;(ROW()-ROW([.A$50])-1+0.5)/(COUNT([.$C$2:.$C$42])); IF(_xlpm.p&gt;1;&quot;&quot;;_xlpm.p))">
            <text:p/>
          </table:table-cell>
          <table:table-cell table:style-name="ce28" table:formula="of:=IFERROR(COM.MICROSOFT.NORM.INV([.A91:.A100];0;1);&quot;&quot;)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28">
            <text:p/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R-squared</text:p>
          </table:table-cell>
          <table:table-cell table:style-name="Default" table:formula="of:=RSQ([.C51:.C91];[.$B51:.$B91])" office:value-type="float" office:value="0.979189347751493" calcext:value-type="float">
            <text:p>0.979189347751493</text:p>
          </table:table-cell>
          <table:table-cell table:formula="of:=RSQ([.D51:.D91];[.$B51:.$B91])" office:value-type="float" office:value="0.979189347751493" calcext:value-type="float">
            <text:p>0.979189347751493</text:p>
          </table:table-cell>
          <table:table-cell table:formula="of:=RSQ([.E51:.E91];[.$B51:.$B91])" office:value-type="float" office:value="0.979189347751493" calcext:value-type="float">
            <text:p>0.979189347751493</text:p>
          </table:table-cell>
          <table:table-cell table:formula="of:=RSQ([.F51:.F91];[.$B51:.$B91])" office:value-type="string" office:string-value="" calcext:value-type="error">
            <text:p>#VALUE!</text:p>
          </table:table-cell>
          <table:table-cell table:formula="of:=RSQ([.G51:.G91];[.$B51:.$B91])" office:value-type="string" office:string-value="" calcext:value-type="error">
            <text:p>#VALUE!</text:p>
          </table:table-cell>
          <table:table-cell table:formula="of:=RSQ([.H51:.H91];[.$B51:.$B91])" office:value-type="string" office:string-value="" calcext:value-type="error">
            <text:p>#VALUE!</text:p>
          </table:table-cell>
          <table:table-cell table:formula="of:=RSQ([.I51:.I91];[.$B51:.$B91])" office:value-type="string" office:string-value="" calcext:value-type="error">
            <text:p>#VALUE!</text:p>
          </table:table-cell>
          <table:table-cell table:formula="of:=RSQ([.J51:.J91];[.$B51:.$B91])" office:value-type="string" office:string-value="" calcext:value-type="error">
            <text:p>#VALUE!</text:p>
          </table:table-cell>
          <table:table-cell table:style-name="Default" table:formula="of:=RSQ([.K51:.K91];[.$B51:.$B91])" office:value-type="string" office:string-value="" calcext:value-type="error">
            <text:p>#VALUE!</text:p>
          </table:table-cell>
          <table:table-cell table:number-columns-repeated="3"/>
        </table:table-row>
      </table:table>
      <table:table table:name="tensile v2 summer 2026" table:style-name="ta1">
        <table:table-column table:style-name="co3" table:number-columns-repeated="2" table:default-cell-style-name="Default"/>
        <table:table-column table:style-name="co3" table:default-cell-style-name="ce9"/>
        <table:table-column table:style-name="co3" table:number-columns-repeated="7" table:default-cell-style-name="Default"/>
        <table:table-column table:style-name="co3" table:default-cell-style-name="ce27"/>
        <table:table-column table:style-name="co3" table:default-cell-style-name="Default"/>
        <table:table-column table:style-name="co7" table:default-cell-style-name="Default"/>
        <table:table-column table:style-name="co3" table:default-cell-style-name="Default"/>
        <table:table-column table:style-name="co3" table:number-columns-repeated="16370"/>
        <table:table-row table:style-name="ro3">
          <table:table-cell table:style-name="ce4" office:value-type="string" calcext:value-type="string">
            <text:p>Data</text:p>
          </table:table-cell>
          <table:table-cell table:style-name="ce7"/>
          <table:table-cell table:style-name="ce8" office:value-type="string" calcext:value-type="string">
            <text:p>Pulling Force (kg)</text:p>
          </table:table-cell>
          <table:table-cell table:style-name="ce32" office:value-type="string" calcext:value-type="string">
            <text:p>Ultimate Load (N)</text:p>
          </table:table-cell>
          <table:table-cell table:style-name="ce32" office:value-type="string" calcext:value-type="string">
            <text:p>Tensile Strength (kPa)</text:p>
          </table:table-cell>
          <table:table-cell table:style-name="ce30" table:number-columns-repeated="5"/>
          <table:table-cell table:style-name="ce35"/>
          <table:table-cell table:style-name="ce5" table:number-columns-repeated="3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439" calcext:value-type="float">
            <text:p>0.439</text:p>
          </table:table-cell>
          <table:table-cell table:formula="of:=([.C2]+[.$N$2])*9.81" office:value-type="float" office:value="5.38569" calcext:value-type="float">
            <text:p>5.38569</text:p>
          </table:table-cell>
          <table:table-cell table:formula="of:=[.D2]/[.$N$4]*1000" office:value-type="float" office:value="4.28579592730295" calcext:value-type="float">
            <text:p>4.28579592730295</text:p>
          </table:table-cell>
          <table:table-cell table:number-columns-repeated="7"/>
          <table:table-cell office:value-type="string" calcext:value-type="string">
            <text:p>pattern weight (kg): </text:p>
          </table:table-cell>
          <table:table-cell office:value-type="float" office:value="0.11" calcext:value-type="float">
            <text:p>0.11</text:p>
          </table:table-cell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318" calcext:value-type="float">
            <text:p>0.318</text:p>
          </table:table-cell>
          <table:table-cell table:formula="of:=([.C3]+[.$N$2])*9.81" office:value-type="float" office:value="4.19868" calcext:value-type="float">
            <text:p>4.19868</text:p>
          </table:table-cell>
          <table:table-cell table:formula="of:=[.D3]/[.$N$4]*1000" office:value-type="float" office:value="3.3412033823054" calcext:value-type="float">
            <text:p>3.3412033823054</text:p>
          </table:table-cell>
          <table:table-cell table:number-columns-repeated="7"/>
          <table:table-cell office:value-type="string" calcext:value-type="string">
            <text:p>Diameter (mm)</text:p>
          </table:table-cell>
          <table:table-cell office:value-type="float" office:value="40" calcext:value-type="float">
            <text:p>40</text:p>
          </table:table-cell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552" calcext:value-type="float">
            <text:p>0.552</text:p>
          </table:table-cell>
          <table:table-cell table:formula="of:=([.C4]+[.$N$2])*9.81" office:value-type="float" office:value="6.49422" calcext:value-type="float">
            <text:p>6.49422</text:p>
          </table:table-cell>
          <table:table-cell table:formula="of:=[.D4]/[.$N$4]*1000" office:value-type="float" office:value="5.16793607263124" calcext:value-type="float">
            <text:p>5.16793607263124</text:p>
          </table:table-cell>
          <table:table-cell table:number-columns-repeated="7"/>
          <table:table-cell office:value-type="string" calcext:value-type="string">
            <text:p>Area (mm^2)</text:p>
          </table:table-cell>
          <table:table-cell table:formula="of:=0.25*PI()*[.N3]^2" office:value-type="float" office:value="1256.63706143592" calcext:value-type="float">
            <text:p>1256.63706143592</text:p>
          </table:table-cell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472" calcext:value-type="float">
            <text:p>0.472</text:p>
          </table:table-cell>
          <table:table-cell table:formula="of:=([.C5]+[.$N$2])*9.81" office:value-type="float" office:value="5.70942" calcext:value-type="float">
            <text:p>5.70942</text:p>
          </table:table-cell>
          <table:table-cell table:formula="of:=[.D5]/[.$N$4]*1000" office:value-type="float" office:value="4.54341207593865" calcext:value-type="float">
            <text:p>4.54341207593865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383" calcext:value-type="float">
            <text:p>0.383</text:p>
          </table:table-cell>
          <table:table-cell table:formula="of:=([.C6]+[.$N$2])*9.81" office:value-type="float" office:value="4.83633" calcext:value-type="float">
            <text:p>4.83633</text:p>
          </table:table-cell>
          <table:table-cell table:formula="of:=[.D6]/[.$N$4]*1000" office:value-type="float" office:value="3.84862912961813" calcext:value-type="float">
            <text:p>3.84862912961813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379" calcext:value-type="float">
            <text:p>0.379</text:p>
          </table:table-cell>
          <table:table-cell table:formula="of:=([.C7]+[.$N$2])*9.81" office:value-type="float" office:value="4.79709" calcext:value-type="float">
            <text:p>4.79709</text:p>
          </table:table-cell>
          <table:table-cell table:formula="of:=[.D7]/[.$N$4]*1000" office:value-type="float" office:value="3.8174029297835" calcext:value-type="float">
            <text:p>3.8174029297835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362" calcext:value-type="float">
            <text:p>0.362</text:p>
          </table:table-cell>
          <table:table-cell table:formula="of:=([.C8]+[.$N$2])*9.81" office:value-type="float" office:value="4.63032" calcext:value-type="float">
            <text:p>4.63032</text:p>
          </table:table-cell>
          <table:table-cell table:formula="of:=[.D8]/[.$N$4]*1000" office:value-type="float" office:value="3.68469158048632" calcext:value-type="float">
            <text:p>3.68469158048632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686" calcext:value-type="float">
            <text:p>0.686</text:p>
          </table:table-cell>
          <table:table-cell table:formula="of:=([.C9]+[.$N$2])*9.81" office:value-type="float" office:value="7.80876" calcext:value-type="float">
            <text:p>7.80876</text:p>
          </table:table-cell>
          <table:table-cell table:formula="of:=[.D9]/[.$N$4]*1000" office:value-type="float" office:value="6.21401376709134" calcext:value-type="float">
            <text:p>6.21401376709134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418" calcext:value-type="float">
            <text:p>0.418</text:p>
          </table:table-cell>
          <table:table-cell table:formula="of:=([.C10]+[.$N$2])*9.81" office:value-type="float" office:value="5.17968" calcext:value-type="float">
            <text:p>5.17968</text:p>
          </table:table-cell>
          <table:table-cell table:formula="of:=[.D10]/[.$N$4]*1000" office:value-type="float" office:value="4.12185837817114" calcext:value-type="float">
            <text:p>4.12185837817114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366" calcext:value-type="float">
            <text:p>0.366</text:p>
          </table:table-cell>
          <table:table-cell table:formula="of:=([.C11]+[.$N$2])*9.81" office:value-type="float" office:value="4.66956" calcext:value-type="float">
            <text:p>4.66956</text:p>
          </table:table-cell>
          <table:table-cell table:formula="of:=[.D11]/[.$N$4]*1000" office:value-type="float" office:value="3.71591778032095" calcext:value-type="float">
            <text:p>3.71591778032095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497" calcext:value-type="float">
            <text:p>0.497</text:p>
          </table:table-cell>
          <table:table-cell table:formula="of:=([.C12]+[.$N$2])*9.81" office:value-type="float" office:value="5.95467" calcext:value-type="float">
            <text:p>5.95467</text:p>
          </table:table-cell>
          <table:table-cell table:formula="of:=[.D12]/[.$N$4]*1000" office:value-type="float" office:value="4.73857582490508" calcext:value-type="float">
            <text:p>4.73857582490508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344" calcext:value-type="float">
            <text:p>0.344</text:p>
          </table:table-cell>
          <table:table-cell table:formula="of:=([.C13]+[.$N$2])*9.81" office:value-type="float" office:value="4.45374" calcext:value-type="float">
            <text:p>4.45374</text:p>
          </table:table-cell>
          <table:table-cell table:formula="of:=[.D13]/[.$N$4]*1000" office:value-type="float" office:value="3.54417368123049" calcext:value-type="float">
            <text:p>3.54417368123049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448" calcext:value-type="float">
            <text:p>0.448</text:p>
          </table:table-cell>
          <table:table-cell table:formula="of:=([.C14]+[.$N$2])*9.81" office:value-type="float" office:value="5.47398" calcext:value-type="float">
            <text:p>5.47398</text:p>
          </table:table-cell>
          <table:table-cell table:formula="of:=[.D14]/[.$N$4]*1000" office:value-type="float" office:value="4.35605487693087" calcext:value-type="float">
            <text:p>4.35605487693087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509" calcext:value-type="float">
            <text:p>0.509</text:p>
          </table:table-cell>
          <table:table-cell table:formula="of:=([.C15]+[.$N$2])*9.81" office:value-type="float" office:value="6.07239" calcext:value-type="float">
            <text:p>6.07239</text:p>
          </table:table-cell>
          <table:table-cell table:formula="of:=[.D15]/[.$N$4]*1000" office:value-type="float" office:value="4.83225442440897" calcext:value-type="float">
            <text:p>4.83225442440897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503" calcext:value-type="float">
            <text:p>0.503</text:p>
          </table:table-cell>
          <table:table-cell table:formula="of:=([.C16]+[.$N$2])*9.81" office:value-type="float" office:value="6.01353" calcext:value-type="float">
            <text:p>6.01353</text:p>
          </table:table-cell>
          <table:table-cell table:formula="of:=[.D16]/[.$N$4]*1000" office:value-type="float" office:value="4.78541512465703" calcext:value-type="float">
            <text:p>4.78541512465703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469" calcext:value-type="float">
            <text:p>0.469</text:p>
          </table:table-cell>
          <table:table-cell table:formula="of:=([.C17]+[.$N$2])*9.81" office:value-type="float" office:value="5.67999" calcext:value-type="float">
            <text:p>5.67999</text:p>
          </table:table-cell>
          <table:table-cell table:formula="of:=[.D17]/[.$N$4]*1000" office:value-type="float" office:value="4.51999242606267" calcext:value-type="float">
            <text:p>4.51999242606267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375" calcext:value-type="float">
            <text:p>0.375</text:p>
          </table:table-cell>
          <table:table-cell table:formula="of:=([.C18]+[.$N$2])*9.81" office:value-type="float" office:value="4.75785" calcext:value-type="float">
            <text:p>4.75785</text:p>
          </table:table-cell>
          <table:table-cell table:formula="of:=[.D18]/[.$N$4]*1000" office:value-type="float" office:value="3.78617672994887" calcext:value-type="float">
            <text:p>3.78617672994887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41" calcext:value-type="float">
            <text:p>0.41</text:p>
          </table:table-cell>
          <table:table-cell table:formula="of:=([.C19]+[.$N$2])*9.81" office:value-type="float" office:value="5.1012" calcext:value-type="float">
            <text:p>5.1012</text:p>
          </table:table-cell>
          <table:table-cell table:formula="of:=[.D19]/[.$N$4]*1000" office:value-type="float" office:value="4.05940597850188" calcext:value-type="float">
            <text:p>4.05940597850188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411" calcext:value-type="float">
            <text:p>0.411</text:p>
          </table:table-cell>
          <table:table-cell table:formula="of:=([.C20]+[.$N$2])*9.81" office:value-type="float" office:value="5.11101" calcext:value-type="float">
            <text:p>5.11101</text:p>
          </table:table-cell>
          <table:table-cell table:formula="of:=[.D20]/[.$N$4]*1000" office:value-type="float" office:value="4.06721252846054" calcext:value-type="float">
            <text:p>4.06721252846054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425" calcext:value-type="float">
            <text:p>0.425</text:p>
          </table:table-cell>
          <table:table-cell table:formula="of:=([.C21]+[.$N$2])*9.81" office:value-type="float" office:value="5.24835" calcext:value-type="float">
            <text:p>5.24835</text:p>
          </table:table-cell>
          <table:table-cell table:formula="of:=[.D21]/[.$N$4]*1000" office:value-type="float" office:value="4.17650422788175" calcext:value-type="float">
            <text:p>4.17650422788175</text:p>
          </table:table-cell>
          <table:table-cell table:number-columns-repeated="9"/>
          <table:table-cell table:style-name="Default" table:number-columns-repeated="16370"/>
        </table:table-row>
        <table:table-row table:style-name="ro1" table:number-rows-repeated="20">
          <table:table-cell table:number-columns-repeated="14"/>
          <table:table-cell table:style-name="Default" table:number-columns-repeated="16370"/>
        </table:table-row>
        <table:table-row table:style-name="ro1">
          <table:table-cell table:number-columns-repeated="2"/>
          <table:table-cell table:style-name="ce23"/>
          <table:table-cell table:style-name="ce31" table:number-columns-repeated="7"/>
          <table:table-cell table:style-name="ce28"/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1" office:value-type="string" calcext:value-type="string">
            <text:p>Statistics</text:p>
          </table:table-cell>
          <table:table-cell table:style-name="ce5" office:value-type="string" calcext:value-type="string">
            <text:p>mean</text:p>
          </table:table-cell>
          <table:table-cell table:style-name="ce29" table:formula="of:=AVERAGE([.C2:.C42])" office:value-type="float" office:value="0.4383" calcext:value-type="float">
            <text:p>0.4383</text:p>
          </table:table-cell>
          <table:table-cell table:style-name="ce33" table:formula="of:=AVERAGE([.D2:.D42])" office:value-type="float" office:value="5.378823" calcext:value-type="float">
            <text:p>5.378823</text:p>
          </table:table-cell>
          <table:table-cell table:style-name="ce33" table:formula="of:=AVERAGE([.E2:.E42])" office:value-type="float" office:value="4.28033134233189" calcext:value-type="float">
            <text:p>4.28033134233189</text:p>
          </table:table-cell>
          <table:table-cell table:style-name="ce33" table:formula="of:=AVERAGE([.F2:.F42])" office:value-type="string" office:string-value="" calcext:value-type="error">
            <text:p>#DIV/0!</text:p>
          </table:table-cell>
          <table:table-cell table:style-name="ce33" table:formula="of:=AVERAGE([.G2:.G42])" office:value-type="string" office:string-value="" calcext:value-type="error">
            <text:p>#DIV/0!</text:p>
          </table:table-cell>
          <table:table-cell table:style-name="ce33" table:formula="of:=AVERAGE([.H2:.H42])" office:value-type="string" office:string-value="" calcext:value-type="error">
            <text:p>#DIV/0!</text:p>
          </table:table-cell>
          <table:table-cell table:style-name="ce33" table:formula="of:=AVERAGE([.I2:.I42])" office:value-type="string" office:string-value="" calcext:value-type="error">
            <text:p>#DIV/0!</text:p>
          </table:table-cell>
          <table:table-cell table:style-name="ce33" table:formula="of:=AVERAGE([.J2:.J42])" office:value-type="string" office:string-value="" calcext:value-type="error">
            <text:p>#DIV/0!</text:p>
          </table:table-cell>
          <table:table-cell table:style-name="ce36" table:formula="of:=AVERAGE([.K2:.K42])" office:value-type="string" office:string-value="" calcext:value-type="error">
            <text:p>#DIV/0!</text:p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/>
          <table:table-cell table:style-name="ce5" office:value-type="string" calcext:value-type="string">
            <text:p>st. dev</text:p>
          </table:table-cell>
          <table:table-cell table:formula="of:=STDEV([.C2:.C42])" office:value-type="float" office:value="0.084671563610285" calcext:value-type="float">
            <text:p>0.084671563610285</text:p>
          </table:table-cell>
          <table:table-cell table:style-name="ce21" table:formula="of:=STDEV([.D2:.D42])" office:value-type="float" office:value="0.830628039016895" calcext:value-type="float">
            <text:p>0.830628039016895</text:p>
          </table:table-cell>
          <table:table-cell table:style-name="ce21" table:formula="of:=STDEV([.E2:.E42])" office:value-type="float" office:value="0.660992791401333" calcext:value-type="float">
            <text:p>0.660992791401333</text:p>
          </table:table-cell>
          <table:table-cell table:style-name="ce21" table:formula="of:=STDEV([.F2:.F42])" office:value-type="string" office:string-value="" calcext:value-type="error">
            <text:p>#DIV/0!</text:p>
          </table:table-cell>
          <table:table-cell table:style-name="ce21" table:formula="of:=STDEV([.G2:.G42])" office:value-type="string" office:string-value="" calcext:value-type="error">
            <text:p>#DIV/0!</text:p>
          </table:table-cell>
          <table:table-cell table:style-name="ce21" table:formula="of:=STDEV([.H2:.H42])" office:value-type="string" office:string-value="" calcext:value-type="error">
            <text:p>#DIV/0!</text:p>
          </table:table-cell>
          <table:table-cell table:style-name="ce21" table:formula="of:=STDEV([.I2:.I42])" office:value-type="string" office:string-value="" calcext:value-type="error">
            <text:p>#DIV/0!</text:p>
          </table:table-cell>
          <table:table-cell table:style-name="ce21" table:formula="of:=STDEV([.J2:.J42])" office:value-type="string" office:string-value="" calcext:value-type="error">
            <text:p>#DIV/0!</text:p>
          </table:table-cell>
          <table:table-cell table:formula="of:=STDEV([.K2:.K42])" office:value-type="string" office:string-value="" calcext:value-type="error">
            <text:p>#DIV/0!</text:p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/>
          <table:table-cell table:style-name="ce5" office:value-type="string" calcext:value-type="string">
            <text:p>st. dev/mean</text:p>
          </table:table-cell>
          <table:table-cell table:formula="of:=[.C44]/[.C43]" office:value-type="float" office:value="0.193181755898437" calcext:value-type="float">
            <text:p>0.193181755898437</text:p>
          </table:table-cell>
          <table:table-cell table:style-name="ce21" table:formula="of:=[.D44]/[.D43]" office:value-type="float" office:value="0.15442561300435" calcext:value-type="float">
            <text:p>0.15442561300435</text:p>
          </table:table-cell>
          <table:table-cell table:style-name="ce21" table:formula="of:=[.E44]/[.E43]" office:value-type="float" office:value="0.15442561300435" calcext:value-type="float">
            <text:p>0.15442561300435</text:p>
          </table:table-cell>
          <table:table-cell table:style-name="ce21" table:formula="of:=[.F44]/[.F43]" office:value-type="string" office:string-value="" calcext:value-type="error">
            <text:p>#DIV/0!</text:p>
          </table:table-cell>
          <table:table-cell table:style-name="ce21" table:formula="of:=[.G44]/[.G43]" office:value-type="string" office:string-value="" calcext:value-type="error">
            <text:p>#DIV/0!</text:p>
          </table:table-cell>
          <table:table-cell table:style-name="ce21" table:formula="of:=[.H44]/[.H43]" office:value-type="string" office:string-value="" calcext:value-type="error">
            <text:p>#DIV/0!</text:p>
          </table:table-cell>
          <table:table-cell table:style-name="ce21" table:formula="of:=[.I44]/[.I43]" office:value-type="string" office:string-value="" calcext:value-type="error">
            <text:p>#DIV/0!</text:p>
          </table:table-cell>
          <table:table-cell table:style-name="ce21" table:formula="of:=[.J44]/[.J43]" office:value-type="string" office:string-value="" calcext:value-type="error">
            <text:p>#DIV/0!</text:p>
          </table:table-cell>
          <table:table-cell table:formula="of:=[.K44]/[.K43]" office:value-type="string" office:string-value="" calcext:value-type="error">
            <text:p>#DIV/0!</text:p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/>
          <table:table-cell table:style-name="ce5" office:value-type="string" calcext:value-type="string">
            <text:p>median</text:p>
          </table:table-cell>
          <table:table-cell table:formula="of:=MEDIAN([.C2:.C42])" office:value-type="float" office:value="0.4215" calcext:value-type="float">
            <text:p>0.4215</text:p>
          </table:table-cell>
          <table:table-cell table:style-name="ce21" table:formula="of:=MEDIAN([.D2:.D42])" office:value-type="float" office:value="5.214015" calcext:value-type="float">
            <text:p>5.214015</text:p>
          </table:table-cell>
          <table:table-cell table:style-name="ce21" table:formula="of:=MEDIAN([.E2:.E42])" office:value-type="float" office:value="4.14918130302644" calcext:value-type="float">
            <text:p>4.14918130302644</text:p>
          </table:table-cell>
          <table:table-cell table:style-name="ce21" table:formula="of:=MEDIAN([.F2:.F42])" office:value-type="string" office:string-value="" calcext:value-type="error">
            <text:p>#VALUE!</text:p>
          </table:table-cell>
          <table:table-cell table:style-name="ce21" table:formula="of:=MEDIAN([.G2:.G42])" office:value-type="string" office:string-value="" calcext:value-type="error">
            <text:p>#VALUE!</text:p>
          </table:table-cell>
          <table:table-cell table:style-name="ce21" table:formula="of:=MEDIAN([.H2:.H42])" office:value-type="string" office:string-value="" calcext:value-type="error">
            <text:p>#VALUE!</text:p>
          </table:table-cell>
          <table:table-cell table:style-name="ce21" table:formula="of:=MEDIAN([.I2:.I42])" office:value-type="string" office:string-value="" calcext:value-type="error">
            <text:p>#VALUE!</text:p>
          </table:table-cell>
          <table:table-cell table:style-name="ce21" table:formula="of:=MEDIAN([.J2:.J42])" office:value-type="string" office:string-value="" calcext:value-type="error">
            <text:p>#VALUE!</text:p>
          </table:table-cell>
          <table:table-cell table:formula="of:=MEDIAN([.K2:.K42])" office:value-type="string" office:string-value="" calcext:value-type="error">
            <text:p>#VALUE!</text:p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/>
          <table:table-cell table:style-name="ce5" office:value-type="string" calcext:value-type="string">
            <text:p>NPP R-sq</text:p>
          </table:table-cell>
          <table:table-cell table:style-name="ce23" table:formula="of:=[.C92]" office:value-type="float" office:value="0.906495150395975" calcext:value-type="float">
            <text:p>0.906495150395975</text:p>
          </table:table-cell>
          <table:table-cell table:style-name="ce31" table:formula="of:=[.D92]" office:value-type="float" office:value="0.906495150395975" calcext:value-type="float">
            <text:p>0.906495150395975</text:p>
          </table:table-cell>
          <table:table-cell table:style-name="ce31" table:formula="of:=[.E92]" office:value-type="float" office:value="0.906495150395975" calcext:value-type="float">
            <text:p>0.906495150395975</text:p>
          </table:table-cell>
          <table:table-cell table:style-name="ce31" table:formula="of:=[.F92]" office:value-type="string" office:string-value="" calcext:value-type="error">
            <text:p>#VALUE!</text:p>
          </table:table-cell>
          <table:table-cell table:style-name="ce31" table:formula="of:=[.G92]" office:value-type="string" office:string-value="" calcext:value-type="error">
            <text:p>#VALUE!</text:p>
          </table:table-cell>
          <table:table-cell table:style-name="ce31" table:formula="of:=[.H92]" office:value-type="string" office:string-value="" calcext:value-type="error">
            <text:p>#VALUE!</text:p>
          </table:table-cell>
          <table:table-cell table:style-name="ce31" table:formula="of:=[.I92]" office:value-type="string" office:string-value="" calcext:value-type="error">
            <text:p>#VALUE!</text:p>
          </table:table-cell>
          <table:table-cell table:style-name="ce31" table:formula="of:=[.J92]" office:value-type="string" office:string-value="" calcext:value-type="error">
            <text:p>#VALUE!</text:p>
          </table:table-cell>
          <table:table-cell table:style-name="ce28" table:formula="of:=[.K92]" office:value-type="string" office:string-value="" calcext:value-type="error">
            <text:p>#VALUE!</text:p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number-columns-repeated="2"/>
          <table:table-cell table:style-name="Default"/>
          <table:table-cell table:number-columns-repeated="7"/>
          <table:table-cell table:style-name="Default"/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1" office:value-type="string" calcext:value-type="string">
            <text:p>Normal Probability Plot: </text:p>
          </table:table-cell>
          <table:table-cell/>
          <table:table-cell table:style-name="Default"/>
          <table:table-cell table:number-columns-repeated="7"/>
          <table:table-cell table:style-name="Default"/>
          <table:table-cell table:number-columns-repeated="3"/>
          <table:table-cell table:style-name="Default" table:number-columns-repeated="16370"/>
        </table:table-row>
        <table:table-row table:style-name="ro3">
          <table:table-cell table:style-name="ce8" office:value-type="string" calcext:value-type="string">
            <text:p>%ile</text:p>
          </table:table-cell>
          <table:table-cell table:style-name="ce26" office:value-type="string" calcext:value-type="string">
            <text:p>Expected z</text:p>
          </table:table-cell>
          <table:table-cell table:style-name="ce30" table:formula="of:=IF([.C1]&gt;0;[.C1];&quot;-&quot;)" office:value-type="string" office:string-value="Pulling Force (kg)" calcext:value-type="string">
            <text:p>Pulling Force (kg)</text:p>
          </table:table-cell>
          <table:table-cell table:style-name="ce30" table:formula="of:=IF([.D1]&gt;0;[.D1];&quot;-&quot;)" office:value-type="string" office:string-value="Ultimate Load (N)" calcext:value-type="string">
            <text:p>Ultimate Load (N)</text:p>
          </table:table-cell>
          <table:table-cell table:style-name="ce30" table:formula="of:=IF([.E1]&gt;0;[.E1];&quot;-&quot;)" office:value-type="string" office:string-value="Tensile Strength (kPa)" calcext:value-type="string">
            <text:p>Tensile Strength (kPa)</text:p>
          </table:table-cell>
          <table:table-cell table:style-name="ce30" table:formula="of:=IF([.F1]&gt;0;[.F1];&quot;-&quot;)" office:value-type="string" office:string-value="-" calcext:value-type="string">
            <text:p>-</text:p>
          </table:table-cell>
          <table:table-cell table:style-name="ce30" table:formula="of:=IF([.G1]&gt;0;[.G1];&quot;-&quot;)" office:value-type="string" office:string-value="-" calcext:value-type="string">
            <text:p>-</text:p>
          </table:table-cell>
          <table:table-cell table:style-name="ce30" table:formula="of:=IF([.H1]&gt;0;[.H1];&quot;-&quot;)" office:value-type="string" office:string-value="-" calcext:value-type="string">
            <text:p>-</text:p>
          </table:table-cell>
          <table:table-cell table:style-name="ce30" table:formula="of:=IF([.I1]&gt;0;[.I1];&quot;-&quot;)" office:value-type="string" office:string-value="-" calcext:value-type="string">
            <text:p>-</text:p>
          </table:table-cell>
          <table:table-cell table:style-name="ce30" table:formula="of:=IF([.J1]&gt;0;[.J1];&quot;-&quot;)" office:value-type="string" office:string-value="-" calcext:value-type="string">
            <text:p>-</text:p>
          </table:table-cell>
          <table:table-cell table:style-name="ce35" table:formula="of:=IF([.K1]&gt;0;[.K1];&quot;-&quot;)" office:value-type="string" office:string-value="-" calcext:value-type="string">
            <text:p>-</text:p>
          </table:table-cell>
          <table:table-cell table:style-name="ce11">
            <draw:frame draw:z-index="0" draw:style-name="gr1" draw:text-style-name="P1" svg:width="8.8413in" svg:height="5.0744in" svg:x="0.8862in" svg:y="0.0008in">
              <draw:object draw:notify-on-update-of-ranges="'tensile v2 summer 2026'.B50:'tensile v2 summer 2026'.B50 'tensile v2 summer 2026'.B51:'tensile v2 summer 2026'.B91 'tensile v2 summer 2026'.C50:'tensile v2 summer 2026'.C50 'tensile v2 summer 2026'.C51:'tensile v2 summer 2026'.C91 'tensile v2 summer 2026'.B50:'tensile v2 summer 2026'.B50 'tensile v2 summer 2026'.B51:'tensile v2 summer 2026'.B91 'tensile v2 summer 2026'.D50:'tensile v2 summer 2026'.D50 'tensile v2 summer 2026'.D51:'tensile v2 summer 2026'.D91 'tensile v2 summer 2026'.B50:'tensile v2 summer 2026'.B50 'tensile v2 summer 2026'.B51:'tensile v2 summer 2026'.B91 'tensile v2 summer 2026'.E50:'tensile v2 summer 2026'.E50 'tensile v2 summer 2026'.E51:'tensile v2 summer 2026'.E91 'tensile v2 summer 2026'.B50:'tensile v2 summer 2026'.B50 'tensile v2 summer 2026'.B51:'tensile v2 summer 2026'.B91 'tensile v2 summer 2026'.F50:'tensile v2 summer 2026'.F50 'tensile v2 summer 2026'.F51:'tensile v2 summer 2026'.F91 'tensile v2 summer 2026'.B50:'tensile v2 summer 2026'.B50 'tensile v2 summer 2026'.B51:'tensile v2 summer 2026'.B91 'tensile v2 summer 2026'.G50:'tensile v2 summer 2026'.G50 'tensile v2 summer 2026'.G51:'tensile v2 summer 2026'.G91 'tensile v2 summer 2026'.B50:'tensile v2 summer 2026'.B50 'tensile v2 summer 2026'.B51:'tensile v2 summer 2026'.B91 'tensile v2 summer 2026'.H50:'tensile v2 summer 2026'.H50 'tensile v2 summer 2026'.H51:'tensile v2 summer 2026'.H91 'tensile v2 summer 2026'.B50:'tensile v2 summer 2026'.B50 'tensile v2 summer 2026'.B51:'tensile v2 summer 2026'.B91 'tensile v2 summer 2026'.I50:'tensile v2 summer 2026'.I50 'tensile v2 summer 2026'.I51:'tensile v2 summer 2026'.I91 'tensile v2 summer 2026'.B50:'tensile v2 summer 2026'.B50 'tensile v2 summer 2026'.B51:'tensile v2 summer 2026'.B91 'tensile v2 summer 2026'.J50:'tensile v2 summer 2026'.J50 'tensile v2 summer 2026'.J51:'tensile v2 summer 2026'.J91 'tensile v2 summer 2026'.B50:'tensile v2 summer 2026'.B50 'tensile v2 summer 2026'.B51:'tensile v2 summer 2026'.B91 'tensile v2 summer 2026'.K50:'tensile v2 summer 2026'.K50 'tensile v2 summer 2026'.K51:'tensile v2 summer 2026'.K91" xlink:href="./Object 8" xlink:type="simple" xlink:show="embed" xlink:actuate="onLoad">
                <loext:p/>
              </draw:object>
              <draw:image xlink:href="./ObjectReplacements/Object 8" xlink:type="simple" xlink:show="embed" xlink:actuate="onLoad"/>
            </draw:frame>
          </table:table-cell>
          <table:table-cell table:style-name="ce11" table:number-columns-repeated="16372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025" calcext:value-type="float">
            <text:p>0.025</text:p>
          </table:table-cell>
          <table:table-cell table:style-name="ce27" table:formula="of:=IFERROR(COM.MICROSOFT.NORM.INV([.A51:.A60];0;1);&quot;&quot;)" office:value-type="float" office:value="-1.95996398454005" calcext:value-type="float">
            <text:p>-1.95996398454005</text:p>
          </table:table-cell>
          <table:table-cell table:style-name="Default" table:number-matrix-columns-spanned="1" table:number-matrix-rows-spanned="41" table:formula="of:=IF(COM.MICROSOFT.SORT([.C2:.C42]) = 0; &quot;&quot;; (COM.MICROSOFT.SORT([.C2:.C42])-[.C43])/[.C44])" office:value-type="float" office:value="-1.4207839665475" calcext:value-type="float">
            <text:p>-1.4207839665475</text:p>
          </table:table-cell>
          <table:table-cell table:number-matrix-columns-spanned="1" table:number-matrix-rows-spanned="41" table:formula="of:=IF(COM.MICROSOFT.SORT([.D2:.D42]) = 0; &quot;&quot;; (COM.MICROSOFT.SORT([.D2:.D42])-[.D43])/[.D44])" office:value-type="float" office:value="-1.4207839665475" calcext:value-type="float">
            <text:p>-1.4207839665475</text:p>
          </table:table-cell>
          <table:table-cell table:number-matrix-columns-spanned="1" table:number-matrix-rows-spanned="41" table:formula="of:=IF(COM.MICROSOFT.SORT([.E2:.E42]) = 0; &quot;&quot;; (COM.MICROSOFT.SORT([.E2:.E42])-[.E43])/[.E44])" office:value-type="float" office:value="-1.42078396654751" calcext:value-type="float">
            <text:p>-1.42078396654751</text:p>
          </table:table-cell>
          <table:table-cell table:number-matrix-columns-spanned="1" table:number-matrix-rows-spanned="41" table:formula="of:=IF(COM.MICROSOFT.SORT([.F2:.F42]) = 0; &quot;&quot;; (COM.MICROSOFT.SORT([.F2:.F42])-[.F43])/[.F44])">
            <text:p/>
          </table:table-cell>
          <table:table-cell table:number-matrix-columns-spanned="1" table:number-matrix-rows-spanned="41" table:formula="of:=IF(COM.MICROSOFT.SORT([.G2:.G42]) = 0; &quot;&quot;; (COM.MICROSOFT.SORT([.G2:.G42])-[.G43])/[.G44])">
            <text:p/>
          </table:table-cell>
          <table:table-cell table:number-matrix-columns-spanned="1" table:number-matrix-rows-spanned="41" table:formula="of:=IF(COM.MICROSOFT.SORT([.H2:.H42]) = 0; &quot;&quot;; (COM.MICROSOFT.SORT([.H2:.H42])-[.H43])/[.H44])">
            <text:p/>
          </table:table-cell>
          <table:table-cell table:number-matrix-columns-spanned="1" table:number-matrix-rows-spanned="41" table:formula="of:=IF(COM.MICROSOFT.SORT([.I2:.I42]) = 0; &quot;&quot;; (COM.MICROSOFT.SORT([.I2:.I42])-[.I43])/[.I44])">
            <text:p/>
          </table:table-cell>
          <table:table-cell table:number-matrix-columns-spanned="1" table:number-matrix-rows-spanned="41" table:formula="of:=IF(COM.MICROSOFT.SORT([.J2:.J42]) = 0; &quot;&quot;; (COM.MICROSOFT.SORT([.J2:.J42])-[.J43])/[.J44])">
            <text:p/>
          </table:table-cell>
          <table:table-cell table:number-matrix-columns-spanned="1" table:number-matrix-rows-spanned="41" table:formula="of:=IF(COM.MICROSOFT.SORT([.K2:.K42]) = 0; &quot;&quot;; (COM.MICROSOFT.SORT([.K2:.K42])-[.K43])/[.K44])"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075" calcext:value-type="float">
            <text:p>0.075</text:p>
          </table:table-cell>
          <table:table-cell table:style-name="ce27" table:formula="of:=IFERROR(COM.MICROSOFT.NORM.INV([.A52:.A61];0;1);&quot;&quot;)" office:value-type="float" office:value="-1.43953147093846" calcext:value-type="float">
            <text:p>-1.43953147093846</text:p>
          </table:table-cell>
          <table:table-cell table:style-name="Default" office:value-type="float" office:value="-1.11371511259709" calcext:value-type="float">
            <text:p>-1.11371511259709</text:p>
          </table:table-cell>
          <table:table-cell office:value-type="float" office:value="-1.11371511259709" calcext:value-type="float">
            <text:p>-1.11371511259709</text:p>
          </table:table-cell>
          <table:table-cell office:value-type="float" office:value="-1.11371511259709" calcext:value-type="float">
            <text:p>-1.1137151125970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125" calcext:value-type="float">
            <text:p>0.125</text:p>
          </table:table-cell>
          <table:table-cell table:style-name="ce27" table:formula="of:=IFERROR(COM.MICROSOFT.NORM.INV([.A53:.A62];0;1);&quot;&quot;)" office:value-type="float" office:value="-1.15034938037601" calcext:value-type="float">
            <text:p>-1.15034938037601</text:p>
          </table:table-cell>
          <table:table-cell table:style-name="Default" office:value-type="float" office:value="-0.901128982939108" calcext:value-type="float">
            <text:p>-0.901128982939108</text:p>
          </table:table-cell>
          <table:table-cell office:value-type="float" office:value="-0.901128982939107" calcext:value-type="float">
            <text:p>-0.901128982939107</text:p>
          </table:table-cell>
          <table:table-cell office:value-type="float" office:value="-0.901128982939108" calcext:value-type="float">
            <text:p>-0.901128982939108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175" calcext:value-type="float">
            <text:p>0.175</text:p>
          </table:table-cell>
          <table:table-cell table:style-name="ce27" table:formula="of:=IFERROR(COM.MICROSOFT.NORM.INV([.A54:.A63];0;1);&quot;&quot;)" office:value-type="float" office:value="-0.93458929107348" calcext:value-type="float">
            <text:p>-0.93458929107348</text:p>
          </table:table-cell>
          <table:table-cell table:style-name="Default" office:value-type="float" office:value="-0.85388762079289" calcext:value-type="float">
            <text:p>-0.85388762079289</text:p>
          </table:table-cell>
          <table:table-cell office:value-type="float" office:value="-0.85388762079289" calcext:value-type="float">
            <text:p>-0.85388762079289</text:p>
          </table:table-cell>
          <table:table-cell office:value-type="float" office:value="-0.853887620792891" calcext:value-type="float">
            <text:p>-0.853887620792891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25" calcext:value-type="float">
            <text:p>0.225</text:p>
          </table:table-cell>
          <table:table-cell table:style-name="ce27" table:formula="of:=IFERROR(COM.MICROSOFT.NORM.INV([.A55:.A64];0;1);&quot;&quot;)" office:value-type="float" office:value="-0.755415026360469" calcext:value-type="float">
            <text:p>-0.755415026360469</text:p>
          </table:table-cell>
          <table:table-cell table:style-name="Default" office:value-type="float" office:value="-0.747594555963899" calcext:value-type="float">
            <text:p>-0.747594555963899</text:p>
          </table:table-cell>
          <table:table-cell office:value-type="float" office:value="-0.747594555963898" calcext:value-type="float">
            <text:p>-0.747594555963898</text:p>
          </table:table-cell>
          <table:table-cell office:value-type="float" office:value="-0.7475945559639" calcext:value-type="float">
            <text:p>-0.747594555963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75" calcext:value-type="float">
            <text:p>0.275</text:p>
          </table:table-cell>
          <table:table-cell table:style-name="ce27" table:formula="of:=IFERROR(COM.MICROSOFT.NORM.INV([.A56:.A65];0;1);&quot;&quot;)" office:value-type="float" office:value="-0.597760126042478" calcext:value-type="float">
            <text:p>-0.597760126042478</text:p>
          </table:table-cell>
          <table:table-cell table:style-name="Default" office:value-type="float" office:value="-0.700353193817681" calcext:value-type="float">
            <text:p>-0.700353193817681</text:p>
          </table:table-cell>
          <table:table-cell office:value-type="float" office:value="-0.700353193817681" calcext:value-type="float">
            <text:p>-0.700353193817681</text:p>
          </table:table-cell>
          <table:table-cell office:value-type="float" office:value="-0.700353193817683" calcext:value-type="float">
            <text:p>-0.700353193817683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325" calcext:value-type="float">
            <text:p>0.325</text:p>
          </table:table-cell>
          <table:table-cell table:style-name="ce27" table:formula="of:=IFERROR(COM.MICROSOFT.NORM.INV([.A57:.A66];0;1);&quot;&quot;)" office:value-type="float" office:value="-0.453762190169879" calcext:value-type="float">
            <text:p>-0.453762190169879</text:p>
          </table:table-cell>
          <table:table-cell table:style-name="Default" office:value-type="float" office:value="-0.653111831671463" calcext:value-type="float">
            <text:p>-0.653111831671463</text:p>
          </table:table-cell>
          <table:table-cell office:value-type="float" office:value="-0.653111831671463" calcext:value-type="float">
            <text:p>-0.653111831671463</text:p>
          </table:table-cell>
          <table:table-cell office:value-type="float" office:value="-0.653111831671464" calcext:value-type="float">
            <text:p>-0.653111831671464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375" calcext:value-type="float">
            <text:p>0.375</text:p>
          </table:table-cell>
          <table:table-cell table:style-name="ce27" table:formula="of:=IFERROR(COM.MICROSOFT.NORM.INV([.A58:.A67];0;1);&quot;&quot;)" office:value-type="float" office:value="-0.318639363964375" calcext:value-type="float">
            <text:p>-0.318639363964375</text:p>
          </table:table-cell>
          <table:table-cell table:style-name="Default" office:value-type="float" office:value="-0.334232637184493" calcext:value-type="float">
            <text:p>-0.334232637184493</text:p>
          </table:table-cell>
          <table:table-cell office:value-type="float" office:value="-0.334232637184491" calcext:value-type="float">
            <text:p>-0.334232637184491</text:p>
          </table:table-cell>
          <table:table-cell office:value-type="float" office:value="-0.334232637184492" calcext:value-type="float">
            <text:p>-0.33423263718449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425" calcext:value-type="float">
            <text:p>0.425</text:p>
          </table:table-cell>
          <table:table-cell table:style-name="ce27" table:formula="of:=IFERROR(COM.MICROSOFT.NORM.INV([.A59:.A68];0;1);&quot;&quot;)" office:value-type="float" office:value="-0.189118426272793" calcext:value-type="float">
            <text:p>-0.189118426272793</text:p>
          </table:table-cell>
          <table:table-cell table:style-name="Default" office:value-type="float" office:value="-0.322422296647938" calcext:value-type="float">
            <text:p>-0.322422296647938</text:p>
          </table:table-cell>
          <table:table-cell office:value-type="float" office:value="-0.322422296647937" calcext:value-type="float">
            <text:p>-0.322422296647937</text:p>
          </table:table-cell>
          <table:table-cell office:value-type="float" office:value="-0.322422296647939" calcext:value-type="float">
            <text:p>-0.32242229664793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475" calcext:value-type="float">
            <text:p>0.475</text:p>
          </table:table-cell>
          <table:table-cell table:style-name="ce27" table:formula="of:=IFERROR(COM.MICROSOFT.NORM.INV([.A60:.A69];0;1);&quot;&quot;)" office:value-type="float" office:value="-0.0627067779432138" calcext:value-type="float">
            <text:p>-0.0627067779432138</text:p>
          </table:table-cell>
          <table:table-cell table:style-name="Default" office:value-type="float" office:value="-0.239749912892057" calcext:value-type="float">
            <text:p>-0.239749912892057</text:p>
          </table:table-cell>
          <table:table-cell office:value-type="float" office:value="-0.239749912892055" calcext:value-type="float">
            <text:p>-0.239749912892055</text:p>
          </table:table-cell>
          <table:table-cell office:value-type="float" office:value="-0.239749912892056" calcext:value-type="float">
            <text:p>-0.239749912892056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525" calcext:value-type="float">
            <text:p>0.525</text:p>
          </table:table-cell>
          <table:table-cell table:style-name="ce27" table:formula="of:=IFERROR(COM.MICROSOFT.NORM.INV([.A61:.A70];0;1);&quot;&quot;)" office:value-type="float" office:value="0.0627067779432138" calcext:value-type="float">
            <text:p>0.0627067779432138</text:p>
          </table:table-cell>
          <table:table-cell table:style-name="Default" office:value-type="float" office:value="-0.157077529136175" calcext:value-type="float">
            <text:p>-0.157077529136175</text:p>
          </table:table-cell>
          <table:table-cell office:value-type="float" office:value="-0.157077529136174" calcext:value-type="float">
            <text:p>-0.157077529136174</text:p>
          </table:table-cell>
          <table:table-cell office:value-type="float" office:value="-0.157077529136175" calcext:value-type="float">
            <text:p>-0.15707752913617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575" calcext:value-type="float">
            <text:p>0.575</text:p>
          </table:table-cell>
          <table:table-cell table:style-name="ce27" table:formula="of:=IFERROR(COM.MICROSOFT.NORM.INV([.A62:.A71];0;1);&quot;&quot;)" office:value-type="float" office:value="0.189118426272792" calcext:value-type="float">
            <text:p>0.189118426272792</text:p>
          </table:table-cell>
          <table:table-cell table:style-name="Default" office:value-type="float" office:value="0.00826723837558789" calcext:value-type="float">
            <text:p>0.00826723837558789</text:p>
          </table:table-cell>
          <table:table-cell office:value-type="float" office:value="0.00826723837558889" calcext:value-type="float">
            <text:p>0.00826723837558889</text:p>
          </table:table-cell>
          <table:table-cell office:value-type="float" office:value="0.00826723837558772" calcext:value-type="float">
            <text:p>0.0082672383755877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625" calcext:value-type="float">
            <text:p>0.625</text:p>
          </table:table-cell>
          <table:table-cell table:style-name="ce27" table:formula="of:=IFERROR(COM.MICROSOFT.NORM.INV([.A63:.A72];0;1);&quot;&quot;)" office:value-type="float" office:value="0.318639363964375" calcext:value-type="float">
            <text:p>0.318639363964375</text:p>
          </table:table-cell>
          <table:table-cell table:style-name="Default" office:value-type="float" office:value="0.114560303204578" calcext:value-type="float">
            <text:p>0.114560303204578</text:p>
          </table:table-cell>
          <table:table-cell office:value-type="float" office:value="0.11456030320458" calcext:value-type="float">
            <text:p>0.11456030320458</text:p>
          </table:table-cell>
          <table:table-cell office:value-type="float" office:value="0.114560303204579" calcext:value-type="float">
            <text:p>0.11456030320457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675" calcext:value-type="float">
            <text:p>0.675</text:p>
          </table:table-cell>
          <table:table-cell table:style-name="ce27" table:formula="of:=IFERROR(COM.MICROSOFT.NORM.INV([.A64:.A73];0;1);&quot;&quot;)" office:value-type="float" office:value="0.45376219016988" calcext:value-type="float">
            <text:p>0.45376219016988</text:p>
          </table:table-cell>
          <table:table-cell table:style-name="Default" office:value-type="float" office:value="0.362577454472222" calcext:value-type="float">
            <text:p>0.362577454472222</text:p>
          </table:table-cell>
          <table:table-cell office:value-type="float" office:value="0.362577454472223" calcext:value-type="float">
            <text:p>0.362577454472223</text:p>
          </table:table-cell>
          <table:table-cell office:value-type="float" office:value="0.362577454472221" calcext:value-type="float">
            <text:p>0.362577454472221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25" calcext:value-type="float">
            <text:p>0.725</text:p>
          </table:table-cell>
          <table:table-cell table:style-name="ce27" table:formula="of:=IFERROR(COM.MICROSOFT.NORM.INV([.A65:.A74];0;1);&quot;&quot;)" office:value-type="float" office:value="0.597760126042478" calcext:value-type="float">
            <text:p>0.597760126042478</text:p>
          </table:table-cell>
          <table:table-cell table:style-name="Default" office:value-type="float" office:value="0.398008476081886" calcext:value-type="float">
            <text:p>0.398008476081886</text:p>
          </table:table-cell>
          <table:table-cell office:value-type="float" office:value="0.398008476081886" calcext:value-type="float">
            <text:p>0.398008476081886</text:p>
          </table:table-cell>
          <table:table-cell office:value-type="float" office:value="0.398008476081886" calcext:value-type="float">
            <text:p>0.398008476081886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75" calcext:value-type="float">
            <text:p>0.775</text:p>
          </table:table-cell>
          <table:table-cell table:style-name="ce27" table:formula="of:=IFERROR(COM.MICROSOFT.NORM.INV([.A66:.A75];0;1);&quot;&quot;)" office:value-type="float" office:value="0.755415026360469" calcext:value-type="float">
            <text:p>0.755415026360469</text:p>
          </table:table-cell>
          <table:table-cell table:style-name="Default" office:value-type="float" office:value="0.693266989495748" calcext:value-type="float">
            <text:p>0.693266989495748</text:p>
          </table:table-cell>
          <table:table-cell office:value-type="float" office:value="0.693266989495749" calcext:value-type="float">
            <text:p>0.693266989495749</text:p>
          </table:table-cell>
          <table:table-cell office:value-type="float" office:value="0.693266989495748" calcext:value-type="float">
            <text:p>0.693266989495748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825" calcext:value-type="float">
            <text:p>0.825</text:p>
          </table:table-cell>
          <table:table-cell table:style-name="ce27" table:formula="of:=IFERROR(COM.MICROSOFT.NORM.INV([.A67:.A76];0;1);&quot;&quot;)" office:value-type="float" office:value="0.93458929107348" calcext:value-type="float">
            <text:p>0.93458929107348</text:p>
          </table:table-cell>
          <table:table-cell table:style-name="Default" office:value-type="float" office:value="0.764129032715075" calcext:value-type="float">
            <text:p>0.764129032715075</text:p>
          </table:table-cell>
          <table:table-cell office:value-type="float" office:value="0.764129032715076" calcext:value-type="float">
            <text:p>0.764129032715076</text:p>
          </table:table-cell>
          <table:table-cell office:value-type="float" office:value="0.764129032715075" calcext:value-type="float">
            <text:p>0.76412903271507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875" calcext:value-type="float">
            <text:p>0.875</text:p>
          </table:table-cell>
          <table:table-cell table:style-name="ce27" table:formula="of:=IFERROR(COM.MICROSOFT.NORM.INV([.A68:.A77];0;1);&quot;&quot;)" office:value-type="float" office:value="1.15034938037601" calcext:value-type="float">
            <text:p>1.15034938037601</text:p>
          </table:table-cell>
          <table:table-cell table:style-name="Default" office:value-type="float" office:value="0.834991075934402" calcext:value-type="float">
            <text:p>0.834991075934402</text:p>
          </table:table-cell>
          <table:table-cell office:value-type="float" office:value="0.834991075934403" calcext:value-type="float">
            <text:p>0.834991075934403</text:p>
          </table:table-cell>
          <table:table-cell office:value-type="float" office:value="0.834991075934402" calcext:value-type="float">
            <text:p>0.83499107593440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925" calcext:value-type="float">
            <text:p>0.925</text:p>
          </table:table-cell>
          <table:table-cell table:style-name="ce27" table:formula="of:=IFERROR(COM.MICROSOFT.NORM.INV([.A69:.A78];0;1);&quot;&quot;)" office:value-type="float" office:value="1.43953147093846" calcext:value-type="float">
            <text:p>1.43953147093846</text:p>
          </table:table-cell>
          <table:table-cell table:style-name="Default" office:value-type="float" office:value="1.34283571900625" calcext:value-type="float">
            <text:p>1.34283571900625</text:p>
          </table:table-cell>
          <table:table-cell office:value-type="float" office:value="1.34283571900625" calcext:value-type="float">
            <text:p>1.34283571900625</text:p>
          </table:table-cell>
          <table:table-cell office:value-type="float" office:value="1.34283571900624" calcext:value-type="float">
            <text:p>1.34283571900624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975" calcext:value-type="float">
            <text:p>0.975</text:p>
          </table:table-cell>
          <table:table-cell table:style-name="ce27" table:formula="of:=IFERROR(COM.MICROSOFT.NORM.INV([.A70:.A79];0;1);&quot;&quot;)" office:value-type="float" office:value="1.95996398454005" calcext:value-type="float">
            <text:p>1.95996398454005</text:p>
          </table:table-cell>
          <table:table-cell table:style-name="Default" office:value-type="float" office:value="2.92542135090455" calcext:value-type="float">
            <text:p>2.92542135090455</text:p>
          </table:table-cell>
          <table:table-cell office:value-type="float" office:value="2.92542135090455" calcext:value-type="float">
            <text:p>2.92542135090455</text:p>
          </table:table-cell>
          <table:table-cell office:value-type="float" office:value="2.92542135090455" calcext:value-type="float">
            <text:p>2.9254213509045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1:.A80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2:.A8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3:.A8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4:.A8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5:.A8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6:.A8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7:.A8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8:.A8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9:.A8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0:.A8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1:.A90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2:.A9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3:.A9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4:.A9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5:.A9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6:.A9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7:.A9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8:.A9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9:.A9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90:.A9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23" table:formula="of:=COM.MICROSOFT.LET(_xlpm.p;(ROW()-ROW([.A$50])-1+0.5)/(COUNT([.$C$2:.$C$42])); IF(_xlpm.p&gt;1;&quot;&quot;;_xlpm.p))">
            <text:p/>
          </table:table-cell>
          <table:table-cell table:style-name="ce28" table:formula="of:=IFERROR(COM.MICROSOFT.NORM.INV([.A91:.A100];0;1);&quot;&quot;)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28"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/>
          <table:table-cell table:style-name="ce5" office:value-type="string" calcext:value-type="string">
            <text:p>R-squared</text:p>
          </table:table-cell>
          <table:table-cell table:style-name="Default" table:formula="of:=RSQ([.C51:.C91];[.$B51:.$B91])" office:value-type="float" office:value="0.906495150395975" calcext:value-type="float">
            <text:p>0.906495150395975</text:p>
          </table:table-cell>
          <table:table-cell table:formula="of:=RSQ([.D51:.D91];[.$B51:.$B91])" office:value-type="float" office:value="0.906495150395975" calcext:value-type="float">
            <text:p>0.906495150395975</text:p>
          </table:table-cell>
          <table:table-cell table:formula="of:=RSQ([.E51:.E91];[.$B51:.$B91])" office:value-type="float" office:value="0.906495150395975" calcext:value-type="float">
            <text:p>0.906495150395975</text:p>
          </table:table-cell>
          <table:table-cell table:formula="of:=RSQ([.F51:.F91];[.$B51:.$B91])" office:value-type="string" office:string-value="" calcext:value-type="error">
            <text:p>#VALUE!</text:p>
          </table:table-cell>
          <table:table-cell table:formula="of:=RSQ([.G51:.G91];[.$B51:.$B91])" office:value-type="string" office:string-value="" calcext:value-type="error">
            <text:p>#VALUE!</text:p>
          </table:table-cell>
          <table:table-cell table:formula="of:=RSQ([.H51:.H91];[.$B51:.$B91])" office:value-type="string" office:string-value="" calcext:value-type="error">
            <text:p>#VALUE!</text:p>
          </table:table-cell>
          <table:table-cell table:formula="of:=RSQ([.I51:.I91];[.$B51:.$B91])" office:value-type="string" office:string-value="" calcext:value-type="error">
            <text:p>#VALUE!</text:p>
          </table:table-cell>
          <table:table-cell table:formula="of:=RSQ([.J51:.J91];[.$B51:.$B91])" office:value-type="string" office:string-value="" calcext:value-type="error">
            <text:p>#VALUE!</text:p>
          </table:table-cell>
          <table:table-cell table:style-name="Default" table:formula="of:=RSQ([.K51:.K91];[.$B51:.$B91])" office:value-type="string" office:string-value="" calcext:value-type="error">
            <text:p>#VALUE!</text:p>
          </table:table-cell>
          <table:table-cell table:number-columns-repeated="3"/>
          <table:table-cell table:style-name="Default" table:number-columns-repeated="16370"/>
        </table:table-row>
      </table:table>
      <table:table table:name="compactability v1 summer 2026" table:style-name="ta1">
        <table:table-column table:style-name="co3" table:number-columns-repeated="2" table:default-cell-style-name="Default"/>
        <table:table-column table:style-name="co3" table:default-cell-style-name="ce9"/>
        <table:table-column table:style-name="co3" table:default-cell-style-name="Default"/>
        <table:table-column table:style-name="co8" table:default-cell-style-name="Default"/>
        <table:table-column table:style-name="co3" table:number-columns-repeated="5" table:default-cell-style-name="Default"/>
        <table:table-column table:style-name="co3" table:default-cell-style-name="ce27"/>
        <table:table-column table:style-name="co3" table:default-cell-style-name="Default"/>
        <table:table-column table:style-name="co9" table:default-cell-style-name="Default"/>
        <table:table-column table:style-name="co3" table:number-columns-repeated="6" table:default-cell-style-name="Default"/>
        <table:table-column table:style-name="co3" table:number-columns-repeated="16365"/>
        <table:table-row table:style-name="ro3">
          <table:table-cell table:style-name="ce4" office:value-type="string" calcext:value-type="string">
            <text:p>Data</text:p>
          </table:table-cell>
          <table:table-cell table:style-name="ce7"/>
          <table:table-cell table:style-name="ce8" office:value-type="string" calcext:value-type="string">
            <text:p>total weight (g)</text:p>
          </table:table-cell>
          <table:table-cell table:style-name="ce32" office:value-type="string" calcext:value-type="string">
            <text:p>sand weight (g)</text:p>
          </table:table-cell>
          <table:table-cell table:style-name="ce32" office:value-type="string" calcext:value-type="string">
            <text:p>compression (cm)</text:p>
          </table:table-cell>
          <table:table-cell table:style-name="ce30" office:value-type="string" calcext:value-type="string">
            <text:p>compact- ibility</text:p>
          </table:table-cell>
          <table:table-cell table:style-name="ce30" office:value-type="string" calcext:value-type="string">
            <text:p>unrammed density (g/mL)</text:p>
          </table:table-cell>
          <table:table-cell table:style-name="ce30" office:value-type="string" calcext:value-type="string">
            <text:p>rammed density (g/mL)</text:p>
          </table:table-cell>
          <table:table-cell table:style-name="ce30" table:number-columns-repeated="2"/>
          <table:table-cell table:style-name="ce35"/>
          <table:table-cell table:number-columns-repeated="8"/>
          <table:table-cell table:style-name="Default" table:number-columns-repeated="16365"/>
        </table:table-row>
        <table:table-row table:style-name="ro1">
          <table:table-cell table:number-columns-repeated="2"/>
          <table:table-cell office:value-type="float" office:value="415" calcext:value-type="float">
            <text:p>415</text:p>
          </table:table-cell>
          <table:table-cell table:formula="of:=[.C2]-[.$N$5]" office:value-type="float" office:value="164" calcext:value-type="float">
            <text:p>164</text:p>
          </table:table-cell>
          <table:table-cell office:value-type="float" office:value="3.5" calcext:value-type="float">
            <text:p>3.5</text:p>
          </table:table-cell>
          <table:table-cell table:formula="of:=[.E2]/[.$N$2]" office:value-type="float" office:value="0.459317585301837" calcext:value-type="float">
            <text:p>0.459317585301837</text:p>
          </table:table-cell>
          <table:table-cell table:formula="of:=[.D2]/([.$N$2]*[.$N$4])" office:value-type="float" office:value="0.912510516624723" calcext:value-type="float">
            <text:p>0.912510516624723</text:p>
          </table:table-cell>
          <table:table-cell table:formula="of:=[.D2]/(([.$N$2]-[.E2])*[.$N$4])" office:value-type="float" office:value="1.68770148948553" calcext:value-type="float">
            <text:p>1.68770148948553</text:p>
          </table:table-cell>
          <table:table-cell table:number-columns-repeated="4"/>
          <table:table-cell office:value-type="string" calcext:value-type="string">
            <text:p>tube height (cm)</text:p>
          </table:table-cell>
          <table:table-cell office:value-type="float" office:value="7.62" calcext:value-type="float">
            <text:p>7.62</text:p>
          </table:table-cell>
          <table:table-cell table:number-columns-repeated="5"/>
          <table:table-cell table:style-name="Default" table:number-columns-repeated="16365"/>
        </table:table-row>
        <table:table-row table:style-name="ro4">
          <table:table-cell table:number-columns-repeated="2"/>
          <table:table-cell office:value-type="float" office:value="415" calcext:value-type="float">
            <text:p>415</text:p>
          </table:table-cell>
          <table:table-cell table:formula="of:=[.C3]-[.$N$5]" office:value-type="float" office:value="164" calcext:value-type="float">
            <text:p>164</text:p>
          </table:table-cell>
          <table:table-cell office:value-type="float" office:value="3.4" calcext:value-type="float">
            <text:p>3.4</text:p>
          </table:table-cell>
          <table:table-cell table:formula="of:=[.E3]/[.$N$2]" office:value-type="float" office:value="0.446194225721785" calcext:value-type="float">
            <text:p>0.446194225721785</text:p>
          </table:table-cell>
          <table:table-cell table:formula="of:=[.D3]/([.$N$2]*[.$N$4])" office:value-type="float" office:value="0.912510516624723" calcext:value-type="float">
            <text:p>0.912510516624723</text:p>
          </table:table-cell>
          <table:table-cell table:formula="of:=[.D3]/(([.$N$2]-[.E3])*[.$N$4])" office:value-type="float" office:value="1.6477085631944" calcext:value-type="float">
            <text:p>1.6477085631944</text:p>
          </table:table-cell>
          <table:table-cell table:number-columns-repeated="4"/>
          <table:table-cell office:value-type="string" calcext:value-type="string">
            <text:p>tube <text:span text:style-name="T1">⌀</text:span> (cm)</text:p>
          </table:table-cell>
          <table:table-cell office:value-type="float" office:value="5.48" calcext:value-type="float">
            <text:p>5.48</text:p>
          </table:table-cell>
          <table:table-cell table:number-columns-repeated="5"/>
          <table:table-cell table:style-name="Default" table:number-columns-repeated="16365"/>
        </table:table-row>
        <table:table-row table:style-name="ro1">
          <table:table-cell table:number-columns-repeated="2"/>
          <table:table-cell office:value-type="float" office:value="416" calcext:value-type="float">
            <text:p>416</text:p>
          </table:table-cell>
          <table:table-cell table:formula="of:=[.C4]-[.$N$5]" office:value-type="float" office:value="165" calcext:value-type="float">
            <text:p>165</text:p>
          </table:table-cell>
          <table:table-cell office:value-type="float" office:value="3.5" calcext:value-type="float">
            <text:p>3.5</text:p>
          </table:table-cell>
          <table:table-cell table:formula="of:=[.E4]/[.$N$2]" office:value-type="float" office:value="0.459317585301837" calcext:value-type="float">
            <text:p>0.459317585301837</text:p>
          </table:table-cell>
          <table:table-cell table:formula="of:=[.D4]/([.$N$2]*[.$N$4])" office:value-type="float" office:value="0.918074605140727" calcext:value-type="float">
            <text:p>0.918074605140727</text:p>
          </table:table-cell>
          <table:table-cell table:formula="of:=[.D4]/(([.$N$2]-[.E4])*[.$N$4])" office:value-type="float" office:value="1.6979923522263" calcext:value-type="float">
            <text:p>1.6979923522263</text:p>
          </table:table-cell>
          <table:table-cell table:number-columns-repeated="4"/>
          <table:table-cell office:value-type="string" calcext:value-type="string">
            <text:p>area (cm^2)</text:p>
          </table:table-cell>
          <table:table-cell office:value-type="float" office:value="23.5858210060907" calcext:value-type="float">
            <text:p>23.5858210060907</text:p>
          </table:table-cell>
          <table:table-cell table:number-columns-repeated="5"/>
          <table:table-cell table:style-name="Default" table:number-columns-repeated="16365"/>
        </table:table-row>
        <table:table-row table:style-name="ro1">
          <table:table-cell table:number-columns-repeated="2"/>
          <table:table-cell office:value-type="float" office:value="411" calcext:value-type="float">
            <text:p>411</text:p>
          </table:table-cell>
          <table:table-cell table:formula="of:=[.C5]-[.$N$5]" office:value-type="float" office:value="160" calcext:value-type="float">
            <text:p>160</text:p>
          </table:table-cell>
          <table:table-cell office:value-type="float" office:value="3.3" calcext:value-type="float">
            <text:p>3.3</text:p>
          </table:table-cell>
          <table:table-cell table:formula="of:=[.E5]/[.$N$2]" office:value-type="float" office:value="0.433070866141732" calcext:value-type="float">
            <text:p>0.433070866141732</text:p>
          </table:table-cell>
          <table:table-cell table:formula="of:=[.D5]/([.$N$2]*[.$N$4])" office:value-type="float" office:value="0.890254162560705" calcext:value-type="float">
            <text:p>0.890254162560705</text:p>
          </table:table-cell>
          <table:table-cell table:formula="of:=[.D5]/(([.$N$2]-[.E5])*[.$N$4])" office:value-type="float" office:value="1.57030942562791" calcext:value-type="float">
            <text:p>1.57030942562791</text:p>
          </table:table-cell>
          <table:table-cell table:number-columns-repeated="4"/>
          <table:table-cell office:value-type="string" calcext:value-type="string">
            <text:p>apparatus weight (g)</text:p>
          </table:table-cell>
          <table:table-cell office:value-type="float" office:value="251" calcext:value-type="float">
            <text:p>251</text:p>
          </table:table-cell>
          <table:table-cell table:number-columns-repeated="5"/>
          <table:table-cell table:style-name="Default" table:number-columns-repeated="16365"/>
        </table:table-row>
        <table:table-row table:style-name="ro1">
          <table:table-cell table:number-columns-repeated="2"/>
          <table:table-cell office:value-type="float" office:value="417" calcext:value-type="float">
            <text:p>417</text:p>
          </table:table-cell>
          <table:table-cell table:formula="of:=[.C6]-[.$N$5]" office:value-type="float" office:value="166" calcext:value-type="float">
            <text:p>166</text:p>
          </table:table-cell>
          <table:table-cell office:value-type="float" office:value="3.2" calcext:value-type="float">
            <text:p>3.2</text:p>
          </table:table-cell>
          <table:table-cell table:formula="of:=[.E6]/[.$N$2]" office:value-type="float" office:value="0.41994750656168" calcext:value-type="float">
            <text:p>0.41994750656168</text:p>
          </table:table-cell>
          <table:table-cell table:formula="of:=[.D6]/([.$N$2]*[.$N$4])" office:value-type="float" office:value="0.923638693656732" calcext:value-type="float">
            <text:p>0.923638693656732</text:p>
          </table:table-cell>
          <table:table-cell table:formula="of:=[.D6]/(([.$N$2]-[.E6])*[.$N$4])" office:value-type="float" office:value="1.59233639042179" calcext:value-type="float">
            <text:p>1.59233639042179</text:p>
          </table:table-cell>
          <table:table-cell table:number-columns-repeated="11"/>
          <table:table-cell table:style-name="Default" table:number-columns-repeated="16365"/>
        </table:table-row>
        <table:table-row table:style-name="ro1">
          <table:table-cell table:number-columns-repeated="2"/>
          <table:table-cell office:value-type="float" office:value="413" calcext:value-type="float">
            <text:p>413</text:p>
          </table:table-cell>
          <table:table-cell table:formula="of:=[.C7]-[.$N$5]" office:value-type="float" office:value="162" calcext:value-type="float">
            <text:p>162</text:p>
          </table:table-cell>
          <table:table-cell office:value-type="float" office:value="3.5" calcext:value-type="float">
            <text:p>3.5</text:p>
          </table:table-cell>
          <table:table-cell table:formula="of:=[.E7]/[.$N$2]" office:value-type="float" office:value="0.459317585301837" calcext:value-type="float">
            <text:p>0.459317585301837</text:p>
          </table:table-cell>
          <table:table-cell table:formula="of:=[.D7]/([.$N$2]*[.$N$4])" office:value-type="float" office:value="0.901382339592714" calcext:value-type="float">
            <text:p>0.901382339592714</text:p>
          </table:table-cell>
          <table:table-cell table:formula="of:=[.D7]/(([.$N$2]-[.E7])*[.$N$4])" office:value-type="float" office:value="1.667119764004" calcext:value-type="float">
            <text:p>1.667119764004</text:p>
          </table:table-cell>
          <table:table-cell table:number-columns-repeated="11"/>
          <table:table-cell table:style-name="Default" table:number-columns-repeated="16365"/>
        </table:table-row>
        <table:table-row table:style-name="ro1">
          <table:table-cell table:number-columns-repeated="2"/>
          <table:table-cell office:value-type="float" office:value="412" calcext:value-type="float">
            <text:p>412</text:p>
          </table:table-cell>
          <table:table-cell table:formula="of:=[.C8]-[.$N$5]" office:value-type="float" office:value="161" calcext:value-type="float">
            <text:p>161</text:p>
          </table:table-cell>
          <table:table-cell office:value-type="float" office:value="3.5" calcext:value-type="float">
            <text:p>3.5</text:p>
          </table:table-cell>
          <table:table-cell table:formula="of:=[.E8]/[.$N$2]" office:value-type="float" office:value="0.459317585301837" calcext:value-type="float">
            <text:p>0.459317585301837</text:p>
          </table:table-cell>
          <table:table-cell table:formula="of:=[.D8]/([.$N$2]*[.$N$4])" office:value-type="float" office:value="0.895818251076709" calcext:value-type="float">
            <text:p>0.895818251076709</text:p>
          </table:table-cell>
          <table:table-cell table:formula="of:=[.D8]/(([.$N$2]-[.E8])*[.$N$4])" office:value-type="float" office:value="1.65682890126323" calcext:value-type="float">
            <text:p>1.65682890126323</text:p>
          </table:table-cell>
          <table:table-cell table:number-columns-repeated="11"/>
          <table:table-cell table:style-name="Default" table:number-columns-repeated="16365"/>
        </table:table-row>
        <table:table-row table:style-name="ro1">
          <table:table-cell table:number-columns-repeated="2"/>
          <table:table-cell office:value-type="float" office:value="417" calcext:value-type="float">
            <text:p>417</text:p>
          </table:table-cell>
          <table:table-cell table:formula="of:=[.C9]-[.$N$5]" office:value-type="float" office:value="166" calcext:value-type="float">
            <text:p>166</text:p>
          </table:table-cell>
          <table:table-cell office:value-type="float" office:value="3.3" calcext:value-type="float">
            <text:p>3.3</text:p>
          </table:table-cell>
          <table:table-cell table:formula="of:=[.E9]/[.$N$2]" office:value-type="float" office:value="0.433070866141732" calcext:value-type="float">
            <text:p>0.433070866141732</text:p>
          </table:table-cell>
          <table:table-cell table:formula="of:=[.D9]/([.$N$2]*[.$N$4])" office:value-type="float" office:value="0.923638693656732" calcext:value-type="float">
            <text:p>0.923638693656732</text:p>
          </table:table-cell>
          <table:table-cell table:formula="of:=[.D9]/(([.$N$2]-[.E9])*[.$N$4])" office:value-type="float" office:value="1.62919602908896" calcext:value-type="float">
            <text:p>1.62919602908896</text:p>
          </table:table-cell>
          <table:table-cell table:number-columns-repeated="11"/>
          <table:table-cell table:style-name="Default" table:number-columns-repeated="16365"/>
        </table:table-row>
        <table:table-row table:style-name="ro1">
          <table:table-cell table:number-columns-repeated="2"/>
          <table:table-cell office:value-type="float" office:value="413" calcext:value-type="float">
            <text:p>413</text:p>
          </table:table-cell>
          <table:table-cell table:formula="of:=[.C10]-[.$N$5]" office:value-type="float" office:value="162" calcext:value-type="float">
            <text:p>162</text:p>
          </table:table-cell>
          <table:table-cell office:value-type="float" office:value="3.4" calcext:value-type="float">
            <text:p>3.4</text:p>
          </table:table-cell>
          <table:table-cell table:formula="of:=[.E10]/[.$N$2]" office:value-type="float" office:value="0.446194225721785" calcext:value-type="float">
            <text:p>0.446194225721785</text:p>
          </table:table-cell>
          <table:table-cell table:formula="of:=[.D10]/([.$N$2]*[.$N$4])" office:value-type="float" office:value="0.901382339592714" calcext:value-type="float">
            <text:p>0.901382339592714</text:p>
          </table:table-cell>
          <table:table-cell table:formula="of:=[.D10]/(([.$N$2]-[.E10])*[.$N$4])" office:value-type="float" office:value="1.62761455632618" calcext:value-type="float">
            <text:p>1.62761455632618</text:p>
          </table:table-cell>
          <table:table-cell table:number-columns-repeated="11"/>
          <table:table-cell table:style-name="Default" table:number-columns-repeated="16365"/>
        </table:table-row>
        <table:table-row table:style-name="ro1">
          <table:table-cell table:number-columns-repeated="2"/>
          <table:table-cell office:value-type="float" office:value="414" calcext:value-type="float">
            <text:p>414</text:p>
          </table:table-cell>
          <table:table-cell table:formula="of:=[.C11]-[.$N$5]" office:value-type="float" office:value="163" calcext:value-type="float">
            <text:p>163</text:p>
          </table:table-cell>
          <table:table-cell office:value-type="float" office:value="3.5" calcext:value-type="float">
            <text:p>3.5</text:p>
          </table:table-cell>
          <table:table-cell table:formula="of:=[.E11]/[.$N$2]" office:value-type="float" office:value="0.459317585301837" calcext:value-type="float">
            <text:p>0.459317585301837</text:p>
          </table:table-cell>
          <table:table-cell table:formula="of:=[.D11]/([.$N$2]*[.$N$4])" office:value-type="float" office:value="0.906946428108718" calcext:value-type="float">
            <text:p>0.906946428108718</text:p>
          </table:table-cell>
          <table:table-cell table:formula="of:=[.D11]/(([.$N$2]-[.E11])*[.$N$4])" office:value-type="float" office:value="1.67741062674477" calcext:value-type="float">
            <text:p>1.67741062674477</text:p>
          </table:table-cell>
          <table:table-cell table:number-columns-repeated="11"/>
          <table:table-cell table:style-name="Default" table:number-columns-repeated="16365"/>
        </table:table-row>
        <table:table-row table:style-name="ro1" table:number-rows-repeated="30">
          <table:table-cell table:number-columns-repeated="19"/>
          <table:table-cell table:style-name="Default" table:number-columns-repeated="16365"/>
        </table:table-row>
        <table:table-row table:style-name="ro1">
          <table:table-cell table:number-columns-repeated="2"/>
          <table:table-cell table:style-name="ce23"/>
          <table:table-cell table:style-name="ce31" table:number-columns-repeated="7"/>
          <table:table-cell table:style-name="ce28"/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1" office:value-type="string" calcext:value-type="string">
            <text:p>Statistics</text:p>
          </table:table-cell>
          <table:table-cell table:style-name="ce5" office:value-type="string" calcext:value-type="string">
            <text:p>mean</text:p>
          </table:table-cell>
          <table:table-cell table:style-name="ce29" table:formula="of:=AVERAGE([.C2:.C42])" office:value-type="float" office:value="414.3" calcext:value-type="float">
            <text:p>414.3</text:p>
          </table:table-cell>
          <table:table-cell table:style-name="ce33" table:formula="of:=AVERAGE([.D2:.D42])" office:value-type="float" office:value="163.3" calcext:value-type="float">
            <text:p>163.3</text:p>
          </table:table-cell>
          <table:table-cell table:style-name="ce33" table:formula="of:=AVERAGE([.E2:.E42])" office:value-type="float" office:value="3.41" calcext:value-type="float">
            <text:p>3.41</text:p>
          </table:table-cell>
          <table:table-cell table:style-name="ce33" table:formula="of:=AVERAGE([.F2:.F42])" office:value-type="float" office:value="0.44750656167979" calcext:value-type="float">
            <text:p>0.44750656167979</text:p>
          </table:table-cell>
          <table:table-cell table:style-name="ce33" table:formula="of:=AVERAGE([.G2:.G42])" office:value-type="float" office:value="0.90861565466352" calcext:value-type="float">
            <text:p>0.90861565466352</text:p>
          </table:table-cell>
          <table:table-cell table:style-name="ce33" table:formula="of:=AVERAGE([.H2:.H42])" office:value-type="float" office:value="1.64542180983831" calcext:value-type="float">
            <text:p>1.64542180983831</text:p>
          </table:table-cell>
          <table:table-cell table:style-name="ce33" table:formula="of:=AVERAGE([.I2:.I42])" office:value-type="string" office:string-value="" calcext:value-type="error">
            <text:p>#DIV/0!</text:p>
          </table:table-cell>
          <table:table-cell table:style-name="ce33" table:formula="of:=AVERAGE([.J2:.J42])" office:value-type="string" office:string-value="" calcext:value-type="error">
            <text:p>#DIV/0!</text:p>
          </table:table-cell>
          <table:table-cell table:style-name="ce36" table:formula="of:=AVERAGE([.K2:.K42])" office:value-type="string" office:string-value="" calcext:value-type="error">
            <text:p>#DIV/0!</text:p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/>
          <table:table-cell table:style-name="ce5" office:value-type="string" calcext:value-type="string">
            <text:p>st. dev</text:p>
          </table:table-cell>
          <table:table-cell table:formula="of:=STDEV([.C2:.C42])" office:value-type="float" office:value="2.05750658160146" calcext:value-type="float">
            <text:p>2.05750658160146</text:p>
          </table:table-cell>
          <table:table-cell table:style-name="ce21" table:formula="of:=STDEV([.D2:.D42])" office:value-type="float" office:value="2.05750658160146" calcext:value-type="float">
            <text:p>2.05750658160146</text:p>
          </table:table-cell>
          <table:table-cell table:style-name="ce21" table:formula="of:=STDEV([.E2:.E42])" office:value-type="float" office:value="0.110050493461461" calcext:value-type="float">
            <text:p>0.110050493461461</text:p>
          </table:table-cell>
          <table:table-cell table:style-name="ce21" table:formula="of:=STDEV([.F2:.F42])" office:value-type="float" office:value="0.0144423219765697" calcext:value-type="float">
            <text:p>0.0144423219765697</text:p>
          </table:table-cell>
          <table:table-cell table:style-name="ce21" table:formula="of:=STDEV([.G2:.G42])" office:value-type="float" office:value="0.0114481487422922" calcext:value-type="float">
            <text:p>0.0114481487422922</text:p>
          </table:table-cell>
          <table:table-cell table:style-name="ce21" table:formula="of:=STDEV([.H2:.H42])" office:value-type="float" office:value="0.0411244400039526" calcext:value-type="float">
            <text:p>0.0411244400039526</text:p>
          </table:table-cell>
          <table:table-cell table:style-name="ce21" table:formula="of:=STDEV([.I2:.I42])" office:value-type="string" office:string-value="" calcext:value-type="error">
            <text:p>#DIV/0!</text:p>
          </table:table-cell>
          <table:table-cell table:style-name="ce21" table:formula="of:=STDEV([.J2:.J42])" office:value-type="string" office:string-value="" calcext:value-type="error">
            <text:p>#DIV/0!</text:p>
          </table:table-cell>
          <table:table-cell table:formula="of:=STDEV([.K2:.K42])" office:value-type="string" office:string-value="" calcext:value-type="error">
            <text:p>#DIV/0!</text:p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/>
          <table:table-cell table:style-name="ce5" office:value-type="string" calcext:value-type="string">
            <text:p>st. dev/mean</text:p>
          </table:table-cell>
          <table:table-cell table:formula="of:=[.C44]/[.C43]" office:value-type="float" office:value="0.00496622394786739" calcext:value-type="float">
            <text:p>0.00496622394786739</text:p>
          </table:table-cell>
          <table:table-cell table:style-name="ce21" table:formula="of:=[.D44]/[.D43]" office:value-type="float" office:value="0.0125995504078473" calcext:value-type="float">
            <text:p>0.0125995504078473</text:p>
          </table:table-cell>
          <table:table-cell table:style-name="ce21" table:formula="of:=[.E44]/[.E43]" office:value-type="float" office:value="0.0322728719828332" calcext:value-type="float">
            <text:p>0.0322728719828332</text:p>
          </table:table-cell>
          <table:table-cell table:style-name="ce21" table:formula="of:=[.F44]/[.F43]" office:value-type="float" office:value="0.0322728719828332" calcext:value-type="float">
            <text:p>0.0322728719828332</text:p>
          </table:table-cell>
          <table:table-cell table:style-name="ce21" table:formula="of:=[.G44]/[.G43]" office:value-type="float" office:value="0.0125995504078473" calcext:value-type="float">
            <text:p>0.0125995504078473</text:p>
          </table:table-cell>
          <table:table-cell table:style-name="ce21" table:formula="of:=[.H44]/[.H43]" office:value-type="float" office:value="0.0249932508236255" calcext:value-type="float">
            <text:p>0.0249932508236255</text:p>
          </table:table-cell>
          <table:table-cell table:style-name="ce21" table:formula="of:=[.I44]/[.I43]" office:value-type="string" office:string-value="" calcext:value-type="error">
            <text:p>#DIV/0!</text:p>
          </table:table-cell>
          <table:table-cell table:style-name="ce21" table:formula="of:=[.J44]/[.J43]" office:value-type="string" office:string-value="" calcext:value-type="error">
            <text:p>#DIV/0!</text:p>
          </table:table-cell>
          <table:table-cell table:formula="of:=[.K44]/[.K43]" office:value-type="string" office:string-value="" calcext:value-type="error">
            <text:p>#DIV/0!</text:p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/>
          <table:table-cell table:style-name="ce5" office:value-type="string" calcext:value-type="string">
            <text:p>median</text:p>
          </table:table-cell>
          <table:table-cell table:formula="of:=MEDIAN([.C2:.C42])" office:value-type="float" office:value="414.5" calcext:value-type="float">
            <text:p>414.5</text:p>
          </table:table-cell>
          <table:table-cell table:style-name="ce21" table:formula="of:=MEDIAN([.D2:.D42])" office:value-type="float" office:value="163.5" calcext:value-type="float">
            <text:p>163.5</text:p>
          </table:table-cell>
          <table:table-cell table:style-name="ce21" table:formula="of:=MEDIAN([.E2:.E42])" office:value-type="float" office:value="3.45" calcext:value-type="float">
            <text:p>3.45</text:p>
          </table:table-cell>
          <table:table-cell table:style-name="ce21" table:formula="of:=MEDIAN([.F2:.F42])" office:value-type="float" office:value="0.452755905511811" calcext:value-type="float">
            <text:p>0.452755905511811</text:p>
          </table:table-cell>
          <table:table-cell table:style-name="ce21" table:formula="of:=MEDIAN([.G2:.G42])" office:value-type="float" office:value="0.909728472366721" calcext:value-type="float">
            <text:p>0.909728472366721</text:p>
          </table:table-cell>
          <table:table-cell table:style-name="ce21" table:formula="of:=MEDIAN([.H2:.H42])" office:value-type="float" office:value="1.65226873222882" calcext:value-type="float">
            <text:p>1.65226873222882</text:p>
          </table:table-cell>
          <table:table-cell table:style-name="ce21" table:formula="of:=MEDIAN([.I2:.I42])" office:value-type="string" office:string-value="" calcext:value-type="error">
            <text:p>#VALUE!</text:p>
          </table:table-cell>
          <table:table-cell table:style-name="ce21" table:formula="of:=MEDIAN([.J2:.J42])" office:value-type="string" office:string-value="" calcext:value-type="error">
            <text:p>#VALUE!</text:p>
          </table:table-cell>
          <table:table-cell table:formula="of:=MEDIAN([.K2:.K42])" office:value-type="string" office:string-value="" calcext:value-type="error">
            <text:p>#VALUE!</text:p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/>
          <table:table-cell table:style-name="ce5" office:value-type="string" calcext:value-type="string">
            <text:p>NPP R-sq</text:p>
          </table:table-cell>
          <table:table-cell table:style-name="ce23" table:formula="of:=[.C92]" office:value-type="float" office:value="0.96348446716004" calcext:value-type="float">
            <text:p>0.96348446716004</text:p>
          </table:table-cell>
          <table:table-cell table:style-name="ce31" table:formula="of:=[.D92]" office:value-type="float" office:value="0.96348446716004" calcext:value-type="float">
            <text:p>0.96348446716004</text:p>
          </table:table-cell>
          <table:table-cell table:style-name="ce31" table:formula="of:=[.E92]" office:value-type="float" office:value="0.819949894523303" calcext:value-type="float">
            <text:p>0.819949894523303</text:p>
          </table:table-cell>
          <table:table-cell table:style-name="ce31" table:formula="of:=[.F92]" office:value-type="float" office:value="0.819949894523303" calcext:value-type="float">
            <text:p>0.819949894523303</text:p>
          </table:table-cell>
          <table:table-cell table:style-name="ce31" table:formula="of:=[.G92]" office:value-type="float" office:value="0.963484467160041" calcext:value-type="float">
            <text:p>0.963484467160041</text:p>
          </table:table-cell>
          <table:table-cell table:style-name="ce31" table:formula="of:=[.H92]" office:value-type="float" office:value="0.958171666257828" calcext:value-type="float">
            <text:p>0.958171666257828</text:p>
          </table:table-cell>
          <table:table-cell table:style-name="ce31" table:formula="of:=[.I92]" office:value-type="string" office:string-value="" calcext:value-type="error">
            <text:p>#VALUE!</text:p>
          </table:table-cell>
          <table:table-cell table:style-name="ce31" table:formula="of:=[.J92]" office:value-type="string" office:string-value="" calcext:value-type="error">
            <text:p>#VALUE!</text:p>
          </table:table-cell>
          <table:table-cell table:style-name="ce28" table:formula="of:=[.K92]" office:value-type="string" office:string-value="" calcext:value-type="error">
            <text:p>#VALUE!</text:p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number-columns-repeated="2"/>
          <table:table-cell table:style-name="Default"/>
          <table:table-cell table:number-columns-repeated="7"/>
          <table:table-cell table:style-name="Default"/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1" office:value-type="string" calcext:value-type="string">
            <text:p>Normal Probability Plot: </text:p>
          </table:table-cell>
          <table:table-cell/>
          <table:table-cell table:style-name="Default"/>
          <table:table-cell table:number-columns-repeated="7"/>
          <table:table-cell table:style-name="Default"/>
          <table:table-cell table:number-columns-repeated="8"/>
          <table:table-cell table:style-name="Default" table:number-columns-repeated="16365"/>
        </table:table-row>
        <table:table-row table:style-name="ro3">
          <table:table-cell table:style-name="ce8" office:value-type="string" calcext:value-type="string">
            <text:p>%ile</text:p>
          </table:table-cell>
          <table:table-cell table:style-name="ce26" office:value-type="string" calcext:value-type="string">
            <text:p>Expected z</text:p>
          </table:table-cell>
          <table:table-cell table:style-name="ce30" table:formula="of:=IF([.C1]&gt;0;[.C1];&quot;-&quot;)" office:value-type="string" office:string-value="total weight (g)" calcext:value-type="string">
            <text:p>total weight (g)</text:p>
          </table:table-cell>
          <table:table-cell table:style-name="ce30" table:formula="of:=IF([.D1]&gt;0;[.D1];&quot;-&quot;)" office:value-type="string" office:string-value="sand weight (g)" calcext:value-type="string">
            <text:p>sand weight (g)</text:p>
          </table:table-cell>
          <table:table-cell table:style-name="ce30" table:formula="of:=IF([.E1]&gt;0;[.E1];&quot;-&quot;)" office:value-type="string" office:string-value="compression (cm)" calcext:value-type="string">
            <text:p>compression (cm)</text:p>
          </table:table-cell>
          <table:table-cell table:style-name="ce30" table:formula="of:=IF([.F1]&gt;0;[.F1];&quot;-&quot;)" office:value-type="string" office:string-value="compact- ibility" calcext:value-type="string">
            <text:p>compact- ibility</text:p>
          </table:table-cell>
          <table:table-cell table:style-name="ce30" table:formula="of:=IF([.G1]&gt;0;[.G1];&quot;-&quot;)" office:value-type="string" office:string-value="unrammed density (g/mL)" calcext:value-type="string">
            <text:p>unrammed density (g/mL)</text:p>
          </table:table-cell>
          <table:table-cell table:style-name="ce30" table:formula="of:=IF([.H1]&gt;0;[.H1];&quot;-&quot;)" office:value-type="string" office:string-value="rammed density (g/mL)" calcext:value-type="string">
            <text:p>rammed density (g/mL)</text:p>
          </table:table-cell>
          <table:table-cell table:style-name="ce30" table:formula="of:=IF([.I1]&gt;0;[.I1];&quot;-&quot;)" office:value-type="string" office:string-value="-" calcext:value-type="string">
            <text:p>-</text:p>
          </table:table-cell>
          <table:table-cell table:style-name="ce30" table:formula="of:=IF([.J1]&gt;0;[.J1];&quot;-&quot;)" office:value-type="string" office:string-value="-" calcext:value-type="string">
            <text:p>-</text:p>
          </table:table-cell>
          <table:table-cell table:style-name="ce35" table:formula="of:=IF([.K1]&gt;0;[.K1];&quot;-&quot;)" office:value-type="string" office:string-value="-" calcext:value-type="string">
            <text:p>-</text:p>
          </table:table-cell>
          <table:table-cell table:style-name="ce11">
            <draw:frame draw:z-index="0" draw:style-name="gr1" draw:text-style-name="P1" svg:width="8.8413in" svg:height="5.0744in" svg:x="0.8866in" svg:y="0.4783in">
              <draw:object draw:notify-on-update-of-ranges="'compactability v1 summer 2026'.B50:'compactability v1 summer 2026'.B50 'compactability v1 summer 2026'.B51:'compactability v1 summer 2026'.B91 'compactability v1 summer 2026'.C50:'compactability v1 summer 2026'.C50 'compactability v1 summer 2026'.C51:'compactability v1 summer 2026'.C91 'compactability v1 summer 2026'.B50:'compactability v1 summer 2026'.B50 'compactability v1 summer 2026'.B51:'compactability v1 summer 2026'.B91 'compactability v1 summer 2026'.D50:'compactability v1 summer 2026'.D50 'compactability v1 summer 2026'.D51:'compactability v1 summer 2026'.D91 'compactability v1 summer 2026'.B50:'compactability v1 summer 2026'.B50 'compactability v1 summer 2026'.B51:'compactability v1 summer 2026'.B91 'compactability v1 summer 2026'.E50:'compactability v1 summer 2026'.E50 'compactability v1 summer 2026'.E51:'compactability v1 summer 2026'.E91 'compactability v1 summer 2026'.B50:'compactability v1 summer 2026'.B50 'compactability v1 summer 2026'.B51:'compactability v1 summer 2026'.B91 'compactability v1 summer 2026'.F50:'compactability v1 summer 2026'.F50 'compactability v1 summer 2026'.F51:'compactability v1 summer 2026'.F91 'compactability v1 summer 2026'.B50:'compactability v1 summer 2026'.B50 'compactability v1 summer 2026'.B51:'compactability v1 summer 2026'.B91 'compactability v1 summer 2026'.G50:'compactability v1 summer 2026'.G50 'compactability v1 summer 2026'.G51:'compactability v1 summer 2026'.G91 'compactability v1 summer 2026'.B50:'compactability v1 summer 2026'.B50 'compactability v1 summer 2026'.B51:'compactability v1 summer 2026'.B91 'compactability v1 summer 2026'.H50:'compactability v1 summer 2026'.H50 'compactability v1 summer 2026'.H51:'compactability v1 summer 2026'.H91 'compactability v1 summer 2026'.B50:'compactability v1 summer 2026'.B50 'compactability v1 summer 2026'.B51:'compactability v1 summer 2026'.B91 'compactability v1 summer 2026'.I50:'compactability v1 summer 2026'.I50 'compactability v1 summer 2026'.I51:'compactability v1 summer 2026'.I91 'compactability v1 summer 2026'.B50:'compactability v1 summer 2026'.B50 'compactability v1 summer 2026'.B51:'compactability v1 summer 2026'.B91 'compactability v1 summer 2026'.J50:'compactability v1 summer 2026'.J50 'compactability v1 summer 2026'.J51:'compactability v1 summer 2026'.J91 'compactability v1 summer 2026'.B50:'compactability v1 summer 2026'.B50 'compactability v1 summer 2026'.B51:'compactability v1 summer 2026'.B91 'compactability v1 summer 2026'.K50:'compactability v1 summer 2026'.K50 'compactability v1 summer 2026'.K51:'compactability v1 summer 2026'.K91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style-name="ce11" table:number-columns-repeated="16372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05" calcext:value-type="float">
            <text:p>0.05</text:p>
          </table:table-cell>
          <table:table-cell table:style-name="ce27" table:formula="of:=IFERROR(COM.MICROSOFT.NORM.INV([.A51:.A60];0;1);&quot;&quot;)" office:value-type="float" office:value="-1.64485362695147" calcext:value-type="float">
            <text:p>-1.64485362695147</text:p>
          </table:table-cell>
          <table:table-cell table:style-name="Default" table:number-matrix-columns-spanned="1" table:number-matrix-rows-spanned="41" table:formula="of:=IF(COM.MICROSOFT.SORT([.C2:.C42]) = 0; &quot;&quot;; (COM.MICROSOFT.SORT([.C2:.C42])-[.C43])/[.C44])" office:value-type="float" office:value="-1.60388308329563" calcext:value-type="float">
            <text:p>-1.60388308329563</text:p>
          </table:table-cell>
          <table:table-cell table:number-matrix-columns-spanned="1" table:number-matrix-rows-spanned="41" table:formula="of:=IF(COM.MICROSOFT.SORT([.D2:.D42]) = 0; &quot;&quot;; (COM.MICROSOFT.SORT([.D2:.D42])-[.D43])/[.D44])" office:value-type="float" office:value="-1.60388308329563" calcext:value-type="float">
            <text:p>-1.60388308329563</text:p>
          </table:table-cell>
          <table:table-cell table:number-matrix-columns-spanned="1" table:number-matrix-rows-spanned="41" table:formula="of:=IF(COM.MICROSOFT.SORT([.E2:.E42]) = 0; &quot;&quot;; (COM.MICROSOFT.SORT([.E2:.E42])-[.E43])/[.E44])" office:value-type="float" office:value="-1.90821497836846" calcext:value-type="float">
            <text:p>-1.90821497836846</text:p>
          </table:table-cell>
          <table:table-cell table:number-matrix-columns-spanned="1" table:number-matrix-rows-spanned="41" table:formula="of:=IF(COM.MICROSOFT.SORT([.F2:.F42]) = 0; &quot;&quot;; (COM.MICROSOFT.SORT([.F2:.F42])-[.F43])/[.F44])" office:value-type="float" office:value="-1.90821497836845" calcext:value-type="float">
            <text:p>-1.90821497836845</text:p>
          </table:table-cell>
          <table:table-cell table:number-matrix-columns-spanned="1" table:number-matrix-rows-spanned="41" table:formula="of:=IF(COM.MICROSOFT.SORT([.G2:.G42]) = 0; &quot;&quot;; (COM.MICROSOFT.SORT([.G2:.G42])-[.G43])/[.G44])" office:value-type="float" office:value="-1.60388308329562" calcext:value-type="float">
            <text:p>-1.60388308329562</text:p>
          </table:table-cell>
          <table:table-cell table:number-matrix-columns-spanned="1" table:number-matrix-rows-spanned="41" table:formula="of:=IF(COM.MICROSOFT.SORT([.H2:.H42]) = 0; &quot;&quot;; (COM.MICROSOFT.SORT([.H2:.H42])-[.H43])/[.H44])" office:value-type="float" office:value="-1.82646582429273" calcext:value-type="float">
            <text:p>-1.82646582429273</text:p>
          </table:table-cell>
          <table:table-cell table:number-matrix-columns-spanned="1" table:number-matrix-rows-spanned="41" table:formula="of:=IF(COM.MICROSOFT.SORT([.I2:.I42]) = 0; &quot;&quot;; (COM.MICROSOFT.SORT([.I2:.I42])-[.I43])/[.I44])">
            <text:p/>
          </table:table-cell>
          <table:table-cell table:number-matrix-columns-spanned="1" table:number-matrix-rows-spanned="41" table:formula="of:=IF(COM.MICROSOFT.SORT([.J2:.J42]) = 0; &quot;&quot;; (COM.MICROSOFT.SORT([.J2:.J42])-[.J43])/[.J44])">
            <text:p/>
          </table:table-cell>
          <table:table-cell table:number-matrix-columns-spanned="1" table:number-matrix-rows-spanned="41" table:formula="of:=IF(COM.MICROSOFT.SORT([.K2:.K42]) = 0; &quot;&quot;; (COM.MICROSOFT.SORT([.K2:.K42])-[.K43])/[.K44])"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15" calcext:value-type="float">
            <text:p>0.15</text:p>
          </table:table-cell>
          <table:table-cell table:style-name="ce27" table:formula="of:=IFERROR(COM.MICROSOFT.NORM.INV([.A52:.A61];0;1);&quot;&quot;)" office:value-type="float" office:value="-1.03643338949379" calcext:value-type="float">
            <text:p>-1.03643338949379</text:p>
          </table:table-cell>
          <table:table-cell table:style-name="Default" office:value-type="float" office:value="-1.11785790653938" calcext:value-type="float">
            <text:p>-1.11785790653938</text:p>
          </table:table-cell>
          <table:table-cell office:value-type="float" office:value="-1.11785790653938" calcext:value-type="float">
            <text:p>-1.11785790653938</text:p>
          </table:table-cell>
          <table:table-cell office:value-type="float" office:value="-0.999541179145384" calcext:value-type="float">
            <text:p>-0.999541179145384</text:p>
          </table:table-cell>
          <table:table-cell office:value-type="float" office:value="-0.999541179145381" calcext:value-type="float">
            <text:p>-0.999541179145381</text:p>
          </table:table-cell>
          <table:table-cell office:value-type="float" office:value="-1.11785790653937" calcext:value-type="float">
            <text:p>-1.11785790653937</text:p>
          </table:table-cell>
          <table:table-cell office:value-type="float" office:value="-1.29084844465768" calcext:value-type="float">
            <text:p>-1.29084844465768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5" calcext:value-type="float">
            <text:p>0.25</text:p>
          </table:table-cell>
          <table:table-cell table:style-name="ce27" table:formula="of:=IFERROR(COM.MICROSOFT.NORM.INV([.A53:.A62];0;1);&quot;&quot;)" office:value-type="float" office:value="-0.674489750196082" calcext:value-type="float">
            <text:p>-0.674489750196082</text:p>
          </table:table-cell>
          <table:table-cell table:style-name="Default" office:value-type="float" office:value="-0.631832729783132" calcext:value-type="float">
            <text:p>-0.631832729783132</text:p>
          </table:table-cell>
          <table:table-cell office:value-type="float" office:value="-0.631832729783132" calcext:value-type="float">
            <text:p>-0.631832729783132</text:p>
          </table:table-cell>
          <table:table-cell office:value-type="float" office:value="-0.999541179145384" calcext:value-type="float">
            <text:p>-0.999541179145384</text:p>
          </table:table-cell>
          <table:table-cell office:value-type="float" office:value="-0.999541179145381" calcext:value-type="float">
            <text:p>-0.999541179145381</text:p>
          </table:table-cell>
          <table:table-cell office:value-type="float" office:value="-0.631832729783115" calcext:value-type="float">
            <text:p>-0.631832729783115</text:p>
          </table:table-cell>
          <table:table-cell office:value-type="float" office:value="-0.433009021166367" calcext:value-type="float">
            <text:p>-0.43300902116636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35" calcext:value-type="float">
            <text:p>0.35</text:p>
          </table:table-cell>
          <table:table-cell table:style-name="ce27" table:formula="of:=IFERROR(COM.MICROSOFT.NORM.INV([.A54:.A63];0;1);&quot;&quot;)" office:value-type="float" office:value="-0.385320466407568" calcext:value-type="float">
            <text:p>-0.385320466407568</text:p>
          </table:table-cell>
          <table:table-cell table:style-name="Default" office:value-type="float" office:value="-0.631832729783132" calcext:value-type="float">
            <text:p>-0.631832729783132</text:p>
          </table:table-cell>
          <table:table-cell office:value-type="float" office:value="-0.631832729783132" calcext:value-type="float">
            <text:p>-0.631832729783132</text:p>
          </table:table-cell>
          <table:table-cell office:value-type="float" office:value="-0.0908673799223095" calcext:value-type="float">
            <text:p>-0.0908673799223095</text:p>
          </table:table-cell>
          <table:table-cell office:value-type="float" office:value="-0.0908673799223059" calcext:value-type="float">
            <text:p>-0.0908673799223059</text:p>
          </table:table-cell>
          <table:table-cell office:value-type="float" office:value="-0.631832729783115" calcext:value-type="float">
            <text:p>-0.631832729783115</text:p>
          </table:table-cell>
          <table:table-cell office:value-type="float" office:value="-0.394553232768398" calcext:value-type="float">
            <text:p>-0.394553232768398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45" calcext:value-type="float">
            <text:p>0.45</text:p>
          </table:table-cell>
          <table:table-cell table:style-name="ce27" table:formula="of:=IFERROR(COM.MICROSOFT.NORM.INV([.A55:.A64];0;1);&quot;&quot;)" office:value-type="float" office:value="-0.125661346855074" calcext:value-type="float">
            <text:p>-0.125661346855074</text:p>
          </table:table-cell>
          <table:table-cell table:style-name="Default" office:value-type="float" office:value="-0.145807553026881" calcext:value-type="float">
            <text:p>-0.145807553026881</text:p>
          </table:table-cell>
          <table:table-cell office:value-type="float" office:value="-0.145807553026881" calcext:value-type="float">
            <text:p>-0.145807553026881</text:p>
          </table:table-cell>
          <table:table-cell office:value-type="float" office:value="-0.0908673799223095" calcext:value-type="float">
            <text:p>-0.0908673799223095</text:p>
          </table:table-cell>
          <table:table-cell office:value-type="float" office:value="-0.0908673799223059" calcext:value-type="float">
            <text:p>-0.0908673799223059</text:p>
          </table:table-cell>
          <table:table-cell office:value-type="float" office:value="-0.145807553026862" calcext:value-type="float">
            <text:p>-0.145807553026862</text:p>
          </table:table-cell>
          <table:table-cell office:value-type="float" office:value="0.0556057020078126" calcext:value-type="float">
            <text:p>0.0556057020078126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55" calcext:value-type="float">
            <text:p>0.55</text:p>
          </table:table-cell>
          <table:table-cell table:style-name="ce27" table:formula="of:=IFERROR(COM.MICROSOFT.NORM.INV([.A56:.A65];0;1);&quot;&quot;)" office:value-type="float" office:value="0.125661346855074" calcext:value-type="float">
            <text:p>0.125661346855074</text:p>
          </table:table-cell>
          <table:table-cell table:style-name="Default" office:value-type="float" office:value="0.34021762372937" calcext:value-type="float">
            <text:p>0.34021762372937</text:p>
          </table:table-cell>
          <table:table-cell office:value-type="float" office:value="0.34021762372937" calcext:value-type="float">
            <text:p>0.34021762372937</text:p>
          </table:table-cell>
          <table:table-cell office:value-type="float" office:value="0.817806419300765" calcext:value-type="float">
            <text:p>0.817806419300765</text:p>
          </table:table-cell>
          <table:table-cell office:value-type="float" office:value="0.817806419300769" calcext:value-type="float">
            <text:p>0.817806419300769</text:p>
          </table:table-cell>
          <table:table-cell office:value-type="float" office:value="0.340217623729381" calcext:value-type="float">
            <text:p>0.340217623729381</text:p>
          </table:table-cell>
          <table:table-cell office:value-type="float" office:value="0.277379860341725" calcext:value-type="float">
            <text:p>0.27737986034172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65" calcext:value-type="float">
            <text:p>0.65</text:p>
          </table:table-cell>
          <table:table-cell table:style-name="ce27" table:formula="of:=IFERROR(COM.MICROSOFT.NORM.INV([.A57:.A66];0;1);&quot;&quot;)" office:value-type="float" office:value="0.385320466407568" calcext:value-type="float">
            <text:p>0.385320466407568</text:p>
          </table:table-cell>
          <table:table-cell table:style-name="Default" office:value-type="float" office:value="0.34021762372937" calcext:value-type="float">
            <text:p>0.34021762372937</text:p>
          </table:table-cell>
          <table:table-cell office:value-type="float" office:value="0.34021762372937" calcext:value-type="float">
            <text:p>0.34021762372937</text:p>
          </table:table-cell>
          <table:table-cell office:value-type="float" office:value="0.817806419300765" calcext:value-type="float">
            <text:p>0.817806419300765</text:p>
          </table:table-cell>
          <table:table-cell office:value-type="float" office:value="0.817806419300769" calcext:value-type="float">
            <text:p>0.817806419300769</text:p>
          </table:table-cell>
          <table:table-cell office:value-type="float" office:value="0.340217623729381" calcext:value-type="float">
            <text:p>0.340217623729381</text:p>
          </table:table-cell>
          <table:table-cell office:value-type="float" office:value="0.527617012258597" calcext:value-type="float">
            <text:p>0.52761701225859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5" calcext:value-type="float">
            <text:p>0.75</text:p>
          </table:table-cell>
          <table:table-cell table:style-name="ce27" table:formula="of:=IFERROR(COM.MICROSOFT.NORM.INV([.A58:.A67];0;1);&quot;&quot;)" office:value-type="float" office:value="0.674489750196082" calcext:value-type="float">
            <text:p>0.674489750196082</text:p>
          </table:table-cell>
          <table:table-cell table:style-name="Default" office:value-type="float" office:value="0.826242800485621" calcext:value-type="float">
            <text:p>0.826242800485621</text:p>
          </table:table-cell>
          <table:table-cell office:value-type="float" office:value="0.826242800485621" calcext:value-type="float">
            <text:p>0.826242800485621</text:p>
          </table:table-cell>
          <table:table-cell office:value-type="float" office:value="0.817806419300765" calcext:value-type="float">
            <text:p>0.817806419300765</text:p>
          </table:table-cell>
          <table:table-cell office:value-type="float" office:value="0.817806419300769" calcext:value-type="float">
            <text:p>0.817806419300769</text:p>
          </table:table-cell>
          <table:table-cell office:value-type="float" office:value="0.826242800485634" calcext:value-type="float">
            <text:p>0.826242800485634</text:p>
          </table:table-cell>
          <table:table-cell office:value-type="float" office:value="0.777854164175475" calcext:value-type="float">
            <text:p>0.77785416417547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85" calcext:value-type="float">
            <text:p>0.85</text:p>
          </table:table-cell>
          <table:table-cell table:style-name="ce27" table:formula="of:=IFERROR(COM.MICROSOFT.NORM.INV([.A59:.A68];0;1);&quot;&quot;)" office:value-type="float" office:value="1.03643338949379" calcext:value-type="float">
            <text:p>1.03643338949379</text:p>
          </table:table-cell>
          <table:table-cell table:style-name="Default" office:value-type="float" office:value="1.31226797724187" calcext:value-type="float">
            <text:p>1.31226797724187</text:p>
          </table:table-cell>
          <table:table-cell office:value-type="float" office:value="1.31226797724187" calcext:value-type="float">
            <text:p>1.31226797724187</text:p>
          </table:table-cell>
          <table:table-cell office:value-type="float" office:value="0.817806419300765" calcext:value-type="float">
            <text:p>0.817806419300765</text:p>
          </table:table-cell>
          <table:table-cell office:value-type="float" office:value="0.817806419300769" calcext:value-type="float">
            <text:p>0.817806419300769</text:p>
          </table:table-cell>
          <table:table-cell office:value-type="float" office:value="1.31226797724189" calcext:value-type="float">
            <text:p>1.31226797724189</text:p>
          </table:table-cell>
          <table:table-cell office:value-type="float" office:value="1.02809131609235" calcext:value-type="float">
            <text:p>1.0280913160923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95" calcext:value-type="float">
            <text:p>0.95</text:p>
          </table:table-cell>
          <table:table-cell table:style-name="ce27" table:formula="of:=IFERROR(COM.MICROSOFT.NORM.INV([.A60:.A69];0;1);&quot;&quot;)" office:value-type="float" office:value="1.64485362695147" calcext:value-type="float">
            <text:p>1.64485362695147</text:p>
          </table:table-cell>
          <table:table-cell table:style-name="Default" office:value-type="float" office:value="1.31226797724187" calcext:value-type="float">
            <text:p>1.31226797724187</text:p>
          </table:table-cell>
          <table:table-cell office:value-type="float" office:value="1.31226797724187" calcext:value-type="float">
            <text:p>1.31226797724187</text:p>
          </table:table-cell>
          <table:table-cell office:value-type="float" office:value="0.817806419300765" calcext:value-type="float">
            <text:p>0.817806419300765</text:p>
          </table:table-cell>
          <table:table-cell office:value-type="float" office:value="0.817806419300769" calcext:value-type="float">
            <text:p>0.817806419300769</text:p>
          </table:table-cell>
          <table:table-cell office:value-type="float" office:value="1.31226797724189" calcext:value-type="float">
            <text:p>1.31226797724189</text:p>
          </table:table-cell>
          <table:table-cell office:value-type="float" office:value="1.27832846800922" calcext:value-type="float">
            <text:p>1.2783284680092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1:.A70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2:.A7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3:.A7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4:.A7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5:.A7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6:.A7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7:.A7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8:.A7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9:.A7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0:.A7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1:.A80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2:.A8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3:.A8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4:.A8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5:.A8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6:.A8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7:.A8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8:.A8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9:.A8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0:.A8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1:.A90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2:.A9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3:.A9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4:.A9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5:.A9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6:.A9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7:.A9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8:.A9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9:.A9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90:.A9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 table:style-name="ce23" table:formula="of:=COM.MICROSOFT.LET(_xlpm.p;(ROW()-ROW([.A$50])-1+0.5)/(COUNT([.$C$2:.$C$42])); IF(_xlpm.p&gt;1;&quot;&quot;;_xlpm.p))">
            <text:p/>
          </table:table-cell>
          <table:table-cell table:style-name="ce28" table:formula="of:=IFERROR(COM.MICROSOFT.NORM.INV([.A91:.A100];0;1);&quot;&quot;)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28">
            <text:p/>
          </table:table-cell>
          <table:table-cell table:number-columns-repeated="8"/>
          <table:table-cell table:style-name="Default" table:number-columns-repeated="16365"/>
        </table:table-row>
        <table:table-row table:style-name="ro1">
          <table:table-cell/>
          <table:table-cell table:style-name="ce5" office:value-type="string" calcext:value-type="string">
            <text:p>R-squared</text:p>
          </table:table-cell>
          <table:table-cell table:style-name="Default" table:formula="of:=RSQ([.C51:.C91];[.$B51:.$B91])" office:value-type="float" office:value="0.96348446716004" calcext:value-type="float">
            <text:p>0.96348446716004</text:p>
          </table:table-cell>
          <table:table-cell table:formula="of:=RSQ([.D51:.D91];[.$B51:.$B91])" office:value-type="float" office:value="0.96348446716004" calcext:value-type="float">
            <text:p>0.96348446716004</text:p>
          </table:table-cell>
          <table:table-cell table:formula="of:=RSQ([.E51:.E91];[.$B51:.$B91])" office:value-type="float" office:value="0.819949894523303" calcext:value-type="float">
            <text:p>0.819949894523303</text:p>
          </table:table-cell>
          <table:table-cell table:formula="of:=RSQ([.F51:.F91];[.$B51:.$B91])" office:value-type="float" office:value="0.819949894523303" calcext:value-type="float">
            <text:p>0.819949894523303</text:p>
          </table:table-cell>
          <table:table-cell table:formula="of:=RSQ([.G51:.G91];[.$B51:.$B91])" office:value-type="float" office:value="0.963484467160041" calcext:value-type="float">
            <text:p>0.963484467160041</text:p>
          </table:table-cell>
          <table:table-cell table:formula="of:=RSQ([.H51:.H91];[.$B51:.$B91])" office:value-type="float" office:value="0.958171666257828" calcext:value-type="float">
            <text:p>0.958171666257828</text:p>
          </table:table-cell>
          <table:table-cell table:formula="of:=RSQ([.I51:.I91];[.$B51:.$B91])" office:value-type="string" office:string-value="" calcext:value-type="error">
            <text:p>#VALUE!</text:p>
          </table:table-cell>
          <table:table-cell table:formula="of:=RSQ([.J51:.J91];[.$B51:.$B91])" office:value-type="string" office:string-value="" calcext:value-type="error">
            <text:p>#VALUE!</text:p>
          </table:table-cell>
          <table:table-cell table:style-name="Default" table:formula="of:=RSQ([.K51:.K91];[.$B51:.$B91])" office:value-type="string" office:string-value="" calcext:value-type="error">
            <text:p>#VALUE!</text:p>
          </table:table-cell>
          <table:table-cell table:number-columns-repeated="8"/>
          <table:table-cell table:style-name="Default" table:number-columns-repeated="16365"/>
        </table:table-row>
      </table:table>
      <table:table table:name="shatter index v1 summer 2026" table:style-name="ta1">
        <table:table-column table:style-name="co3" table:number-columns-repeated="2" table:default-cell-style-name="Default"/>
        <table:table-column table:style-name="co3" table:default-cell-style-name="ce9"/>
        <table:table-column table:style-name="co3" table:number-columns-repeated="7" table:default-cell-style-name="Default"/>
        <table:table-column table:style-name="co3" table:default-cell-style-name="ce27"/>
        <table:table-column table:style-name="co3" table:default-cell-style-name="Default"/>
        <table:table-column table:style-name="co10" table:default-cell-style-name="Default"/>
        <table:table-column table:style-name="co3" table:default-cell-style-name="Default"/>
        <table:table-row table:style-name="ro2">
          <table:table-cell table:style-name="ce4" office:value-type="string" calcext:value-type="string">
            <text:p>Data</text:p>
          </table:table-cell>
          <table:table-cell table:style-name="ce7"/>
          <table:table-cell table:style-name="ce8" office:value-type="string" calcext:value-type="string">
            <text:p>start total weight (g)</text:p>
          </table:table-cell>
          <table:table-cell table:style-name="ce32" office:value-type="string" calcext:value-type="string">
            <text:p>sieved total weight (g)</text:p>
          </table:table-cell>
          <table:table-cell table:style-name="ce32" office:value-type="string" calcext:value-type="string">
            <text:p>retained proportion</text:p>
          </table:table-cell>
          <table:table-cell table:style-name="ce30" table:number-columns-repeated="5"/>
          <table:table-cell table:style-name="ce35"/>
          <table:table-cell table:number-columns-repeated="3"/>
        </table:table-row>
        <table:table-row table:style-name="ro1">
          <table:table-cell table:number-columns-repeated="2"/>
          <table:table-cell office:value-type="float" office:value="214" calcext:value-type="float">
            <text:p>214</text:p>
          </table:table-cell>
          <table:table-cell office:value-type="float" office:value="186" calcext:value-type="float">
            <text:p>186</text:p>
          </table:table-cell>
          <table:table-cell table:formula="of:=([.D2]-[.$N$2])/([.C2]-[.$N$2])" office:value-type="float" office:value="0.825" calcext:value-type="float">
            <text:p>0.825</text:p>
          </table:table-cell>
          <table:table-cell table:number-columns-repeated="7"/>
          <table:table-cell office:value-type="string" calcext:value-type="string">
            <text:p>pan weight (g)</text:p>
          </table:table-cell>
          <table:table-cell office:value-type="float" office:value="54" calcext:value-type="float">
            <text:p>54</text:p>
          </table:table-cell>
        </table:table-row>
        <table:table-row table:style-name="ro1">
          <table:table-cell table:number-columns-repeated="2"/>
          <table:table-cell office:value-type="float" office:value="199" calcext:value-type="float">
            <text:p>199</text:p>
          </table:table-cell>
          <table:table-cell office:value-type="float" office:value="165" calcext:value-type="float">
            <text:p>165</text:p>
          </table:table-cell>
          <table:table-cell table:formula="of:=([.D3]-[.$N$2])/([.C3]-[.$N$2])" office:value-type="float" office:value="0.76551724137931" calcext:value-type="float">
            <text:p>0.76551724137931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216" calcext:value-type="float">
            <text:p>216</text:p>
          </table:table-cell>
          <table:table-cell office:value-type="float" office:value="184" calcext:value-type="float">
            <text:p>184</text:p>
          </table:table-cell>
          <table:table-cell table:formula="of:=([.D4]-[.$N$2])/([.C4]-[.$N$2])" office:value-type="float" office:value="0.802469135802469" calcext:value-type="float">
            <text:p>0.802469135802469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212" calcext:value-type="float">
            <text:p>212</text:p>
          </table:table-cell>
          <table:table-cell office:value-type="float" office:value="186" calcext:value-type="float">
            <text:p>186</text:p>
          </table:table-cell>
          <table:table-cell table:formula="of:=([.D5]-[.$N$2])/([.C5]-[.$N$2])" office:value-type="float" office:value="0.835443037974684" calcext:value-type="float">
            <text:p>0.835443037974684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216" calcext:value-type="float">
            <text:p>216</text:p>
          </table:table-cell>
          <table:table-cell office:value-type="float" office:value="191" calcext:value-type="float">
            <text:p>191</text:p>
          </table:table-cell>
          <table:table-cell table:formula="of:=([.D6]-[.$N$2])/([.C6]-[.$N$2])" office:value-type="float" office:value="0.845679012345679" calcext:value-type="float">
            <text:p>0.845679012345679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216" calcext:value-type="float">
            <text:p>216</text:p>
          </table:table-cell>
          <table:table-cell office:value-type="float" office:value="176" calcext:value-type="float">
            <text:p>176</text:p>
          </table:table-cell>
          <table:table-cell table:formula="of:=([.D7]-[.$N$2])/([.C7]-[.$N$2])" office:value-type="float" office:value="0.753086419753086" calcext:value-type="float">
            <text:p>0.753086419753086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215" calcext:value-type="float">
            <text:p>215</text:p>
          </table:table-cell>
          <table:table-cell office:value-type="float" office:value="185" calcext:value-type="float">
            <text:p>185</text:p>
          </table:table-cell>
          <table:table-cell table:formula="of:=([.D8]-[.$N$2])/([.C8]-[.$N$2])" office:value-type="float" office:value="0.813664596273292" calcext:value-type="float">
            <text:p>0.813664596273292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215" calcext:value-type="float">
            <text:p>215</text:p>
          </table:table-cell>
          <table:table-cell office:value-type="float" office:value="178" calcext:value-type="float">
            <text:p>178</text:p>
          </table:table-cell>
          <table:table-cell table:formula="of:=([.D9]-[.$N$2])/([.C9]-[.$N$2])" office:value-type="float" office:value="0.770186335403727" calcext:value-type="float">
            <text:p>0.770186335403727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216" calcext:value-type="float">
            <text:p>216</text:p>
          </table:table-cell>
          <table:table-cell office:value-type="float" office:value="185" calcext:value-type="float">
            <text:p>185</text:p>
          </table:table-cell>
          <table:table-cell table:formula="of:=([.D10]-[.$N$2])/([.C10]-[.$N$2])" office:value-type="float" office:value="0.808641975308642" calcext:value-type="float">
            <text:p>0.808641975308642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215" calcext:value-type="float">
            <text:p>215</text:p>
          </table:table-cell>
          <table:table-cell office:value-type="float" office:value="180" calcext:value-type="float">
            <text:p>180</text:p>
          </table:table-cell>
          <table:table-cell table:formula="of:=([.D11]-[.$N$2])/([.C11]-[.$N$2])" office:value-type="float" office:value="0.782608695652174" calcext:value-type="float">
            <text:p>0.782608695652174</text:p>
          </table:table-cell>
          <table:table-cell table:number-columns-repeated="9"/>
        </table:table-row>
        <table:table-row table:style-name="ro1">
          <table:table-cell table:number-columns-repeated="2"/>
          <table:table-cell office:value-type="float" office:value="218" calcext:value-type="float">
            <text:p>218</text:p>
          </table:table-cell>
          <table:table-cell office:value-type="float" office:value="170" calcext:value-type="float">
            <text:p>170</text:p>
          </table:table-cell>
          <table:table-cell table:formula="of:=([.D12]-[.$N$2])/([.C12]-[.$N$2])" office:value-type="float" office:value="0.707317073170732" calcext:value-type="float">
            <text:p>0.707317073170732</text:p>
          </table:table-cell>
          <table:table-cell table:number-columns-repeated="9"/>
        </table:table-row>
        <table:table-row table:style-name="ro1" table:number-rows-repeated="29">
          <table:table-cell table:number-columns-repeated="14"/>
        </table:table-row>
        <table:table-row table:style-name="ro1">
          <table:table-cell table:number-columns-repeated="2"/>
          <table:table-cell table:style-name="ce23"/>
          <table:table-cell table:style-name="ce31" table:number-columns-repeated="7"/>
          <table:table-cell table:style-name="ce28"/>
          <table:table-cell table:number-columns-repeated="3"/>
        </table:table-row>
        <table:table-row table:style-name="ro1">
          <table:table-cell table:style-name="ce1" office:value-type="string" calcext:value-type="string">
            <text:p>Statistics</text:p>
          </table:table-cell>
          <table:table-cell table:style-name="ce5" office:value-type="string" calcext:value-type="string">
            <text:p>mean</text:p>
          </table:table-cell>
          <table:table-cell table:style-name="ce29" table:formula="of:=AVERAGE([.C2:.C42])" office:value-type="float" office:value="213.818181818182" calcext:value-type="float">
            <text:p>213.818181818182</text:p>
          </table:table-cell>
          <table:table-cell table:style-name="ce33" table:formula="of:=AVERAGE([.D2:.D42])" office:value-type="float" office:value="180.545454545455" calcext:value-type="float">
            <text:p>180.545454545455</text:p>
          </table:table-cell>
          <table:table-cell table:style-name="ce33" table:formula="of:=AVERAGE([.E2:.E42])" office:value-type="float" office:value="0.791783047551254" calcext:value-type="float">
            <text:p>0.791783047551254</text:p>
          </table:table-cell>
          <table:table-cell table:style-name="ce33" table:formula="of:=AVERAGE([.F2:.F42])" office:value-type="string" office:string-value="" calcext:value-type="error">
            <text:p>#DIV/0!</text:p>
          </table:table-cell>
          <table:table-cell table:style-name="ce33" table:formula="of:=AVERAGE([.G2:.G42])" office:value-type="string" office:string-value="" calcext:value-type="error">
            <text:p>#DIV/0!</text:p>
          </table:table-cell>
          <table:table-cell table:style-name="ce33" table:formula="of:=AVERAGE([.H2:.H42])" office:value-type="string" office:string-value="" calcext:value-type="error">
            <text:p>#DIV/0!</text:p>
          </table:table-cell>
          <table:table-cell table:style-name="ce33" table:formula="of:=AVERAGE([.I2:.I42])" office:value-type="string" office:string-value="" calcext:value-type="error">
            <text:p>#DIV/0!</text:p>
          </table:table-cell>
          <table:table-cell table:style-name="ce33" table:formula="of:=AVERAGE([.J2:.J42])" office:value-type="string" office:string-value="" calcext:value-type="error">
            <text:p>#DIV/0!</text:p>
          </table:table-cell>
          <table:table-cell table:style-name="ce36" table:formula="of:=AVERAGE([.K2:.K42])" office:value-type="string" office:string-value="" calcext:value-type="error">
            <text:p>#DIV/0!</text:p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st. dev</text:p>
          </table:table-cell>
          <table:table-cell table:formula="of:=STDEV([.C2:.C42])" office:value-type="float" office:value="5.13455318052471" calcext:value-type="float">
            <text:p>5.13455318052471</text:p>
          </table:table-cell>
          <table:table-cell table:style-name="ce21" table:formula="of:=STDEV([.D2:.D42])" office:value-type="float" office:value="7.75065979596107" calcext:value-type="float">
            <text:p>7.75065979596107</text:p>
          </table:table-cell>
          <table:table-cell table:style-name="ce21" table:formula="of:=STDEV([.E2:.E42])" office:value-type="float" office:value="0.0408215175242286" calcext:value-type="float">
            <text:p>0.0408215175242286</text:p>
          </table:table-cell>
          <table:table-cell table:style-name="ce21" table:formula="of:=STDEV([.F2:.F42])" office:value-type="string" office:string-value="" calcext:value-type="error">
            <text:p>#DIV/0!</text:p>
          </table:table-cell>
          <table:table-cell table:style-name="ce21" table:formula="of:=STDEV([.G2:.G42])" office:value-type="string" office:string-value="" calcext:value-type="error">
            <text:p>#DIV/0!</text:p>
          </table:table-cell>
          <table:table-cell table:style-name="ce21" table:formula="of:=STDEV([.H2:.H42])" office:value-type="string" office:string-value="" calcext:value-type="error">
            <text:p>#DIV/0!</text:p>
          </table:table-cell>
          <table:table-cell table:style-name="ce21" table:formula="of:=STDEV([.I2:.I42])" office:value-type="string" office:string-value="" calcext:value-type="error">
            <text:p>#DIV/0!</text:p>
          </table:table-cell>
          <table:table-cell table:style-name="ce21" table:formula="of:=STDEV([.J2:.J42])" office:value-type="string" office:string-value="" calcext:value-type="error">
            <text:p>#DIV/0!</text:p>
          </table:table-cell>
          <table:table-cell table:formula="of:=STDEV([.K2:.K42])" office:value-type="string" office:string-value="" calcext:value-type="error">
            <text:p>#DIV/0!</text:p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st. dev/mean</text:p>
          </table:table-cell>
          <table:table-cell table:formula="of:=[.C44]/[.C43]" office:value-type="float" office:value="0.0240136415755832" calcext:value-type="float">
            <text:p>0.0240136415755832</text:p>
          </table:table-cell>
          <table:table-cell table:style-name="ce21" table:formula="of:=[.D44]/[.D43]" office:value-type="float" office:value="0.042929132807438" calcext:value-type="float">
            <text:p>0.042929132807438</text:p>
          </table:table-cell>
          <table:table-cell table:style-name="ce21" table:formula="of:=[.E44]/[.E43]" office:value-type="float" office:value="0.0515564429555258" calcext:value-type="float">
            <text:p>0.0515564429555258</text:p>
          </table:table-cell>
          <table:table-cell table:style-name="ce21" table:formula="of:=[.F44]/[.F43]" office:value-type="string" office:string-value="" calcext:value-type="error">
            <text:p>#DIV/0!</text:p>
          </table:table-cell>
          <table:table-cell table:style-name="ce21" table:formula="of:=[.G44]/[.G43]" office:value-type="string" office:string-value="" calcext:value-type="error">
            <text:p>#DIV/0!</text:p>
          </table:table-cell>
          <table:table-cell table:style-name="ce21" table:formula="of:=[.H44]/[.H43]" office:value-type="string" office:string-value="" calcext:value-type="error">
            <text:p>#DIV/0!</text:p>
          </table:table-cell>
          <table:table-cell table:style-name="ce21" table:formula="of:=[.I44]/[.I43]" office:value-type="string" office:string-value="" calcext:value-type="error">
            <text:p>#DIV/0!</text:p>
          </table:table-cell>
          <table:table-cell table:style-name="ce21" table:formula="of:=[.J44]/[.J43]" office:value-type="string" office:string-value="" calcext:value-type="error">
            <text:p>#DIV/0!</text:p>
          </table:table-cell>
          <table:table-cell table:formula="of:=[.K44]/[.K43]" office:value-type="string" office:string-value="" calcext:value-type="error">
            <text:p>#DIV/0!</text:p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median</text:p>
          </table:table-cell>
          <table:table-cell table:formula="of:=MEDIAN([.C2:.C42])" office:value-type="float" office:value="215" calcext:value-type="float">
            <text:p>215</text:p>
          </table:table-cell>
          <table:table-cell table:style-name="ce21" table:formula="of:=MEDIAN([.D2:.D42])" office:value-type="float" office:value="184" calcext:value-type="float">
            <text:p>184</text:p>
          </table:table-cell>
          <table:table-cell table:style-name="ce21" table:formula="of:=MEDIAN([.E2:.E42])" office:value-type="float" office:value="0.802469135802469" calcext:value-type="float">
            <text:p>0.802469135802469</text:p>
          </table:table-cell>
          <table:table-cell table:style-name="ce21" table:formula="of:=MEDIAN([.F2:.F42])" office:value-type="string" office:string-value="" calcext:value-type="error">
            <text:p>#VALUE!</text:p>
          </table:table-cell>
          <table:table-cell table:style-name="ce21" table:formula="of:=MEDIAN([.G2:.G42])" office:value-type="string" office:string-value="" calcext:value-type="error">
            <text:p>#VALUE!</text:p>
          </table:table-cell>
          <table:table-cell table:style-name="ce21" table:formula="of:=MEDIAN([.H2:.H42])" office:value-type="string" office:string-value="" calcext:value-type="error">
            <text:p>#VALUE!</text:p>
          </table:table-cell>
          <table:table-cell table:style-name="ce21" table:formula="of:=MEDIAN([.I2:.I42])" office:value-type="string" office:string-value="" calcext:value-type="error">
            <text:p>#VALUE!</text:p>
          </table:table-cell>
          <table:table-cell table:style-name="ce21" table:formula="of:=MEDIAN([.J2:.J42])" office:value-type="string" office:string-value="" calcext:value-type="error">
            <text:p>#VALUE!</text:p>
          </table:table-cell>
          <table:table-cell table:formula="of:=MEDIAN([.K2:.K42])" office:value-type="string" office:string-value="" calcext:value-type="error">
            <text:p>#VALUE!</text:p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NPP R-sq</text:p>
          </table:table-cell>
          <table:table-cell table:style-name="ce23" table:formula="of:=[.C92]" office:value-type="float" office:value="0.580278386096935" calcext:value-type="float">
            <text:p>0.580278386096935</text:p>
          </table:table-cell>
          <table:table-cell table:style-name="ce31" table:formula="of:=[.D92]" office:value-type="float" office:value="0.916793442758677" calcext:value-type="float">
            <text:p>0.916793442758677</text:p>
          </table:table-cell>
          <table:table-cell table:style-name="ce31" table:formula="of:=[.E92]" office:value-type="float" office:value="0.957342593973745" calcext:value-type="float">
            <text:p>0.957342593973745</text:p>
          </table:table-cell>
          <table:table-cell table:style-name="ce31" table:formula="of:=[.F92]" office:value-type="string" office:string-value="" calcext:value-type="error">
            <text:p>#VALUE!</text:p>
          </table:table-cell>
          <table:table-cell table:style-name="ce31" table:formula="of:=[.G92]" office:value-type="string" office:string-value="" calcext:value-type="error">
            <text:p>#VALUE!</text:p>
          </table:table-cell>
          <table:table-cell table:style-name="ce31" table:formula="of:=[.H92]" office:value-type="string" office:string-value="" calcext:value-type="error">
            <text:p>#VALUE!</text:p>
          </table:table-cell>
          <table:table-cell table:style-name="ce31" table:formula="of:=[.I92]" office:value-type="string" office:string-value="" calcext:value-type="error">
            <text:p>#VALUE!</text:p>
          </table:table-cell>
          <table:table-cell table:style-name="ce31" table:formula="of:=[.J92]" office:value-type="string" office:string-value="" calcext:value-type="error">
            <text:p>#VALUE!</text:p>
          </table:table-cell>
          <table:table-cell table:style-name="ce28" table:formula="of:=[.K92]" office:value-type="string" office:string-value="" calcext:value-type="error">
            <text:p>#VALUE!</text:p>
          </table:table-cell>
          <table:table-cell table:number-columns-repeated="3"/>
        </table:table-row>
        <table:table-row table:style-name="ro1">
          <table:table-cell table:number-columns-repeated="2"/>
          <table:table-cell table:style-name="Default"/>
          <table:table-cell table:number-columns-repeated="7"/>
          <table:table-cell table:style-name="Default"/>
          <table:table-cell table:number-columns-repeated="3"/>
        </table:table-row>
        <table:table-row table:style-name="ro1">
          <table:table-cell table:style-name="ce1" office:value-type="string" calcext:value-type="string">
            <text:p>Normal Probability Plot: </text:p>
          </table:table-cell>
          <table:table-cell/>
          <table:table-cell table:style-name="Default"/>
          <table:table-cell table:number-columns-repeated="7"/>
          <table:table-cell table:style-name="Default"/>
          <table:table-cell>
            <draw:frame draw:z-index="0" draw:style-name="gr1" draw:text-style-name="P1" svg:width="8.8413in" svg:height="5.0744in" svg:x="0.8874in" svg:y="0.1752in">
              <draw:object draw:notify-on-update-of-ranges="'shatter index v1 summer 2026'.B50:'shatter index v1 summer 2026'.B50 'shatter index v1 summer 2026'.B51:'shatter index v1 summer 2026'.B91 'shatter index v1 summer 2026'.C50:'shatter index v1 summer 2026'.C50 'shatter index v1 summer 2026'.C51:'shatter index v1 summer 2026'.C91 'shatter index v1 summer 2026'.B50:'shatter index v1 summer 2026'.B50 'shatter index v1 summer 2026'.B51:'shatter index v1 summer 2026'.B91 'shatter index v1 summer 2026'.D50:'shatter index v1 summer 2026'.D50 'shatter index v1 summer 2026'.D51:'shatter index v1 summer 2026'.D91 'shatter index v1 summer 2026'.B50:'shatter index v1 summer 2026'.B50 'shatter index v1 summer 2026'.B51:'shatter index v1 summer 2026'.B91 'shatter index v1 summer 2026'.E50:'shatter index v1 summer 2026'.E50 'shatter index v1 summer 2026'.E51:'shatter index v1 summer 2026'.E91 'shatter index v1 summer 2026'.B50:'shatter index v1 summer 2026'.B50 'shatter index v1 summer 2026'.B51:'shatter index v1 summer 2026'.B91 'shatter index v1 summer 2026'.F50:'shatter index v1 summer 2026'.F50 'shatter index v1 summer 2026'.F51:'shatter index v1 summer 2026'.F91 'shatter index v1 summer 2026'.B50:'shatter index v1 summer 2026'.B50 'shatter index v1 summer 2026'.B51:'shatter index v1 summer 2026'.B91 'shatter index v1 summer 2026'.G50:'shatter index v1 summer 2026'.G50 'shatter index v1 summer 2026'.G51:'shatter index v1 summer 2026'.G91 'shatter index v1 summer 2026'.B50:'shatter index v1 summer 2026'.B50 'shatter index v1 summer 2026'.B51:'shatter index v1 summer 2026'.B91 'shatter index v1 summer 2026'.H50:'shatter index v1 summer 2026'.H50 'shatter index v1 summer 2026'.H51:'shatter index v1 summer 2026'.H91 'shatter index v1 summer 2026'.B50:'shatter index v1 summer 2026'.B50 'shatter index v1 summer 2026'.B51:'shatter index v1 summer 2026'.B91 'shatter index v1 summer 2026'.I50:'shatter index v1 summer 2026'.I50 'shatter index v1 summer 2026'.I51:'shatter index v1 summer 2026'.I91 'shatter index v1 summer 2026'.B50:'shatter index v1 summer 2026'.B50 'shatter index v1 summer 2026'.B51:'shatter index v1 summer 2026'.B91 'shatter index v1 summer 2026'.J50:'shatter index v1 summer 2026'.J50 'shatter index v1 summer 2026'.J51:'shatter index v1 summer 2026'.J91 'shatter index v1 summer 2026'.B50:'shatter index v1 summer 2026'.B50 'shatter index v1 summer 2026'.B51:'shatter index v1 summer 2026'.B91 'shatter index v1 summer 2026'.K50:'shatter index v1 summer 2026'.K50 'shatter index v1 summer 2026'.K51:'shatter index v1 summer 2026'.K91" xlink:href="./Object 9" xlink:type="simple" xlink:show="embed" xlink:actuate="onLoad">
                <loext:p/>
              </draw:object>
              <draw:image xlink:href="./ObjectReplacements/Object 9" xlink:type="simple" xlink:show="embed" xlink:actuate="onLoad"/>
            </draw:frame>
          </table:table-cell>
          <table:table-cell table:number-columns-repeated="2"/>
        </table:table-row>
        <table:table-row table:style-name="ro2">
          <table:table-cell table:style-name="ce8" office:value-type="string" calcext:value-type="string">
            <text:p>%ile</text:p>
          </table:table-cell>
          <table:table-cell table:style-name="ce41" office:value-type="string" calcext:value-type="string">
            <text:p>Expected z</text:p>
          </table:table-cell>
          <table:table-cell table:style-name="ce30" table:formula="of:=IF([.C1]&gt;0;[.C1];&quot;-&quot;)" office:value-type="string" office:string-value="start total weight (g)" calcext:value-type="string">
            <text:p>start total weight (g)</text:p>
          </table:table-cell>
          <table:table-cell table:style-name="ce30" table:formula="of:=IF([.D1]&gt;0;[.D1];&quot;-&quot;)" office:value-type="string" office:string-value="sieved total weight (g)" calcext:value-type="string">
            <text:p>sieved total weight (g)</text:p>
          </table:table-cell>
          <table:table-cell table:style-name="ce30" table:formula="of:=IF([.E1]&gt;0;[.E1];&quot;-&quot;)" office:value-type="string" office:string-value="retained proportion" calcext:value-type="string">
            <text:p>retained proportion</text:p>
          </table:table-cell>
          <table:table-cell table:style-name="ce30" table:formula="of:=IF([.F1]&gt;0;[.F1];&quot;-&quot;)" office:value-type="string" office:string-value="-" calcext:value-type="string">
            <text:p>-</text:p>
          </table:table-cell>
          <table:table-cell table:style-name="ce30" table:formula="of:=IF([.G1]&gt;0;[.G1];&quot;-&quot;)" office:value-type="string" office:string-value="-" calcext:value-type="string">
            <text:p>-</text:p>
          </table:table-cell>
          <table:table-cell table:style-name="ce30" table:formula="of:=IF([.H1]&gt;0;[.H1];&quot;-&quot;)" office:value-type="string" office:string-value="-" calcext:value-type="string">
            <text:p>-</text:p>
          </table:table-cell>
          <table:table-cell table:style-name="ce30" table:formula="of:=IF([.I1]&gt;0;[.I1];&quot;-&quot;)" office:value-type="string" office:string-value="-" calcext:value-type="string">
            <text:p>-</text:p>
          </table:table-cell>
          <table:table-cell table:style-name="ce30" table:formula="of:=IF([.J1]&gt;0;[.J1];&quot;-&quot;)" office:value-type="string" office:string-value="-" calcext:value-type="string">
            <text:p>-</text:p>
          </table:table-cell>
          <table:table-cell table:style-name="ce35" table:formula="of:=IF([.K1]&gt;0;[.K1];&quot;-&quot;)" office:value-type="string" office:string-value="-" calcext:value-type="string">
            <text:p>-</text:p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0454545454545455" calcext:value-type="float">
            <text:p>0.0454545454545455</text:p>
          </table:table-cell>
          <table:table-cell table:style-name="ce27" table:formula="of:=IFERROR(COM.MICROSOFT.NORM.INV([.A51:.A60];0;1);&quot;&quot;)" office:value-type="float" office:value="-1.6906216295849" calcext:value-type="float">
            <text:p>-1.6906216295849</text:p>
          </table:table-cell>
          <table:table-cell table:style-name="Default" table:number-matrix-columns-spanned="1" table:number-matrix-rows-spanned="41" table:formula="of:=IF(COM.MICROSOFT.SORT([.C2:.C42]) = 0; &quot;&quot;; (COM.MICROSOFT.SORT([.C2:.C42])-[.C43])/[.C44])" office:value-type="float" office:value="-2.88597299457078" calcext:value-type="float">
            <text:p>-2.88597299457078</text:p>
          </table:table-cell>
          <table:table-cell table:number-matrix-columns-spanned="1" table:number-matrix-rows-spanned="41" table:formula="of:=IF(COM.MICROSOFT.SORT([.D2:.D42]) = 0; &quot;&quot;; (COM.MICROSOFT.SORT([.D2:.D42])-[.D43])/[.D44])" office:value-type="float" office:value="-2.00569434792576" calcext:value-type="float">
            <text:p>-2.00569434792576</text:p>
          </table:table-cell>
          <table:table-cell table:number-matrix-columns-spanned="1" table:number-matrix-rows-spanned="41" table:formula="of:=IF(COM.MICROSOFT.SORT([.E2:.E42]) = 0; &quot;&quot;; (COM.MICROSOFT.SORT([.E2:.E42])-[.E43])/[.E44])" office:value-type="float" office:value="-2.06915321877463" calcext:value-type="float">
            <text:p>-2.06915321877463</text:p>
          </table:table-cell>
          <table:table-cell table:number-matrix-columns-spanned="1" table:number-matrix-rows-spanned="41" table:formula="of:=IF(COM.MICROSOFT.SORT([.F2:.F42]) = 0; &quot;&quot;; (COM.MICROSOFT.SORT([.F2:.F42])-[.F43])/[.F44])">
            <text:p/>
          </table:table-cell>
          <table:table-cell table:number-matrix-columns-spanned="1" table:number-matrix-rows-spanned="41" table:formula="of:=IF(COM.MICROSOFT.SORT([.G2:.G42]) = 0; &quot;&quot;; (COM.MICROSOFT.SORT([.G2:.G42])-[.G43])/[.G44])">
            <text:p/>
          </table:table-cell>
          <table:table-cell table:number-matrix-columns-spanned="1" table:number-matrix-rows-spanned="41" table:formula="of:=IF(COM.MICROSOFT.SORT([.H2:.H42]) = 0; &quot;&quot;; (COM.MICROSOFT.SORT([.H2:.H42])-[.H43])/[.H44])">
            <text:p/>
          </table:table-cell>
          <table:table-cell table:number-matrix-columns-spanned="1" table:number-matrix-rows-spanned="41" table:formula="of:=IF(COM.MICROSOFT.SORT([.I2:.I42]) = 0; &quot;&quot;; (COM.MICROSOFT.SORT([.I2:.I42])-[.I43])/[.I44])">
            <text:p/>
          </table:table-cell>
          <table:table-cell table:number-matrix-columns-spanned="1" table:number-matrix-rows-spanned="41" table:formula="of:=IF(COM.MICROSOFT.SORT([.J2:.J42]) = 0; &quot;&quot;; (COM.MICROSOFT.SORT([.J2:.J42])-[.J43])/[.J44])">
            <text:p/>
          </table:table-cell>
          <table:table-cell table:number-matrix-columns-spanned="1" table:number-matrix-rows-spanned="41" table:formula="of:=IF(COM.MICROSOFT.SORT([.K2:.K42]) = 0; &quot;&quot;; (COM.MICROSOFT.SORT([.K2:.K42])-[.K43])/[.K44])"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136363636363636" calcext:value-type="float">
            <text:p>0.136363636363636</text:p>
          </table:table-cell>
          <table:table-cell table:style-name="ce27" table:formula="of:=IFERROR(COM.MICROSOFT.NORM.INV([.A52:.A61];0;1);&quot;&quot;)" office:value-type="float" office:value="-1.09680356209351" calcext:value-type="float">
            <text:p>-1.09680356209351</text:p>
          </table:table-cell>
          <table:table-cell table:style-name="Default" office:value-type="float" office:value="-0.354107115898255" calcext:value-type="float">
            <text:p>-0.354107115898255</text:p>
          </table:table-cell>
          <table:table-cell office:value-type="float" office:value="-1.36058797870987" calcext:value-type="float">
            <text:p>-1.36058797870987</text:p>
          </table:table-cell>
          <table:table-cell office:value-type="float" office:value="-0.947946821800543" calcext:value-type="float">
            <text:p>-0.947946821800543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27272727272727" calcext:value-type="float">
            <text:p>0.227272727272727</text:p>
          </table:table-cell>
          <table:table-cell table:style-name="ce27" table:formula="of:=IFERROR(COM.MICROSOFT.NORM.INV([.A53:.A62];0;1);&quot;&quot;)" office:value-type="float" office:value="-0.747858594763302" calcext:value-type="float">
            <text:p>-0.747858594763302</text:p>
          </table:table-cell>
          <table:table-cell table:style-name="Default" office:value-type="float" office:value="0.0354107115898266" calcext:value-type="float">
            <text:p>0.0354107115898266</text:p>
          </table:table-cell>
          <table:table-cell office:value-type="float" office:value="-0.586460335650806" calcext:value-type="float">
            <text:p>-0.586460335650806</text:p>
          </table:table-cell>
          <table:table-cell office:value-type="float" office:value="-0.643430420154134" calcext:value-type="float">
            <text:p>-0.643430420154134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318181818181818" calcext:value-type="float">
            <text:p>0.318181818181818</text:p>
          </table:table-cell>
          <table:table-cell table:style-name="ce27" table:formula="of:=IFERROR(COM.MICROSOFT.NORM.INV([.A54:.A63];0;1);&quot;&quot;)" office:value-type="float" office:value="-0.472789120992267" calcext:value-type="float">
            <text:p>-0.472789120992267</text:p>
          </table:table-cell>
          <table:table-cell table:style-name="Default" office:value-type="float" office:value="0.230169625333867" calcext:value-type="float">
            <text:p>0.230169625333867</text:p>
          </table:table-cell>
          <table:table-cell office:value-type="float" office:value="-0.32841778796445" calcext:value-type="float">
            <text:p>-0.32841778796445</text:p>
          </table:table-cell>
          <table:table-cell office:value-type="float" office:value="-0.529052163107586" calcext:value-type="float">
            <text:p>-0.529052163107586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409090909090909" calcext:value-type="float">
            <text:p>0.409090909090909</text:p>
          </table:table-cell>
          <table:table-cell table:style-name="ce27" table:formula="of:=IFERROR(COM.MICROSOFT.NORM.INV([.A55:.A64];0;1);&quot;&quot;)" office:value-type="float" office:value="-0.229884117579232" calcext:value-type="float">
            <text:p>-0.229884117579232</text:p>
          </table:table-cell>
          <table:table-cell table:style-name="Default" office:value-type="float" office:value="0.230169625333867" calcext:value-type="float">
            <text:p>0.230169625333867</text:p>
          </table:table-cell>
          <table:table-cell office:value-type="float" office:value="-0.0703752402780952" calcext:value-type="float">
            <text:p>-0.0703752402780952</text:p>
          </table:table-cell>
          <table:table-cell office:value-type="float" office:value="-0.224743038855303" calcext:value-type="float">
            <text:p>-0.224743038855303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5" calcext:value-type="float">
            <text:p>0.5</text:p>
          </table:table-cell>
          <table:table-cell table:style-name="ce27" table:formula="of:=IFERROR(COM.MICROSOFT.NORM.INV([.A56:.A65];0;1);&quot;&quot;)" office:value-type="float" office:value="0" calcext:value-type="float">
            <text:p>0</text:p>
          </table:table-cell>
          <table:table-cell table:style-name="Default" office:value-type="float" office:value="0.230169625333867" calcext:value-type="float">
            <text:p>0.230169625333867</text:p>
          </table:table-cell>
          <table:table-cell office:value-type="float" office:value="0.445709855094615" calcext:value-type="float">
            <text:p>0.445709855094615</text:p>
          </table:table-cell>
          <table:table-cell office:value-type="float" office:value="0.261775869671495" calcext:value-type="float">
            <text:p>0.26177586967149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590909090909091" calcext:value-type="float">
            <text:p>0.590909090909091</text:p>
          </table:table-cell>
          <table:table-cell table:style-name="ce27" table:formula="of:=IFERROR(COM.MICROSOFT.NORM.INV([.A57:.A66];0;1);&quot;&quot;)" office:value-type="float" office:value="0.229884117579232" calcext:value-type="float">
            <text:p>0.229884117579232</text:p>
          </table:table-cell>
          <table:table-cell table:style-name="Default" office:value-type="float" office:value="0.424928539077908" calcext:value-type="float">
            <text:p>0.424928539077908</text:p>
          </table:table-cell>
          <table:table-cell office:value-type="float" office:value="0.574731128937793" calcext:value-type="float">
            <text:p>0.574731128937793</text:p>
          </table:table-cell>
          <table:table-cell office:value-type="float" office:value="0.4129912061055" calcext:value-type="float">
            <text:p>0.4129912061055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681818181818182" calcext:value-type="float">
            <text:p>0.681818181818182</text:p>
          </table:table-cell>
          <table:table-cell table:style-name="ce27" table:formula="of:=IFERROR(COM.MICROSOFT.NORM.INV([.A58:.A67];0;1);&quot;&quot;)" office:value-type="float" office:value="0.472789120992267" calcext:value-type="float">
            <text:p>0.472789120992267</text:p>
          </table:table-cell>
          <table:table-cell table:style-name="Default" office:value-type="float" office:value="0.424928539077908" calcext:value-type="float">
            <text:p>0.424928539077908</text:p>
          </table:table-cell>
          <table:table-cell office:value-type="float" office:value="0.574731128937793" calcext:value-type="float">
            <text:p>0.574731128937793</text:p>
          </table:table-cell>
          <table:table-cell office:value-type="float" office:value="0.536029771775403" calcext:value-type="float">
            <text:p>0.536029771775403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72727272727273" calcext:value-type="float">
            <text:p>0.772727272727273</text:p>
          </table:table-cell>
          <table:table-cell table:style-name="ce27" table:formula="of:=IFERROR(COM.MICROSOFT.NORM.INV([.A59:.A68];0;1);&quot;&quot;)" office:value-type="float" office:value="0.747858594763302" calcext:value-type="float">
            <text:p>0.747858594763302</text:p>
          </table:table-cell>
          <table:table-cell table:style-name="Default" office:value-type="float" office:value="0.424928539077908" calcext:value-type="float">
            <text:p>0.424928539077908</text:p>
          </table:table-cell>
          <table:table-cell office:value-type="float" office:value="0.70375240278097" calcext:value-type="float">
            <text:p>0.70375240278097</text:p>
          </table:table-cell>
          <table:table-cell office:value-type="float" office:value="0.81371184765561" calcext:value-type="float">
            <text:p>0.81371184765561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863636363636364" calcext:value-type="float">
            <text:p>0.863636363636364</text:p>
          </table:table-cell>
          <table:table-cell table:style-name="ce27" table:formula="of:=IFERROR(COM.MICROSOFT.NORM.INV([.A60:.A69];0;1);&quot;&quot;)" office:value-type="float" office:value="1.09680356209351" calcext:value-type="float">
            <text:p>1.09680356209351</text:p>
          </table:table-cell>
          <table:table-cell table:style-name="Default" office:value-type="float" office:value="0.424928539077908" calcext:value-type="float">
            <text:p>0.424928539077908</text:p>
          </table:table-cell>
          <table:table-cell office:value-type="float" office:value="0.70375240278097" calcext:value-type="float">
            <text:p>0.70375240278097</text:p>
          </table:table-cell>
          <table:table-cell office:value-type="float" office:value="1.06953374277466" calcext:value-type="float">
            <text:p>1.06953374277466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954545454545455" calcext:value-type="float">
            <text:p>0.954545454545455</text:p>
          </table:table-cell>
          <table:table-cell table:style-name="ce27" table:formula="of:=IFERROR(COM.MICROSOFT.NORM.INV([.A61:.A70];0;1);&quot;&quot;)" office:value-type="float" office:value="1.6906216295849" calcext:value-type="float">
            <text:p>1.6906216295849</text:p>
          </table:table-cell>
          <table:table-cell table:style-name="Default" office:value-type="float" office:value="0.814446366565989" calcext:value-type="float">
            <text:p>0.814446366565989</text:p>
          </table:table-cell>
          <table:table-cell office:value-type="float" office:value="1.34885877199686" calcext:value-type="float">
            <text:p>1.34885877199686</text:p>
          </table:table-cell>
          <table:table-cell office:value-type="float" office:value="1.32028322470953" calcext:value-type="float">
            <text:p>1.32028322470953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2:.A7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3:.A7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4:.A7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5:.A7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6:.A7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7:.A7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8:.A7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9:.A7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0:.A7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1:.A80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2:.A8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3:.A8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4:.A8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5:.A8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6:.A8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7:.A8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8:.A8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9:.A8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0:.A8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1:.A90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2:.A9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3:.A9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4:.A9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5:.A9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6:.A9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7:.A9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8:.A9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9:.A9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90:.A9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</table:table-row>
        <table:table-row table:style-name="ro1">
          <table:table-cell table:style-name="ce23" table:formula="of:=COM.MICROSOFT.LET(_xlpm.p;(ROW()-ROW([.A$50])-1+0.5)/(COUNT([.$C$2:.$C$42])); IF(_xlpm.p&gt;1;&quot;&quot;;_xlpm.p))">
            <text:p/>
          </table:table-cell>
          <table:table-cell table:style-name="ce28" table:formula="of:=IFERROR(COM.MICROSOFT.NORM.INV([.A91:.A100];0;1);&quot;&quot;)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28">
            <text:p/>
          </table:table-cell>
          <table:table-cell table:number-columns-repeated="3"/>
        </table:table-row>
        <table:table-row table:style-name="ro1">
          <table:table-cell/>
          <table:table-cell table:style-name="ce5" office:value-type="string" calcext:value-type="string">
            <text:p>R-squared</text:p>
          </table:table-cell>
          <table:table-cell table:style-name="Default" table:formula="of:=RSQ([.C51:.C91];[.$B51:.$B91])" office:value-type="float" office:value="0.580278386096935" calcext:value-type="float">
            <text:p>0.580278386096935</text:p>
          </table:table-cell>
          <table:table-cell table:formula="of:=RSQ([.D51:.D91];[.$B51:.$B91])" office:value-type="float" office:value="0.916793442758677" calcext:value-type="float">
            <text:p>0.916793442758677</text:p>
          </table:table-cell>
          <table:table-cell table:formula="of:=RSQ([.E51:.E91];[.$B51:.$B91])" office:value-type="float" office:value="0.957342593973745" calcext:value-type="float">
            <text:p>0.957342593973745</text:p>
          </table:table-cell>
          <table:table-cell table:formula="of:=RSQ([.F51:.F91];[.$B51:.$B91])" office:value-type="string" office:string-value="" calcext:value-type="error">
            <text:p>#VALUE!</text:p>
          </table:table-cell>
          <table:table-cell table:formula="of:=RSQ([.G51:.G91];[.$B51:.$B91])" office:value-type="string" office:string-value="" calcext:value-type="error">
            <text:p>#VALUE!</text:p>
          </table:table-cell>
          <table:table-cell table:formula="of:=RSQ([.H51:.H91];[.$B51:.$B91])" office:value-type="string" office:string-value="" calcext:value-type="error">
            <text:p>#VALUE!</text:p>
          </table:table-cell>
          <table:table-cell table:formula="of:=RSQ([.I51:.I91];[.$B51:.$B91])" office:value-type="string" office:string-value="" calcext:value-type="error">
            <text:p>#VALUE!</text:p>
          </table:table-cell>
          <table:table-cell table:formula="of:=RSQ([.J51:.J91];[.$B51:.$B91])" office:value-type="string" office:string-value="" calcext:value-type="error">
            <text:p>#VALUE!</text:p>
          </table:table-cell>
          <table:table-cell table:style-name="Default" table:formula="of:=RSQ([.K51:.K91];[.$B51:.$B91])" office:value-type="string" office:string-value="" calcext:value-type="error">
            <text:p>#VALUE!</text:p>
          </table:table-cell>
          <table:table-cell table:number-columns-repeated="3"/>
        </table:table-row>
      </table:table>
      <table:table table:name="tensile test load-time graphs" table:style-name="ta1">
        <table:shapes>
          <draw:frame draw:z-index="0" draw:style-name="gr1" draw:text-style-name="P1" svg:width="9.315in" svg:height="3.5429in" svg:x="4.148in" svg:y="0.0921in">
            <draw:object draw:notify-on-update-of-ranges="'tensile test load-time graphs'.A2:'tensile test load-time graphs'.A19" xlink:href="./Object 5" xlink:type="simple" xlink:show="embed" xlink:actuate="onLoad">
              <loext:p/>
            </draw:object>
            <draw:image xlink:href="./ObjectReplacements/Object 5" xlink:type="simple" xlink:show="embed" xlink:actuate="onLoad"/>
          </draw:frame>
          <draw:frame draw:z-index="1" draw:style-name="gr1" draw:text-style-name="P1" svg:width="10.1173in" svg:height="5.1055in" svg:x="0.9287in" svg:y="4.4839in">
            <draw:object draw:notify-on-update-of-ranges="'tensile test load-time graphs'.A26:'tensile test load-time graphs'.A88" xlink:href="./Object 6" xlink:type="simple" xlink:show="embed" xlink:actuate="onLoad">
              <loext:p/>
            </draw:object>
            <draw:image xlink:href="./ObjectReplacements/Object 6" xlink:type="simple" xlink:show="embed" xlink:actuate="onLoad"/>
          </draw:frame>
          <draw:frame draw:z-index="2" draw:style-name="gr1" draw:text-style-name="P1" svg:width="10.3791in" svg:height="5.8382in" svg:x="2.6307in" svg:y="21.5815in">
            <draw:object draw:notify-on-update-of-ranges="'tensile test load-time graphs'.A99:'tensile test load-time graphs'.A153" xlink:href="./Object 7" xlink:type="simple" xlink:show="embed" xlink:actuate="onLoad">
              <loext:p/>
            </draw:object>
            <draw:image xlink:href="./ObjectReplacements/Object 7" xlink:type="simple" xlink:show="embed" xlink:actuate="onLoad"/>
          </draw:frame>
        </table:shapes>
        <table:table-column table:style-name="co3" table:number-columns-repeated="2" table:default-cell-style-name="Default"/>
        <table:table-row table:style-name="ro1">
          <table:table-cell office:value-type="string" calcext:value-type="string">
            <text:p>load</text:p>
          </table:table-cell>
          <table:table-cell office:value-type="string" calcext:value-type="string">
            <text:p>Δload</text:p>
          </table:table-cell>
        </table:table-row>
        <table:table-row table:style-name="ro1">
          <table:table-cell office:value-type="float" office:value="0.01" calcext:value-type="float">
            <text:p>0.01</text:p>
          </table:table-cell>
          <table:table-cell/>
        </table:table-row>
        <table:table-row table:style-name="ro1">
          <table:table-cell office:value-type="float" office:value="0.02" calcext:value-type="float">
            <text:p>0.02</text:p>
          </table:table-cell>
          <table:table-cell table:formula="of:=[.A3]-[.A2]" office:value-type="float" office:value="0.01" calcext:value-type="float">
            <text:p>0.01</text:p>
          </table:table-cell>
        </table:table-row>
        <table:table-row table:style-name="ro1">
          <table:table-cell office:value-type="float" office:value="0.04" calcext:value-type="float">
            <text:p>0.04</text:p>
          </table:table-cell>
          <table:table-cell table:formula="of:=[.A4]-[.A3]" office:value-type="float" office:value="0.02" calcext:value-type="float">
            <text:p>0.02</text:p>
          </table:table-cell>
        </table:table-row>
        <table:table-row table:style-name="ro1">
          <table:table-cell office:value-type="float" office:value="0.06" calcext:value-type="float">
            <text:p>0.06</text:p>
          </table:table-cell>
          <table:table-cell table:formula="of:=[.A5]-[.A4]" office:value-type="float" office:value="0.02" calcext:value-type="float">
            <text:p>0.02</text:p>
          </table:table-cell>
        </table:table-row>
        <table:table-row table:style-name="ro1">
          <table:table-cell office:value-type="float" office:value="0.09" calcext:value-type="float">
            <text:p>0.09</text:p>
          </table:table-cell>
          <table:table-cell table:formula="of:=[.A6]-[.A5]" office:value-type="float" office:value="0.03" calcext:value-type="float">
            <text:p>0.03</text:p>
          </table:table-cell>
        </table:table-row>
        <table:table-row table:style-name="ro1">
          <table:table-cell office:value-type="float" office:value="0.13" calcext:value-type="float">
            <text:p>0.13</text:p>
          </table:table-cell>
          <table:table-cell table:formula="of:=[.A7]-[.A6]" office:value-type="float" office:value="0.04" calcext:value-type="float">
            <text:p>0.04</text:p>
          </table:table-cell>
        </table:table-row>
        <table:table-row table:style-name="ro1">
          <table:table-cell office:value-type="float" office:value="0.17" calcext:value-type="float">
            <text:p>0.17</text:p>
          </table:table-cell>
          <table:table-cell table:formula="of:=[.A8]-[.A7]" office:value-type="float" office:value="0.04" calcext:value-type="float">
            <text:p>0.04</text:p>
          </table:table-cell>
        </table:table-row>
        <table:table-row table:style-name="ro1">
          <table:table-cell office:value-type="float" office:value="0.22" calcext:value-type="float">
            <text:p>0.22</text:p>
          </table:table-cell>
          <table:table-cell table:formula="of:=[.A9]-[.A8]" office:value-type="float" office:value="0.05" calcext:value-type="float">
            <text:p>0.05</text:p>
          </table:table-cell>
        </table:table-row>
        <table:table-row table:style-name="ro1">
          <table:table-cell office:value-type="float" office:value="0.28" calcext:value-type="float">
            <text:p>0.28</text:p>
          </table:table-cell>
          <table:table-cell table:formula="of:=[.A10]-[.A9]" office:value-type="float" office:value="0.06" calcext:value-type="float">
            <text:p>0.06</text:p>
          </table:table-cell>
        </table:table-row>
        <table:table-row table:style-name="ro1">
          <table:table-cell office:value-type="float" office:value="0.34" calcext:value-type="float">
            <text:p>0.34</text:p>
          </table:table-cell>
          <table:table-cell table:formula="of:=[.A11]-[.A10]" office:value-type="float" office:value="0.06" calcext:value-type="float">
            <text:p>0.06</text:p>
          </table:table-cell>
        </table:table-row>
        <table:table-row table:style-name="ro1">
          <table:table-cell office:value-type="float" office:value="0.39" calcext:value-type="float">
            <text:p>0.39</text:p>
          </table:table-cell>
          <table:table-cell table:formula="of:=[.A12]-[.A11]" office:value-type="float" office:value="0.05" calcext:value-type="float">
            <text:p>0.05</text:p>
          </table:table-cell>
        </table:table-row>
        <table:table-row table:style-name="ro1">
          <table:table-cell office:value-type="float" office:value="0.42" calcext:value-type="float">
            <text:p>0.42</text:p>
          </table:table-cell>
          <table:table-cell table:formula="of:=[.A13]-[.A12]" office:value-type="float" office:value="0.03" calcext:value-type="float">
            <text:p>0.03</text:p>
          </table:table-cell>
        </table:table-row>
        <table:table-row table:style-name="ro1">
          <table:table-cell office:value-type="float" office:value="0.42" calcext:value-type="float">
            <text:p>0.42</text:p>
          </table:table-cell>
          <table:table-cell table:formula="of:=[.A14]-[.A13]" office:value-type="float" office:value="0" calcext:value-type="float">
            <text:p>0</text:p>
          </table:table-cell>
        </table:table-row>
        <table:table-row table:style-name="ro1">
          <table:table-cell office:value-type="float" office:value="0.33" calcext:value-type="float">
            <text:p>0.33</text:p>
          </table:table-cell>
          <table:table-cell table:formula="of:=[.A15]-[.A14]" office:value-type="float" office:value="-0.09" calcext:value-type="float">
            <text:p>-0.09</text:p>
          </table:table-cell>
        </table:table-row>
        <table:table-row table:style-name="ro1">
          <table:table-cell office:value-type="float" office:value="0.2" calcext:value-type="float">
            <text:p>0.2</text:p>
          </table:table-cell>
          <table:table-cell table:formula="of:=[.A16]-[.A15]" office:value-type="float" office:value="-0.13" calcext:value-type="float">
            <text:p>-0.13</text:p>
          </table:table-cell>
        </table:table-row>
        <table:table-row table:style-name="ro1">
          <table:table-cell office:value-type="float" office:value="0.05" calcext:value-type="float">
            <text:p>0.05</text:p>
          </table:table-cell>
          <table:table-cell table:formula="of:=[.A17]-[.A16]" office:value-type="float" office:value="-0.15" calcext:value-type="float">
            <text:p>-0.15</text:p>
          </table:table-cell>
        </table:table-row>
        <table:table-row table:style-name="ro1">
          <table:table-cell office:value-type="float" office:value="-0.08" calcext:value-type="float">
            <text:p>-0.08</text:p>
          </table:table-cell>
          <table:table-cell table:formula="of:=[.A18]-[.A17]" office:value-type="float" office:value="-0.13" calcext:value-type="float">
            <text:p>-0.13</text:p>
          </table:table-cell>
        </table:table-row>
        <table:table-row table:style-name="ro1">
          <table:table-cell office:value-type="float" office:value="-0.11" calcext:value-type="float">
            <text:p>-0.11</text:p>
          </table:table-cell>
          <table:table-cell table:formula="of:=[.A19]-[.A18]" office:value-type="float" office:value="-0.03" calcext:value-type="float">
            <text:p>-0.03</text:p>
          </table:table-cell>
        </table:table-row>
        <table:table-row table:style-name="ro1" table:number-rows-repeated="6">
          <table:table-cell table:number-columns-repeated="2"/>
        </table:table-row>
        <table:table-row table:style-name="ro1"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float" office:value="0.01" calcext:value-type="float">
            <text:p>0.01</text:p>
          </table:table-cell>
          <table:table-cell/>
        </table:table-row>
        <table:table-row table:style-name="ro1">
          <table:table-cell office:value-type="float" office:value="0.01" calcext:value-type="float">
            <text:p>0.01</text:p>
          </table:table-cell>
          <table:table-cell/>
        </table:table-row>
        <table:table-row table:style-name="ro1">
          <table:table-cell office:value-type="float" office:value="0.02" calcext:value-type="float">
            <text:p>0.02</text:p>
          </table:table-cell>
          <table:table-cell/>
        </table:table-row>
        <table:table-row table:style-name="ro1">
          <table:table-cell office:value-type="float" office:value="0.03" calcext:value-type="float">
            <text:p>0.03</text:p>
          </table:table-cell>
          <table:table-cell/>
        </table:table-row>
        <table:table-row table:style-name="ro1">
          <table:table-cell office:value-type="float" office:value="0.04" calcext:value-type="float">
            <text:p>0.04</text:p>
          </table:table-cell>
          <table:table-cell/>
        </table:table-row>
        <table:table-row table:style-name="ro1">
          <table:table-cell office:value-type="float" office:value="0.05" calcext:value-type="float">
            <text:p>0.05</text:p>
          </table:table-cell>
          <table:table-cell/>
        </table:table-row>
        <table:table-row table:style-name="ro1">
          <table:table-cell office:value-type="float" office:value="0.06" calcext:value-type="float">
            <text:p>0.06</text:p>
          </table:table-cell>
          <table:table-cell/>
        </table:table-row>
        <table:table-row table:style-name="ro1">
          <table:table-cell office:value-type="float" office:value="0.08" calcext:value-type="float">
            <text:p>0.08</text:p>
          </table:table-cell>
          <table:table-cell/>
        </table:table-row>
        <table:table-row table:style-name="ro1">
          <table:table-cell office:value-type="float" office:value="0.09" calcext:value-type="float">
            <text:p>0.09</text:p>
          </table:table-cell>
          <table:table-cell/>
        </table:table-row>
        <table:table-row table:style-name="ro1">
          <table:table-cell office:value-type="float" office:value="0.11" calcext:value-type="float">
            <text:p>0.11</text:p>
          </table:table-cell>
          <table:table-cell/>
        </table:table-row>
        <table:table-row table:style-name="ro1">
          <table:table-cell office:value-type="float" office:value="0.12" calcext:value-type="float">
            <text:p>0.12</text:p>
          </table:table-cell>
          <table:table-cell/>
        </table:table-row>
        <table:table-row table:style-name="ro1">
          <table:table-cell office:value-type="float" office:value="0.14" calcext:value-type="float">
            <text:p>0.14</text:p>
          </table:table-cell>
          <table:table-cell/>
        </table:table-row>
        <table:table-row table:style-name="ro1">
          <table:table-cell office:value-type="float" office:value="0.15" calcext:value-type="float">
            <text:p>0.15</text:p>
          </table:table-cell>
          <table:table-cell/>
        </table:table-row>
        <table:table-row table:style-name="ro1">
          <table:table-cell office:value-type="float" office:value="0.16" calcext:value-type="float">
            <text:p>0.16</text:p>
          </table:table-cell>
          <table:table-cell/>
        </table:table-row>
        <table:table-row table:style-name="ro1">
          <table:table-cell office:value-type="float" office:value="0.17" calcext:value-type="float">
            <text:p>0.17</text:p>
          </table:table-cell>
          <table:table-cell/>
        </table:table-row>
        <table:table-row table:style-name="ro1">
          <table:table-cell office:value-type="float" office:value="0.17" calcext:value-type="float">
            <text:p>0.17</text:p>
          </table:table-cell>
          <table:table-cell/>
        </table:table-row>
        <table:table-row table:style-name="ro1">
          <table:table-cell office:value-type="float" office:value="0.18" calcext:value-type="float">
            <text:p>0.18</text:p>
          </table:table-cell>
          <table:table-cell/>
        </table:table-row>
        <table:table-row table:style-name="ro1">
          <table:table-cell office:value-type="float" office:value="0.18" calcext:value-type="float">
            <text:p>0.18</text:p>
          </table:table-cell>
          <table:table-cell/>
        </table:table-row>
        <table:table-row table:style-name="ro1">
          <table:table-cell office:value-type="float" office:value="0.19" calcext:value-type="float">
            <text:p>0.19</text:p>
          </table:table-cell>
          <table:table-cell/>
        </table:table-row>
        <table:table-row table:style-name="ro1">
          <table:table-cell office:value-type="float" office:value="0.19" calcext:value-type="float">
            <text:p>0.19</text:p>
          </table:table-cell>
          <table:table-cell/>
        </table:table-row>
        <table:table-row table:style-name="ro1">
          <table:table-cell office:value-type="float" office:value="0.2" calcext:value-type="float">
            <text:p>0.2</text:p>
          </table:table-cell>
          <table:table-cell/>
        </table:table-row>
        <table:table-row table:style-name="ro1">
          <table:table-cell office:value-type="float" office:value="0.21" calcext:value-type="float">
            <text:p>0.21</text:p>
          </table:table-cell>
          <table:table-cell/>
        </table:table-row>
        <table:table-row table:style-name="ro1">
          <table:table-cell office:value-type="float" office:value="0.22" calcext:value-type="float">
            <text:p>0.22</text:p>
          </table:table-cell>
          <table:table-cell/>
        </table:table-row>
        <table:table-row table:style-name="ro1">
          <table:table-cell office:value-type="float" office:value="0.23" calcext:value-type="float">
            <text:p>0.23</text:p>
          </table:table-cell>
          <table:table-cell/>
        </table:table-row>
        <table:table-row table:style-name="ro1">
          <table:table-cell office:value-type="float" office:value="0.24" calcext:value-type="float">
            <text:p>0.24</text:p>
          </table:table-cell>
          <table:table-cell/>
        </table:table-row>
        <table:table-row table:style-name="ro1">
          <table:table-cell office:value-type="float" office:value="0.25" calcext:value-type="float">
            <text:p>0.25</text:p>
          </table:table-cell>
          <table:table-cell/>
        </table:table-row>
        <table:table-row table:style-name="ro1">
          <table:table-cell office:value-type="float" office:value="0.26" calcext:value-type="float">
            <text:p>0.26</text:p>
          </table:table-cell>
          <table:table-cell/>
        </table:table-row>
        <table:table-row table:style-name="ro1">
          <table:table-cell office:value-type="float" office:value="0.27" calcext:value-type="float">
            <text:p>0.27</text:p>
          </table:table-cell>
          <table:table-cell/>
        </table:table-row>
        <table:table-row table:style-name="ro1">
          <table:table-cell office:value-type="float" office:value="0.28" calcext:value-type="float">
            <text:p>0.28</text:p>
          </table:table-cell>
          <table:table-cell/>
        </table:table-row>
        <table:table-row table:style-name="ro1">
          <table:table-cell office:value-type="float" office:value="0.28" calcext:value-type="float">
            <text:p>0.28</text:p>
          </table:table-cell>
          <table:table-cell/>
        </table:table-row>
        <table:table-row table:style-name="ro1">
          <table:table-cell office:value-type="float" office:value="0.29" calcext:value-type="float">
            <text:p>0.29</text:p>
          </table:table-cell>
          <table:table-cell/>
        </table:table-row>
        <table:table-row table:style-name="ro1">
          <table:table-cell office:value-type="float" office:value="0.29" calcext:value-type="float">
            <text:p>0.29</text:p>
          </table:table-cell>
          <table:table-cell/>
        </table:table-row>
        <table:table-row table:style-name="ro1">
          <table:table-cell office:value-type="float" office:value="0.3" calcext:value-type="float">
            <text:p>0.3</text:p>
          </table:table-cell>
          <table:table-cell/>
        </table:table-row>
        <table:table-row table:style-name="ro1">
          <table:table-cell office:value-type="float" office:value="0.3" calcext:value-type="float">
            <text:p>0.3</text:p>
          </table:table-cell>
          <table:table-cell/>
        </table:table-row>
        <table:table-row table:style-name="ro1">
          <table:table-cell office:value-type="float" office:value="0.3" calcext:value-type="float">
            <text:p>0.3</text:p>
          </table:table-cell>
          <table:table-cell/>
        </table:table-row>
        <table:table-row table:style-name="ro1">
          <table:table-cell office:value-type="float" office:value="0.31" calcext:value-type="float">
            <text:p>0.31</text:p>
          </table:table-cell>
          <table:table-cell/>
        </table:table-row>
        <table:table-row table:style-name="ro1">
          <table:table-cell office:value-type="float" office:value="0.31" calcext:value-type="float">
            <text:p>0.31</text:p>
          </table:table-cell>
          <table:table-cell/>
        </table:table-row>
        <table:table-row table:style-name="ro1">
          <table:table-cell office:value-type="float" office:value="0.32" calcext:value-type="float">
            <text:p>0.32</text:p>
          </table:table-cell>
          <table:table-cell/>
        </table:table-row>
        <table:table-row table:style-name="ro1">
          <table:table-cell office:value-type="float" office:value="0.32" calcext:value-type="float">
            <text:p>0.32</text:p>
          </table:table-cell>
          <table:table-cell/>
        </table:table-row>
        <table:table-row table:style-name="ro1">
          <table:table-cell office:value-type="float" office:value="0.33" calcext:value-type="float">
            <text:p>0.33</text:p>
          </table:table-cell>
          <table:table-cell/>
        </table:table-row>
        <table:table-row table:style-name="ro1">
          <table:table-cell office:value-type="float" office:value="0.33" calcext:value-type="float">
            <text:p>0.33</text:p>
          </table:table-cell>
          <table:table-cell/>
        </table:table-row>
        <table:table-row table:style-name="ro1">
          <table:table-cell office:value-type="float" office:value="0.33" calcext:value-type="float">
            <text:p>0.33</text:p>
          </table:table-cell>
          <table:table-cell/>
        </table:table-row>
        <table:table-row table:style-name="ro1">
          <table:table-cell office:value-type="float" office:value="0.34" calcext:value-type="float">
            <text:p>0.34</text:p>
          </table:table-cell>
          <table:table-cell/>
        </table:table-row>
        <table:table-row table:style-name="ro1">
          <table:table-cell office:value-type="float" office:value="0.34" calcext:value-type="float">
            <text:p>0.34</text:p>
          </table:table-cell>
          <table:table-cell/>
        </table:table-row>
        <table:table-row table:style-name="ro1">
          <table:table-cell office:value-type="float" office:value="0.34" calcext:value-type="float">
            <text:p>0.34</text:p>
          </table:table-cell>
          <table:table-cell/>
        </table:table-row>
        <table:table-row table:style-name="ro1">
          <table:table-cell office:value-type="float" office:value="0.35" calcext:value-type="float">
            <text:p>0.35</text:p>
          </table:table-cell>
          <table:table-cell/>
        </table:table-row>
        <table:table-row table:style-name="ro1">
          <table:table-cell office:value-type="float" office:value="0.36" calcext:value-type="float">
            <text:p>0.36</text:p>
          </table:table-cell>
          <table:table-cell/>
        </table:table-row>
        <table:table-row table:style-name="ro1">
          <table:table-cell office:value-type="float" office:value="0.36" calcext:value-type="float">
            <text:p>0.36</text:p>
          </table:table-cell>
          <table:table-cell/>
        </table:table-row>
        <table:table-row table:style-name="ro1">
          <table:table-cell office:value-type="float" office:value="0.37" calcext:value-type="float">
            <text:p>0.37</text:p>
          </table:table-cell>
          <table:table-cell/>
        </table:table-row>
        <table:table-row table:style-name="ro1">
          <table:table-cell office:value-type="float" office:value="0.37" calcext:value-type="float">
            <text:p>0.37</text:p>
          </table:table-cell>
          <table:table-cell/>
        </table:table-row>
        <table:table-row table:style-name="ro1">
          <table:table-cell office:value-type="float" office:value="0.37" calcext:value-type="float">
            <text:p>0.37</text:p>
          </table:table-cell>
          <table:table-cell/>
        </table:table-row>
        <table:table-row table:style-name="ro1">
          <table:table-cell office:value-type="float" office:value="0.38" calcext:value-type="float">
            <text:p>0.38</text:p>
          </table:table-cell>
          <table:table-cell/>
        </table:table-row>
        <table:table-row table:style-name="ro1">
          <table:table-cell office:value-type="float" office:value="0.38" calcext:value-type="float">
            <text:p>0.38</text:p>
          </table:table-cell>
          <table:table-cell/>
        </table:table-row>
        <table:table-row table:style-name="ro1">
          <table:table-cell office:value-type="float" office:value="0.38" calcext:value-type="float">
            <text:p>0.38</text:p>
          </table:table-cell>
          <table:table-cell/>
        </table:table-row>
        <table:table-row table:style-name="ro1">
          <table:table-cell office:value-type="float" office:value="0.38" calcext:value-type="float">
            <text:p>0.38</text:p>
          </table:table-cell>
          <table:table-cell/>
        </table:table-row>
        <table:table-row table:style-name="ro1">
          <table:table-cell office:value-type="float" office:value="0.36" calcext:value-type="float">
            <text:p>0.36</text:p>
          </table:table-cell>
          <table:table-cell/>
        </table:table-row>
        <table:table-row table:style-name="ro1">
          <table:table-cell office:value-type="float" office:value="0.25" calcext:value-type="float">
            <text:p>0.25</text:p>
          </table:table-cell>
          <table:table-cell/>
        </table:table-row>
        <table:table-row table:style-name="ro1">
          <table:table-cell office:value-type="float" office:value="0.12" calcext:value-type="float">
            <text:p>0.12</text:p>
          </table:table-cell>
          <table:table-cell/>
        </table:table-row>
        <table:table-row table:style-name="ro1">
          <table:table-cell office:value-type="float" office:value="-0" calcext:value-type="float">
            <text:p>0</text:p>
          </table:table-cell>
          <table:table-cell/>
        </table:table-row>
        <table:table-row table:style-name="ro1">
          <table:table-cell office:value-type="float" office:value="-0.1" calcext:value-type="float">
            <text:p>-0.1</text:p>
          </table:table-cell>
          <table:table-cell/>
        </table:table-row>
        <table:table-row table:style-name="ro1">
          <table:table-cell office:value-type="float" office:value="-0.12" calcext:value-type="float">
            <text:p>-0.12</text:p>
          </table:table-cell>
          <table:table-cell/>
        </table:table-row>
        <table:table-row table:style-name="ro1" table:number-rows-repeated="10">
          <table:table-cell table:number-columns-repeated="2"/>
        </table:table-row>
        <table:table-row table:style-name="ro1">
          <table:table-cell office:value-type="float" office:value="-0.00043" calcext:value-type="float">
            <text:p>-0.00043</text:p>
          </table:table-cell>
          <table:table-cell/>
        </table:table-row>
        <table:table-row table:style-name="ro1">
          <table:table-cell office:value-type="float" office:value="0.00181" calcext:value-type="float">
            <text:p>0.00181</text:p>
          </table:table-cell>
          <table:table-cell/>
        </table:table-row>
        <table:table-row table:style-name="ro1">
          <table:table-cell office:value-type="float" office:value="0.00611" calcext:value-type="float">
            <text:p>0.00611</text:p>
          </table:table-cell>
          <table:table-cell/>
        </table:table-row>
        <table:table-row table:style-name="ro1">
          <table:table-cell office:value-type="float" office:value="0.01137" calcext:value-type="float">
            <text:p>0.01137</text:p>
          </table:table-cell>
          <table:table-cell/>
        </table:table-row>
        <table:table-row table:style-name="ro1">
          <table:table-cell office:value-type="float" office:value="0.01834" calcext:value-type="float">
            <text:p>0.01834</text:p>
          </table:table-cell>
          <table:table-cell/>
        </table:table-row>
        <table:table-row table:style-name="ro1">
          <table:table-cell office:value-type="float" office:value="0.02713" calcext:value-type="float">
            <text:p>0.02713</text:p>
          </table:table-cell>
          <table:table-cell/>
        </table:table-row>
        <table:table-row table:style-name="ro1">
          <table:table-cell office:value-type="float" office:value="0.03841" calcext:value-type="float">
            <text:p>0.03841</text:p>
          </table:table-cell>
          <table:table-cell/>
        </table:table-row>
        <table:table-row table:style-name="ro1">
          <table:table-cell office:value-type="float" office:value="0.05158" calcext:value-type="float">
            <text:p>0.05158</text:p>
          </table:table-cell>
          <table:table-cell/>
        </table:table-row>
        <table:table-row table:style-name="ro1">
          <table:table-cell office:value-type="float" office:value="0.06597" calcext:value-type="float">
            <text:p>0.06597</text:p>
          </table:table-cell>
          <table:table-cell/>
        </table:table-row>
        <table:table-row table:style-name="ro1">
          <table:table-cell office:value-type="float" office:value="0.08086" calcext:value-type="float">
            <text:p>0.08086</text:p>
          </table:table-cell>
          <table:table-cell/>
        </table:table-row>
        <table:table-row table:style-name="ro1">
          <table:table-cell office:value-type="float" office:value="0.09499" calcext:value-type="float">
            <text:p>0.09499</text:p>
          </table:table-cell>
          <table:table-cell/>
        </table:table-row>
        <table:table-row table:style-name="ro1">
          <table:table-cell office:value-type="float" office:value="0.10791" calcext:value-type="float">
            <text:p>0.10791</text:p>
          </table:table-cell>
          <table:table-cell/>
        </table:table-row>
        <table:table-row table:style-name="ro1">
          <table:table-cell office:value-type="float" office:value="0.12074" calcext:value-type="float">
            <text:p>0.12074</text:p>
          </table:table-cell>
          <table:table-cell/>
        </table:table-row>
        <table:table-row table:style-name="ro1">
          <table:table-cell office:value-type="float" office:value="0.13288" calcext:value-type="float">
            <text:p>0.13288</text:p>
          </table:table-cell>
          <table:table-cell/>
        </table:table-row>
        <table:table-row table:style-name="ro1">
          <table:table-cell office:value-type="float" office:value="0.1439" calcext:value-type="float">
            <text:p>0.1439</text:p>
          </table:table-cell>
          <table:table-cell/>
        </table:table-row>
        <table:table-row table:style-name="ro1">
          <table:table-cell office:value-type="float" office:value="0.15527" calcext:value-type="float">
            <text:p>0.15527</text:p>
          </table:table-cell>
          <table:table-cell/>
        </table:table-row>
        <table:table-row table:style-name="ro1">
          <table:table-cell office:value-type="float" office:value="0.16603" calcext:value-type="float">
            <text:p>0.16603</text:p>
          </table:table-cell>
          <table:table-cell/>
        </table:table-row>
        <table:table-row table:style-name="ro1">
          <table:table-cell office:value-type="float" office:value="0.17766" calcext:value-type="float">
            <text:p>0.17766</text:p>
          </table:table-cell>
          <table:table-cell/>
        </table:table-row>
        <table:table-row table:style-name="ro1">
          <table:table-cell office:value-type="float" office:value="0.19058" calcext:value-type="float">
            <text:p>0.19058</text:p>
          </table:table-cell>
          <table:table-cell/>
        </table:table-row>
        <table:table-row table:style-name="ro1">
          <table:table-cell office:value-type="float" office:value="0.20332" calcext:value-type="float">
            <text:p>0.20332</text:p>
          </table:table-cell>
          <table:table-cell/>
        </table:table-row>
        <table:table-row table:style-name="ro1">
          <table:table-cell office:value-type="float" office:value="0.21659" calcext:value-type="float">
            <text:p>0.21659</text:p>
          </table:table-cell>
          <table:table-cell/>
        </table:table-row>
        <table:table-row table:style-name="ro1">
          <table:table-cell office:value-type="float" office:value="0.22864" calcext:value-type="float">
            <text:p>0.22864</text:p>
          </table:table-cell>
          <table:table-cell/>
        </table:table-row>
        <table:table-row table:style-name="ro1">
          <table:table-cell office:value-type="float" office:value="0.23837" calcext:value-type="float">
            <text:p>0.23837</text:p>
          </table:table-cell>
          <table:table-cell/>
        </table:table-row>
        <table:table-row table:style-name="ro1">
          <table:table-cell office:value-type="float" office:value="0.24664" calcext:value-type="float">
            <text:p>0.24664</text:p>
          </table:table-cell>
          <table:table-cell/>
        </table:table-row>
        <table:table-row table:style-name="ro1">
          <table:table-cell office:value-type="float" office:value="0.25405" calcext:value-type="float">
            <text:p>0.25405</text:p>
          </table:table-cell>
          <table:table-cell/>
        </table:table-row>
        <table:table-row table:style-name="ro1">
          <table:table-cell office:value-type="float" office:value="0.2618" calcext:value-type="float">
            <text:p>0.2618</text:p>
          </table:table-cell>
          <table:table-cell/>
        </table:table-row>
        <table:table-row table:style-name="ro1">
          <table:table-cell office:value-type="float" office:value="0.27127" calcext:value-type="float">
            <text:p>0.27127</text:p>
          </table:table-cell>
          <table:table-cell/>
        </table:table-row>
        <table:table-row table:style-name="ro1">
          <table:table-cell office:value-type="float" office:value="0.28143" calcext:value-type="float">
            <text:p>0.28143</text:p>
          </table:table-cell>
          <table:table-cell/>
        </table:table-row>
        <table:table-row table:style-name="ro1">
          <table:table-cell office:value-type="float" office:value="0.29108" calcext:value-type="float">
            <text:p>0.29108</text:p>
          </table:table-cell>
          <table:table-cell/>
        </table:table-row>
        <table:table-row table:style-name="ro1">
          <table:table-cell office:value-type="float" office:value="0.30064" calcext:value-type="float">
            <text:p>0.30064</text:p>
          </table:table-cell>
          <table:table-cell/>
        </table:table-row>
        <table:table-row table:style-name="ro1">
          <table:table-cell office:value-type="float" office:value="0.30951" calcext:value-type="float">
            <text:p>0.30951</text:p>
          </table:table-cell>
          <table:table-cell/>
        </table:table-row>
        <table:table-row table:style-name="ro1">
          <table:table-cell office:value-type="float" office:value="0.31889" calcext:value-type="float">
            <text:p>0.31889</text:p>
          </table:table-cell>
          <table:table-cell/>
        </table:table-row>
        <table:table-row table:style-name="ro1">
          <table:table-cell office:value-type="float" office:value="0.32862" calcext:value-type="float">
            <text:p>0.32862</text:p>
          </table:table-cell>
          <table:table-cell/>
        </table:table-row>
        <table:table-row table:style-name="ro1">
          <table:table-cell office:value-type="float" office:value="0.33818" calcext:value-type="float">
            <text:p>0.33818</text:p>
          </table:table-cell>
          <table:table-cell/>
        </table:table-row>
        <table:table-row table:style-name="ro1">
          <table:table-cell office:value-type="float" office:value="0.34748" calcext:value-type="float">
            <text:p>0.34748</text:p>
          </table:table-cell>
          <table:table-cell/>
        </table:table-row>
        <table:table-row table:style-name="ro1">
          <table:table-cell office:value-type="float" office:value="0.35653" calcext:value-type="float">
            <text:p>0.35653</text:p>
          </table:table-cell>
          <table:table-cell/>
        </table:table-row>
        <table:table-row table:style-name="ro1">
          <table:table-cell office:value-type="float" office:value="0.36557" calcext:value-type="float">
            <text:p>0.36557</text:p>
          </table:table-cell>
          <table:table-cell/>
        </table:table-row>
        <table:table-row table:style-name="ro1">
          <table:table-cell office:value-type="float" office:value="0.37358" calcext:value-type="float">
            <text:p>0.37358</text:p>
          </table:table-cell>
          <table:table-cell/>
        </table:table-row>
        <table:table-row table:style-name="ro1">
          <table:table-cell office:value-type="float" office:value="0.38262" calcext:value-type="float">
            <text:p>0.38262</text:p>
          </table:table-cell>
          <table:table-cell/>
        </table:table-row>
        <table:table-row table:style-name="ro1">
          <table:table-cell office:value-type="float" office:value="0.39338" calcext:value-type="float">
            <text:p>0.39338</text:p>
          </table:table-cell>
          <table:table-cell/>
        </table:table-row>
        <table:table-row table:style-name="ro1">
          <table:table-cell office:value-type="float" office:value="0.40441" calcext:value-type="float">
            <text:p>0.40441</text:p>
          </table:table-cell>
          <table:table-cell/>
        </table:table-row>
        <table:table-row table:style-name="ro1">
          <table:table-cell office:value-type="float" office:value="0.41543" calcext:value-type="float">
            <text:p>0.41543</text:p>
          </table:table-cell>
          <table:table-cell/>
        </table:table-row>
        <table:table-row table:style-name="ro1">
          <table:table-cell office:value-type="float" office:value="0.42447" calcext:value-type="float">
            <text:p>0.42447</text:p>
          </table:table-cell>
          <table:table-cell/>
        </table:table-row>
        <table:table-row table:style-name="ro1">
          <table:table-cell office:value-type="float" office:value="0.4311" calcext:value-type="float">
            <text:p>0.4311</text:p>
          </table:table-cell>
          <table:table-cell/>
        </table:table-row>
        <table:table-row table:style-name="ro1">
          <table:table-cell office:value-type="float" office:value="0.43713" calcext:value-type="float">
            <text:p>0.43713</text:p>
          </table:table-cell>
          <table:table-cell/>
        </table:table-row>
        <table:table-row table:style-name="ro1">
          <table:table-cell office:value-type="float" office:value="0.44437" calcext:value-type="float">
            <text:p>0.44437</text:p>
          </table:table-cell>
          <table:table-cell/>
        </table:table-row>
        <table:table-row table:style-name="ro1">
          <table:table-cell office:value-type="float" office:value="0.44437" calcext:value-type="float">
            <text:p>0.44437</text:p>
          </table:table-cell>
          <table:table-cell/>
        </table:table-row>
        <table:table-row table:style-name="ro1">
          <table:table-cell office:value-type="float" office:value="0.4417" calcext:value-type="float">
            <text:p>0.4417</text:p>
          </table:table-cell>
          <table:table-cell/>
        </table:table-row>
        <table:table-row table:style-name="ro1">
          <table:table-cell office:value-type="float" office:value="0.35851" calcext:value-type="float">
            <text:p>0.35851</text:p>
          </table:table-cell>
          <table:table-cell/>
        </table:table-row>
        <table:table-row table:style-name="ro1">
          <table:table-cell office:value-type="float" office:value="0.22218" calcext:value-type="float">
            <text:p>0.22218</text:p>
          </table:table-cell>
          <table:table-cell/>
        </table:table-row>
        <table:table-row table:style-name="ro1">
          <table:table-cell office:value-type="float" office:value="0.08104" calcext:value-type="float">
            <text:p>0.08104</text:p>
          </table:table-cell>
          <table:table-cell/>
        </table:table-row>
        <table:table-row table:style-name="ro1">
          <table:table-cell office:value-type="float" office:value="-0.05133" calcext:value-type="float">
            <text:p>-0.05133</text:p>
          </table:table-cell>
          <table:table-cell/>
        </table:table-row>
        <table:table-row table:style-name="ro1">
          <table:table-cell office:value-type="float" office:value="-0.10463" calcext:value-type="float">
            <text:p>-0.10463</text:p>
          </table:table-cell>
          <table:table-cell/>
        </table:table-row>
        <table:table-row table:style-name="ro1">
          <table:table-cell office:value-type="float" office:value="-0.10687" calcext:value-type="float">
            <text:p>-0.10687</text:p>
          </table:table-cell>
          <table:table-cell/>
        </table:table-row>
        <table:table-row table:style-name="ro1">
          <table:table-cell office:value-type="float" office:value="-0.10739" calcext:value-type="float">
            <text:p>-0.10739</text:p>
          </table:table-cell>
          <table:table-cell/>
        </table:table-row>
      </table:table>
      <table:table table:name="tensile v3 summer 2026" table:style-name="ta1">
        <table:table-column table:style-name="co3" table:number-columns-repeated="2" table:default-cell-style-name="Default"/>
        <table:table-column table:style-name="co3" table:default-cell-style-name="ce9"/>
        <table:table-column table:style-name="co3" table:number-columns-repeated="7" table:default-cell-style-name="Default"/>
        <table:table-column table:style-name="co3" table:default-cell-style-name="ce27"/>
        <table:table-column table:style-name="co3" table:default-cell-style-name="Default"/>
        <table:table-column table:style-name="co11" table:default-cell-style-name="Default"/>
        <table:table-column table:style-name="co3" table:default-cell-style-name="Default"/>
        <table:table-column table:style-name="co3" table:number-columns-repeated="16370"/>
        <table:table-row table:style-name="ro2">
          <table:table-cell table:style-name="ce4" office:value-type="string" calcext:value-type="string">
            <text:p>Data</text:p>
          </table:table-cell>
          <table:table-cell table:style-name="ce7"/>
          <table:table-cell table:style-name="ce42" office:value-type="string" calcext:value-type="string">
            <text:p>Pulling Force (kg)</text:p>
          </table:table-cell>
          <table:table-cell table:style-name="ce30" office:value-type="string" calcext:value-type="string">
            <text:p>Ultimate Load (N)</text:p>
          </table:table-cell>
          <table:table-cell table:style-name="ce30" office:value-type="string" calcext:value-type="string">
            <text:p>Strength (kPa)</text:p>
          </table:table-cell>
          <table:table-cell table:style-name="ce30" table:number-columns-repeated="5"/>
          <table:table-cell table:style-name="ce35"/>
          <table:table-cell table:style-name="ce7" table:number-columns-repeated="3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693" calcext:value-type="float">
            <text:p>0.693</text:p>
          </table:table-cell>
          <table:table-cell table:formula="of:=([.C2]+[.$N$2])*9.81" office:value-type="float" office:value="7.87743" calcext:value-type="float">
            <text:p>7.87743</text:p>
          </table:table-cell>
          <table:table-cell table:formula="of:=[.D2]/[.$N$4]*1000" office:value-type="float" office:value="6.26865961680195" calcext:value-type="float">
            <text:p>6.26865961680195</text:p>
          </table:table-cell>
          <table:table-cell table:number-columns-repeated="7"/>
          <table:table-cell office:value-type="string" calcext:value-type="string">
            <text:p>pattern weight (kg)</text:p>
          </table:table-cell>
          <table:table-cell office:value-type="float" office:value="0.11" calcext:value-type="float">
            <text:p>0.11</text:p>
          </table:table-cell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772" calcext:value-type="float">
            <text:p>0.772</text:p>
          </table:table-cell>
          <table:table-cell table:formula="of:=([.C3]+[.$N$2])*9.81" office:value-type="float" office:value="8.65242" calcext:value-type="float">
            <text:p>8.65242</text:p>
          </table:table-cell>
          <table:table-cell table:formula="of:=[.D3]/[.$N$4]*1000" office:value-type="float" office:value="6.88537706353589" calcext:value-type="float">
            <text:p>6.88537706353589</text:p>
          </table:table-cell>
          <table:table-cell table:number-columns-repeated="7"/>
          <table:table-cell office:value-type="string" calcext:value-type="string">
            <text:p>diameter (mm)</text:p>
          </table:table-cell>
          <table:table-cell office:value-type="float" office:value="40" calcext:value-type="float">
            <text:p>40</text:p>
          </table:table-cell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674" calcext:value-type="float">
            <text:p>0.674</text:p>
          </table:table-cell>
          <table:table-cell table:formula="of:=([.C4]+[.$N$2])*9.81" office:value-type="float" office:value="7.69104" calcext:value-type="float">
            <text:p>7.69104</text:p>
          </table:table-cell>
          <table:table-cell table:formula="of:=[.D4]/[.$N$4]*1000" office:value-type="float" office:value="6.12033516758746" calcext:value-type="float">
            <text:p>6.12033516758746</text:p>
          </table:table-cell>
          <table:table-cell table:number-columns-repeated="7"/>
          <table:table-cell office:value-type="string" calcext:value-type="string">
            <text:p>area (mm^2)</text:p>
          </table:table-cell>
          <table:table-cell table:formula="of:=0.25*PI()*[.N3]^2" office:value-type="float" office:value="1256.63706143592" calcext:value-type="float">
            <text:p>1256.63706143592</text:p>
          </table:table-cell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666" calcext:value-type="float">
            <text:p>0.666</text:p>
          </table:table-cell>
          <table:table-cell table:formula="of:=([.C5]+[.$N$2])*9.81" office:value-type="float" office:value="7.61256" calcext:value-type="float">
            <text:p>7.61256</text:p>
          </table:table-cell>
          <table:table-cell table:formula="of:=[.D5]/[.$N$4]*1000" office:value-type="float" office:value="6.05788276791819" calcext:value-type="float">
            <text:p>6.05788276791819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658" calcext:value-type="float">
            <text:p>0.658</text:p>
          </table:table-cell>
          <table:table-cell table:formula="of:=([.C6]+[.$N$2])*9.81" office:value-type="float" office:value="7.53408" calcext:value-type="float">
            <text:p>7.53408</text:p>
          </table:table-cell>
          <table:table-cell table:formula="of:=[.D6]/[.$N$4]*1000" office:value-type="float" office:value="5.99543036824893" calcext:value-type="float">
            <text:p>5.99543036824893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639" calcext:value-type="float">
            <text:p>0.639</text:p>
          </table:table-cell>
          <table:table-cell table:formula="of:=([.C7]+[.$N$2])*9.81" office:value-type="float" office:value="7.34769" calcext:value-type="float">
            <text:p>7.34769</text:p>
          </table:table-cell>
          <table:table-cell table:formula="of:=[.D7]/[.$N$4]*1000" office:value-type="float" office:value="5.84710591903444" calcext:value-type="float">
            <text:p>5.84710591903444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648" calcext:value-type="float">
            <text:p>0.648</text:p>
          </table:table-cell>
          <table:table-cell table:formula="of:=([.C8]+[.$N$2])*9.81" office:value-type="float" office:value="7.43598" calcext:value-type="float">
            <text:p>7.43598</text:p>
          </table:table-cell>
          <table:table-cell table:formula="of:=[.D8]/[.$N$4]*1000" office:value-type="float" office:value="5.91736486866236" calcext:value-type="float">
            <text:p>5.91736486866236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671" calcext:value-type="float">
            <text:p>0.671</text:p>
          </table:table-cell>
          <table:table-cell table:formula="of:=([.C9]+[.$N$2])*9.81" office:value-type="float" office:value="7.66161" calcext:value-type="float">
            <text:p>7.66161</text:p>
          </table:table-cell>
          <table:table-cell table:formula="of:=[.D9]/[.$N$4]*1000" office:value-type="float" office:value="6.09691551771148" calcext:value-type="float">
            <text:p>6.09691551771148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645" calcext:value-type="float">
            <text:p>0.645</text:p>
          </table:table-cell>
          <table:table-cell table:formula="of:=([.C10]+[.$N$2])*9.81" office:value-type="float" office:value="7.40655" calcext:value-type="float">
            <text:p>7.40655</text:p>
          </table:table-cell>
          <table:table-cell table:formula="of:=[.D10]/[.$N$4]*1000" office:value-type="float" office:value="5.89394521878639" calcext:value-type="float">
            <text:p>5.89394521878639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738" calcext:value-type="float">
            <text:p>0.738</text:p>
          </table:table-cell>
          <table:table-cell table:formula="of:=([.C11]+[.$N$2])*9.81" office:value-type="float" office:value="8.31888" calcext:value-type="float">
            <text:p>8.31888</text:p>
          </table:table-cell>
          <table:table-cell table:formula="of:=[.D11]/[.$N$4]*1000" office:value-type="float" office:value="6.61995436494153" calcext:value-type="float">
            <text:p>6.61995436494153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54" calcext:value-type="float">
            <text:p>0.54</text:p>
          </table:table-cell>
          <table:table-cell table:formula="of:=([.C12]+[.$N$2])*9.81" office:value-type="float" office:value="6.3765" calcext:value-type="float">
            <text:p>6.3765</text:p>
          </table:table-cell>
          <table:table-cell table:formula="of:=[.D12]/[.$N$4]*1000" office:value-type="float" office:value="5.07425747312735" calcext:value-type="float">
            <text:p>5.07425747312735</text:p>
          </table:table-cell>
          <table:table-cell table:number-columns-repeated="9"/>
          <table:table-cell table:style-name="Default" table:number-columns-repeated="16370"/>
        </table:table-row>
        <table:table-row table:style-name="ro1">
          <table:table-cell table:number-columns-repeated="2"/>
          <table:table-cell office:value-type="float" office:value="0.614" calcext:value-type="float">
            <text:p>0.614</text:p>
          </table:table-cell>
          <table:table-cell table:formula="of:=([.C13]+[.$N$2])*9.81" office:value-type="float" office:value="7.10244" calcext:value-type="float">
            <text:p>7.10244</text:p>
          </table:table-cell>
          <table:table-cell table:formula="of:=[.D13]/[.$N$4]*1000" office:value-type="float" office:value="5.65194217006801" calcext:value-type="float">
            <text:p>5.65194217006801</text:p>
          </table:table-cell>
          <table:table-cell table:number-columns-repeated="9"/>
          <table:table-cell table:style-name="Default" table:number-columns-repeated="16370"/>
        </table:table-row>
        <table:table-row table:style-name="ro1" table:number-rows-repeated="28">
          <table:table-cell table:number-columns-repeated="14"/>
          <table:table-cell table:style-name="Default" table:number-columns-repeated="16370"/>
        </table:table-row>
        <table:table-row table:style-name="ro1">
          <table:table-cell table:number-columns-repeated="2"/>
          <table:table-cell table:style-name="ce23"/>
          <table:table-cell/>
          <table:table-cell table:style-name="ce31" table:number-columns-repeated="6"/>
          <table:table-cell table:style-name="ce28"/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1" office:value-type="string" calcext:value-type="string">
            <text:p>Statistics</text:p>
          </table:table-cell>
          <table:table-cell table:style-name="ce5" office:value-type="string" calcext:value-type="string">
            <text:p>mean</text:p>
          </table:table-cell>
          <table:table-cell table:style-name="ce29" table:formula="of:=AVERAGE([.C2:.C42])" office:value-type="float" office:value="0.663166666666667" calcext:value-type="float">
            <text:p>0.663166666666667</text:p>
          </table:table-cell>
          <table:table-cell table:style-name="ce33" table:formula="of:=AVERAGE([.D2:.D42])" office:value-type="float" office:value="7.584765" calcext:value-type="float">
            <text:p>7.584765</text:p>
          </table:table-cell>
          <table:table-cell table:style-name="ce33" table:formula="of:=AVERAGE([.E2:.E42])" office:value-type="float" office:value="6.035764209702" calcext:value-type="float">
            <text:p>6.035764209702</text:p>
          </table:table-cell>
          <table:table-cell table:style-name="ce33" table:formula="of:=AVERAGE([.F2:.F42])" office:value-type="string" office:string-value="" calcext:value-type="error">
            <text:p>#DIV/0!</text:p>
          </table:table-cell>
          <table:table-cell table:style-name="ce33" table:formula="of:=AVERAGE([.G2:.G42])" office:value-type="string" office:string-value="" calcext:value-type="error">
            <text:p>#DIV/0!</text:p>
          </table:table-cell>
          <table:table-cell table:style-name="ce33" table:formula="of:=AVERAGE([.H2:.H42])" office:value-type="string" office:string-value="" calcext:value-type="error">
            <text:p>#DIV/0!</text:p>
          </table:table-cell>
          <table:table-cell table:style-name="ce33" table:formula="of:=AVERAGE([.I2:.I42])" office:value-type="string" office:string-value="" calcext:value-type="error">
            <text:p>#DIV/0!</text:p>
          </table:table-cell>
          <table:table-cell table:style-name="ce33" table:formula="of:=AVERAGE([.J2:.J42])" office:value-type="string" office:string-value="" calcext:value-type="error">
            <text:p>#DIV/0!</text:p>
          </table:table-cell>
          <table:table-cell table:style-name="ce36" table:formula="of:=AVERAGE([.K2:.K42])" office:value-type="string" office:string-value="" calcext:value-type="error">
            <text:p>#DIV/0!</text:p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/>
          <table:table-cell table:style-name="ce5" office:value-type="string" calcext:value-type="string">
            <text:p>st. dev</text:p>
          </table:table-cell>
          <table:table-cell table:formula="of:=STDEV([.C2:.C42])" office:value-type="float" office:value="0.0582156388443913" calcext:value-type="float">
            <text:p>0.0582156388443913</text:p>
          </table:table-cell>
          <table:table-cell table:style-name="ce21" table:formula="of:=STDEV([.D2:.D42])" office:value-type="float" office:value="0.571095417063479" calcext:value-type="float">
            <text:p>0.571095417063479</text:p>
          </table:table-cell>
          <table:table-cell table:style-name="ce21" table:formula="of:=STDEV([.E2:.E42])" office:value-type="float" office:value="0.454463293013901" calcext:value-type="float">
            <text:p>0.454463293013901</text:p>
          </table:table-cell>
          <table:table-cell table:style-name="ce21" table:formula="of:=STDEV([.F2:.F42])" office:value-type="string" office:string-value="" calcext:value-type="error">
            <text:p>#DIV/0!</text:p>
          </table:table-cell>
          <table:table-cell table:style-name="ce21" table:formula="of:=STDEV([.G2:.G42])" office:value-type="string" office:string-value="" calcext:value-type="error">
            <text:p>#DIV/0!</text:p>
          </table:table-cell>
          <table:table-cell table:style-name="ce21" table:formula="of:=STDEV([.H2:.H42])" office:value-type="string" office:string-value="" calcext:value-type="error">
            <text:p>#DIV/0!</text:p>
          </table:table-cell>
          <table:table-cell table:style-name="ce21" table:formula="of:=STDEV([.I2:.I42])" office:value-type="string" office:string-value="" calcext:value-type="error">
            <text:p>#DIV/0!</text:p>
          </table:table-cell>
          <table:table-cell table:style-name="ce21" table:formula="of:=STDEV([.J2:.J42])" office:value-type="string" office:string-value="" calcext:value-type="error">
            <text:p>#DIV/0!</text:p>
          </table:table-cell>
          <table:table-cell table:formula="of:=STDEV([.K2:.K42])" office:value-type="string" office:string-value="" calcext:value-type="error">
            <text:p>#DIV/0!</text:p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/>
          <table:table-cell table:style-name="ce5" office:value-type="string" calcext:value-type="string">
            <text:p>st. dev/mean</text:p>
          </table:table-cell>
          <table:table-cell table:formula="of:=[.C44]/[.C43]" office:value-type="float" office:value="0.0877843259779714" calcext:value-type="float">
            <text:p>0.0877843259779714</text:p>
          </table:table-cell>
          <table:table-cell table:style-name="ce21" table:formula="of:=[.D44]/[.D43]" office:value-type="float" office:value="0.0752950707191955" calcext:value-type="float">
            <text:p>0.0752950707191955</text:p>
          </table:table-cell>
          <table:table-cell table:style-name="ce21" table:formula="of:=[.E44]/[.E43]" office:value-type="float" office:value="0.0752950707191955" calcext:value-type="float">
            <text:p>0.0752950707191955</text:p>
          </table:table-cell>
          <table:table-cell table:style-name="ce21" table:formula="of:=[.F44]/[.F43]" office:value-type="string" office:string-value="" calcext:value-type="error">
            <text:p>#DIV/0!</text:p>
          </table:table-cell>
          <table:table-cell table:style-name="ce21" table:formula="of:=[.G44]/[.G43]" office:value-type="string" office:string-value="" calcext:value-type="error">
            <text:p>#DIV/0!</text:p>
          </table:table-cell>
          <table:table-cell table:style-name="ce21" table:formula="of:=[.H44]/[.H43]" office:value-type="string" office:string-value="" calcext:value-type="error">
            <text:p>#DIV/0!</text:p>
          </table:table-cell>
          <table:table-cell table:style-name="ce21" table:formula="of:=[.I44]/[.I43]" office:value-type="string" office:string-value="" calcext:value-type="error">
            <text:p>#DIV/0!</text:p>
          </table:table-cell>
          <table:table-cell table:style-name="ce21" table:formula="of:=[.J44]/[.J43]" office:value-type="string" office:string-value="" calcext:value-type="error">
            <text:p>#DIV/0!</text:p>
          </table:table-cell>
          <table:table-cell table:formula="of:=[.K44]/[.K43]" office:value-type="string" office:string-value="" calcext:value-type="error">
            <text:p>#DIV/0!</text:p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/>
          <table:table-cell table:style-name="ce5" office:value-type="string" calcext:value-type="string">
            <text:p>median</text:p>
          </table:table-cell>
          <table:table-cell table:formula="of:=MEDIAN([.C2:.C42])" office:value-type="float" office:value="0.662" calcext:value-type="float">
            <text:p>0.662</text:p>
          </table:table-cell>
          <table:table-cell table:style-name="ce21" table:formula="of:=MEDIAN([.D2:.D42])" office:value-type="float" office:value="7.57332" calcext:value-type="float">
            <text:p>7.57332</text:p>
          </table:table-cell>
          <table:table-cell table:style-name="ce21" table:formula="of:=MEDIAN([.E2:.E42])" office:value-type="float" office:value="6.02665656808356" calcext:value-type="float">
            <text:p>6.02665656808356</text:p>
          </table:table-cell>
          <table:table-cell table:style-name="ce21" table:formula="of:=MEDIAN([.F2:.F42])" office:value-type="string" office:string-value="" calcext:value-type="error">
            <text:p>#VALUE!</text:p>
          </table:table-cell>
          <table:table-cell table:style-name="ce21" table:formula="of:=MEDIAN([.G2:.G42])" office:value-type="string" office:string-value="" calcext:value-type="error">
            <text:p>#VALUE!</text:p>
          </table:table-cell>
          <table:table-cell table:style-name="ce21" table:formula="of:=MEDIAN([.H2:.H42])" office:value-type="string" office:string-value="" calcext:value-type="error">
            <text:p>#VALUE!</text:p>
          </table:table-cell>
          <table:table-cell table:style-name="ce21" table:formula="of:=MEDIAN([.I2:.I42])" office:value-type="string" office:string-value="" calcext:value-type="error">
            <text:p>#VALUE!</text:p>
          </table:table-cell>
          <table:table-cell table:style-name="ce21" table:formula="of:=MEDIAN([.J2:.J42])" office:value-type="string" office:string-value="" calcext:value-type="error">
            <text:p>#VALUE!</text:p>
          </table:table-cell>
          <table:table-cell table:formula="of:=MEDIAN([.K2:.K42])" office:value-type="string" office:string-value="" calcext:value-type="error">
            <text:p>#VALUE!</text:p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/>
          <table:table-cell table:style-name="ce5" office:value-type="string" calcext:value-type="string">
            <text:p>NPP R-sq</text:p>
          </table:table-cell>
          <table:table-cell table:style-name="ce23" table:formula="of:=[.C92]" office:value-type="float" office:value="0.932105222132528" calcext:value-type="float">
            <text:p>0.932105222132528</text:p>
          </table:table-cell>
          <table:table-cell table:style-name="ce31" table:formula="of:=[.D92]" office:value-type="float" office:value="0.932105222132528" calcext:value-type="float">
            <text:p>0.932105222132528</text:p>
          </table:table-cell>
          <table:table-cell table:style-name="ce31" table:formula="of:=[.E92]" office:value-type="float" office:value="0.932105222132528" calcext:value-type="float">
            <text:p>0.932105222132528</text:p>
          </table:table-cell>
          <table:table-cell table:style-name="ce31" table:formula="of:=[.F92]" office:value-type="string" office:string-value="" calcext:value-type="error">
            <text:p>#VALUE!</text:p>
          </table:table-cell>
          <table:table-cell table:style-name="ce31" table:formula="of:=[.G92]" office:value-type="string" office:string-value="" calcext:value-type="error">
            <text:p>#VALUE!</text:p>
          </table:table-cell>
          <table:table-cell table:style-name="ce31" table:formula="of:=[.H92]" office:value-type="string" office:string-value="" calcext:value-type="error">
            <text:p>#VALUE!</text:p>
          </table:table-cell>
          <table:table-cell table:style-name="ce31" table:formula="of:=[.I92]" office:value-type="string" office:string-value="" calcext:value-type="error">
            <text:p>#VALUE!</text:p>
          </table:table-cell>
          <table:table-cell table:style-name="ce31" table:formula="of:=[.J92]" office:value-type="string" office:string-value="" calcext:value-type="error">
            <text:p>#VALUE!</text:p>
          </table:table-cell>
          <table:table-cell table:style-name="ce28" table:formula="of:=[.K92]" office:value-type="string" office:string-value="" calcext:value-type="error">
            <text:p>#VALUE!</text:p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number-columns-repeated="2"/>
          <table:table-cell table:style-name="Default"/>
          <table:table-cell table:number-columns-repeated="7"/>
          <table:table-cell table:style-name="Default"/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1" office:value-type="string" calcext:value-type="string">
            <text:p>Normal Probability Plot: </text:p>
          </table:table-cell>
          <table:table-cell/>
          <table:table-cell table:style-name="Default"/>
          <table:table-cell table:number-columns-repeated="7"/>
          <table:table-cell table:style-name="Default"/>
          <table:table-cell table:number-columns-repeated="3"/>
          <table:table-cell table:style-name="ce11" table:number-columns-repeated="16370"/>
        </table:table-row>
        <table:table-row table:style-name="ro2">
          <table:table-cell table:style-name="ce8" office:value-type="string" calcext:value-type="string">
            <text:p>%ile</text:p>
          </table:table-cell>
          <table:table-cell table:style-name="ce26" office:value-type="string" calcext:value-type="string">
            <text:p>Expected z</text:p>
          </table:table-cell>
          <table:table-cell table:style-name="ce30" table:formula="of:=IF([.C1]&gt;0;[.C1];&quot;-&quot;)" office:value-type="string" office:string-value="Pulling Force (kg)" calcext:value-type="string">
            <text:p>Pulling Force (kg)</text:p>
          </table:table-cell>
          <table:table-cell table:style-name="ce30" table:formula="of:=IF([.D1]&gt;0;[.D1];&quot;-&quot;)" office:value-type="string" office:string-value="Ultimate Load (N)" calcext:value-type="string">
            <text:p>Ultimate Load (N)</text:p>
          </table:table-cell>
          <table:table-cell table:style-name="ce30" table:formula="of:=IF([.E1]&gt;0;[.E1];&quot;-&quot;)" office:value-type="string" office:string-value="Strength (kPa)" calcext:value-type="string">
            <text:p>Strength (kPa)</text:p>
          </table:table-cell>
          <table:table-cell table:style-name="ce30" table:formula="of:=IF([.F1]&gt;0;[.F1];&quot;-&quot;)" office:value-type="string" office:string-value="-" calcext:value-type="string">
            <text:p>-</text:p>
          </table:table-cell>
          <table:table-cell table:style-name="ce30" table:formula="of:=IF([.G1]&gt;0;[.G1];&quot;-&quot;)" office:value-type="string" office:string-value="-" calcext:value-type="string">
            <text:p>-</text:p>
          </table:table-cell>
          <table:table-cell table:style-name="ce30" table:formula="of:=IF([.H1]&gt;0;[.H1];&quot;-&quot;)" office:value-type="string" office:string-value="-" calcext:value-type="string">
            <text:p>-</text:p>
          </table:table-cell>
          <table:table-cell table:style-name="ce30" table:formula="of:=IF([.I1]&gt;0;[.I1];&quot;-&quot;)" office:value-type="string" office:string-value="-" calcext:value-type="string">
            <text:p>-</text:p>
          </table:table-cell>
          <table:table-cell table:style-name="ce30" table:formula="of:=IF([.J1]&gt;0;[.J1];&quot;-&quot;)" office:value-type="string" office:string-value="-" calcext:value-type="string">
            <text:p>-</text:p>
          </table:table-cell>
          <table:table-cell table:style-name="ce35" table:formula="of:=IF([.K1]&gt;0;[.K1];&quot;-&quot;)" office:value-type="string" office:string-value="-" calcext:value-type="string">
            <text:p>-</text:p>
          </table:table-cell>
          <table:table-cell table:style-name="ce11">
            <draw:frame draw:z-index="0" draw:style-name="gr1" draw:text-style-name="P1" svg:width="8.8413in" svg:height="5.0744in" svg:x="0.8843in" svg:y="0.0012in">
              <draw:object draw:notify-on-update-of-ranges="'tensile v3 summer 2026'.B50:'tensile v3 summer 2026'.B50 'tensile v3 summer 2026'.B51:'tensile v3 summer 2026'.B91 'tensile v3 summer 2026'.C50:'tensile v3 summer 2026'.C50 'tensile v3 summer 2026'.C51:'tensile v3 summer 2026'.C91 'tensile v3 summer 2026'.B50:'tensile v3 summer 2026'.B50 'tensile v3 summer 2026'.B51:'tensile v3 summer 2026'.B91 'tensile v3 summer 2026'.D50:'tensile v3 summer 2026'.D50 'tensile v3 summer 2026'.D51:'tensile v3 summer 2026'.D91 'tensile v3 summer 2026'.B50:'tensile v3 summer 2026'.B50 'tensile v3 summer 2026'.B51:'tensile v3 summer 2026'.B91 'tensile v3 summer 2026'.E50:'tensile v3 summer 2026'.E50 'tensile v3 summer 2026'.E51:'tensile v3 summer 2026'.E91 'tensile v3 summer 2026'.B50:'tensile v3 summer 2026'.B50 'tensile v3 summer 2026'.B51:'tensile v3 summer 2026'.B91 'tensile v3 summer 2026'.F50:'tensile v3 summer 2026'.F50 'tensile v3 summer 2026'.F51:'tensile v3 summer 2026'.F91 'tensile v3 summer 2026'.B50:'tensile v3 summer 2026'.B50 'tensile v3 summer 2026'.B51:'tensile v3 summer 2026'.B91 'tensile v3 summer 2026'.G50:'tensile v3 summer 2026'.G50 'tensile v3 summer 2026'.G51:'tensile v3 summer 2026'.G91 'tensile v3 summer 2026'.B50:'tensile v3 summer 2026'.B50 'tensile v3 summer 2026'.B51:'tensile v3 summer 2026'.B91 'tensile v3 summer 2026'.H50:'tensile v3 summer 2026'.H50 'tensile v3 summer 2026'.H51:'tensile v3 summer 2026'.H91 'tensile v3 summer 2026'.B50:'tensile v3 summer 2026'.B50 'tensile v3 summer 2026'.B51:'tensile v3 summer 2026'.B91 'tensile v3 summer 2026'.I50:'tensile v3 summer 2026'.I50 'tensile v3 summer 2026'.I51:'tensile v3 summer 2026'.I91 'tensile v3 summer 2026'.B50:'tensile v3 summer 2026'.B50 'tensile v3 summer 2026'.B51:'tensile v3 summer 2026'.B91 'tensile v3 summer 2026'.J50:'tensile v3 summer 2026'.J50 'tensile v3 summer 2026'.J51:'tensile v3 summer 2026'.J91 'tensile v3 summer 2026'.B50:'tensile v3 summer 2026'.B50 'tensile v3 summer 2026'.B51:'tensile v3 summer 2026'.B91 'tensile v3 summer 2026'.K50:'tensile v3 summer 2026'.K50 'tensile v3 summer 2026'.K51:'tensile v3 summer 2026'.K91" xlink:href="./Object 10" xlink:type="simple" xlink:show="embed" xlink:actuate="onLoad">
                <loext:p/>
              </draw:object>
              <draw:image xlink:href="./ObjectReplacements/Object 10" xlink:type="simple" xlink:show="embed" xlink:actuate="onLoad"/>
            </draw:frame>
          </table:table-cell>
          <table:table-cell table:style-name="ce11" table:number-columns-repeated="2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0416666666666667" calcext:value-type="float">
            <text:p>0.0416666666666667</text:p>
          </table:table-cell>
          <table:table-cell table:style-name="ce27" table:formula="of:=IFERROR(COM.MICROSOFT.NORM.INV([.A51:.A60];0;1);&quot;&quot;)" office:value-type="float" office:value="-1.73166439612225" calcext:value-type="float">
            <text:p>-1.73166439612225</text:p>
          </table:table-cell>
          <table:table-cell table:style-name="Default" table:number-matrix-columns-spanned="1" table:number-matrix-rows-spanned="41" table:formula="of:=IF(COM.MICROSOFT.SORT([.C2:.C42]) = 0; &quot;&quot;; (COM.MICROSOFT.SORT([.C2:.C42])-[.C43])/[.C44])" office:value-type="float" office:value="-2.11569724410115" calcext:value-type="float">
            <text:p>-2.11569724410115</text:p>
          </table:table-cell>
          <table:table-cell table:number-matrix-columns-spanned="1" table:number-matrix-rows-spanned="41" table:formula="of:=IF(COM.MICROSOFT.SORT([.D2:.D42]) = 0; &quot;&quot;; (COM.MICROSOFT.SORT([.D2:.D42])-[.D43])/[.D44])" office:value-type="float" office:value="-2.11569724410115" calcext:value-type="float">
            <text:p>-2.11569724410115</text:p>
          </table:table-cell>
          <table:table-cell table:number-matrix-columns-spanned="1" table:number-matrix-rows-spanned="41" table:formula="of:=IF(COM.MICROSOFT.SORT([.E2:.E42]) = 0; &quot;&quot;; (COM.MICROSOFT.SORT([.E2:.E42])-[.E43])/[.E44])" office:value-type="float" office:value="-2.11569724410115" calcext:value-type="float">
            <text:p>-2.11569724410115</text:p>
          </table:table-cell>
          <table:table-cell table:number-matrix-columns-spanned="1" table:number-matrix-rows-spanned="41" table:formula="of:=IF(COM.MICROSOFT.SORT([.F2:.F42]) = 0; &quot;&quot;; (COM.MICROSOFT.SORT([.F2:.F42])-[.F43])/[.F44])">
            <text:p/>
          </table:table-cell>
          <table:table-cell table:number-matrix-columns-spanned="1" table:number-matrix-rows-spanned="41" table:formula="of:=IF(COM.MICROSOFT.SORT([.G2:.G42]) = 0; &quot;&quot;; (COM.MICROSOFT.SORT([.G2:.G42])-[.G43])/[.G44])">
            <text:p/>
          </table:table-cell>
          <table:table-cell table:number-matrix-columns-spanned="1" table:number-matrix-rows-spanned="41" table:formula="of:=IF(COM.MICROSOFT.SORT([.H2:.H42]) = 0; &quot;&quot;; (COM.MICROSOFT.SORT([.H2:.H42])-[.H43])/[.H44])">
            <text:p/>
          </table:table-cell>
          <table:table-cell table:number-matrix-columns-spanned="1" table:number-matrix-rows-spanned="41" table:formula="of:=IF(COM.MICROSOFT.SORT([.I2:.I42]) = 0; &quot;&quot;; (COM.MICROSOFT.SORT([.I2:.I42])-[.I43])/[.I44])">
            <text:p/>
          </table:table-cell>
          <table:table-cell table:number-matrix-columns-spanned="1" table:number-matrix-rows-spanned="41" table:formula="of:=IF(COM.MICROSOFT.SORT([.J2:.J42]) = 0; &quot;&quot;; (COM.MICROSOFT.SORT([.J2:.J42])-[.J43])/[.J44])">
            <text:p/>
          </table:table-cell>
          <table:table-cell table:number-matrix-columns-spanned="1" table:number-matrix-rows-spanned="41" table:formula="of:=IF(COM.MICROSOFT.SORT([.K2:.K42]) = 0; &quot;&quot;; (COM.MICROSOFT.SORT([.K2:.K42])-[.K43])/[.K44])"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125" calcext:value-type="float">
            <text:p>0.125</text:p>
          </table:table-cell>
          <table:table-cell table:style-name="ce27" table:formula="of:=IFERROR(COM.MICROSOFT.NORM.INV([.A52:.A61];0;1);&quot;&quot;)" office:value-type="float" office:value="-1.15034938037601" calcext:value-type="float">
            <text:p>-1.15034938037601</text:p>
          </table:table-cell>
          <table:table-cell table:style-name="Default" office:value-type="float" office:value="-0.844561146156752" calcext:value-type="float">
            <text:p>-0.844561146156752</text:p>
          </table:table-cell>
          <table:table-cell office:value-type="float" office:value="-0.844561146156752" calcext:value-type="float">
            <text:p>-0.844561146156752</text:p>
          </table:table-cell>
          <table:table-cell office:value-type="float" office:value="-0.844561146156752" calcext:value-type="float">
            <text:p>-0.84456114615675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08333333333333" calcext:value-type="float">
            <text:p>0.208333333333333</text:p>
          </table:table-cell>
          <table:table-cell table:style-name="ce27" table:formula="of:=IFERROR(COM.MICROSOFT.NORM.INV([.A53:.A62];0;1);&quot;&quot;)" office:value-type="float" office:value="-0.812217801499913" calcext:value-type="float">
            <text:p>-0.812217801499913</text:p>
          </table:table-cell>
          <table:table-cell table:style-name="Default" office:value-type="float" office:value="-0.41512327522959" calcext:value-type="float">
            <text:p>-0.41512327522959</text:p>
          </table:table-cell>
          <table:table-cell office:value-type="float" office:value="-0.415123275229591" calcext:value-type="float">
            <text:p>-0.415123275229591</text:p>
          </table:table-cell>
          <table:table-cell office:value-type="float" office:value="-0.415123275229591" calcext:value-type="float">
            <text:p>-0.415123275229591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291666666666667" calcext:value-type="float">
            <text:p>0.291666666666667</text:p>
          </table:table-cell>
          <table:table-cell table:style-name="ce27" table:formula="of:=IFERROR(COM.MICROSOFT.NORM.INV([.A54:.A63];0;1);&quot;&quot;)" office:value-type="float" office:value="-0.548522282698098" calcext:value-type="float">
            <text:p>-0.548522282698098</text:p>
          </table:table-cell>
          <table:table-cell table:style-name="Default" office:value-type="float" office:value="-0.312058186207071" calcext:value-type="float">
            <text:p>-0.312058186207071</text:p>
          </table:table-cell>
          <table:table-cell office:value-type="float" office:value="-0.312058186207072" calcext:value-type="float">
            <text:p>-0.312058186207072</text:p>
          </table:table-cell>
          <table:table-cell office:value-type="float" office:value="-0.312058186207073" calcext:value-type="float">
            <text:p>-0.312058186207073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375" calcext:value-type="float">
            <text:p>0.375</text:p>
          </table:table-cell>
          <table:table-cell table:style-name="ce27" table:formula="of:=IFERROR(COM.MICROSOFT.NORM.INV([.A55:.A64];0;1);&quot;&quot;)" office:value-type="float" office:value="-0.318639363964375" calcext:value-type="float">
            <text:p>-0.318639363964375</text:p>
          </table:table-cell>
          <table:table-cell table:style-name="Default" office:value-type="float" office:value="-0.260525641695812" calcext:value-type="float">
            <text:p>-0.260525641695812</text:p>
          </table:table-cell>
          <table:table-cell office:value-type="float" office:value="-0.260525641695812" calcext:value-type="float">
            <text:p>-0.260525641695812</text:p>
          </table:table-cell>
          <table:table-cell office:value-type="float" office:value="-0.260525641695812" calcext:value-type="float">
            <text:p>-0.26052564169581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458333333333333" calcext:value-type="float">
            <text:p>0.458333333333333</text:p>
          </table:table-cell>
          <table:table-cell table:style-name="ce27" table:formula="of:=IFERROR(COM.MICROSOFT.NORM.INV([.A56:.A65];0;1);&quot;&quot;)" office:value-type="float" office:value="-0.104633455614075" calcext:value-type="float">
            <text:p>-0.104633455614075</text:p>
          </table:table-cell>
          <table:table-cell table:style-name="Default" office:value-type="float" office:value="-0.0887504933249466" calcext:value-type="float">
            <text:p>-0.0887504933249466</text:p>
          </table:table-cell>
          <table:table-cell office:value-type="float" office:value="-0.0887504933249477" calcext:value-type="float">
            <text:p>-0.0887504933249477</text:p>
          </table:table-cell>
          <table:table-cell office:value-type="float" office:value="-0.0887504933249479" calcext:value-type="float">
            <text:p>-0.0887504933249479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541666666666667" calcext:value-type="float">
            <text:p>0.541666666666667</text:p>
          </table:table-cell>
          <table:table-cell table:style-name="ce27" table:formula="of:=IFERROR(COM.MICROSOFT.NORM.INV([.A57:.A66];0;1);&quot;&quot;)" office:value-type="float" office:value="0.104633455614075" calcext:value-type="float">
            <text:p>0.104633455614075</text:p>
          </table:table-cell>
          <table:table-cell table:style-name="Default" office:value-type="float" office:value="0.0486696253717454" calcext:value-type="float">
            <text:p>0.0486696253717454</text:p>
          </table:table-cell>
          <table:table-cell office:value-type="float" office:value="0.0486696253717439" calcext:value-type="float">
            <text:p>0.0486696253717439</text:p>
          </table:table-cell>
          <table:table-cell office:value-type="float" office:value="0.0486696253717442" calcext:value-type="float">
            <text:p>0.0486696253717442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625" calcext:value-type="float">
            <text:p>0.625</text:p>
          </table:table-cell>
          <table:table-cell table:style-name="ce27" table:formula="of:=IFERROR(COM.MICROSOFT.NORM.INV([.A58:.A67];0;1);&quot;&quot;)" office:value-type="float" office:value="0.318639363964375" calcext:value-type="float">
            <text:p>0.318639363964375</text:p>
          </table:table-cell>
          <table:table-cell table:style-name="Default" office:value-type="float" office:value="0.134557199557178" calcext:value-type="float">
            <text:p>0.134557199557178</text:p>
          </table:table-cell>
          <table:table-cell office:value-type="float" office:value="0.134557199557177" calcext:value-type="float">
            <text:p>0.134557199557177</text:p>
          </table:table-cell>
          <table:table-cell office:value-type="float" office:value="0.134557199557177" calcext:value-type="float">
            <text:p>0.13455719955717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08333333333333" calcext:value-type="float">
            <text:p>0.708333333333333</text:p>
          </table:table-cell>
          <table:table-cell table:style-name="ce27" table:formula="of:=IFERROR(COM.MICROSOFT.NORM.INV([.A59:.A68];0;1);&quot;&quot;)" office:value-type="float" office:value="0.548522282698098" calcext:value-type="float">
            <text:p>0.548522282698098</text:p>
          </table:table-cell>
          <table:table-cell table:style-name="Default" office:value-type="float" office:value="0.186089744068437" calcext:value-type="float">
            <text:p>0.186089744068437</text:p>
          </table:table-cell>
          <table:table-cell office:value-type="float" office:value="0.186089744068437" calcext:value-type="float">
            <text:p>0.186089744068437</text:p>
          </table:table-cell>
          <table:table-cell office:value-type="float" office:value="0.186089744068438" calcext:value-type="float">
            <text:p>0.186089744068438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791666666666667" calcext:value-type="float">
            <text:p>0.791666666666667</text:p>
          </table:table-cell>
          <table:table-cell table:style-name="ce27" table:formula="of:=IFERROR(COM.MICROSOFT.NORM.INV([.A60:.A69];0;1);&quot;&quot;)" office:value-type="float" office:value="0.812217801499913" calcext:value-type="float">
            <text:p>0.812217801499913</text:p>
          </table:table-cell>
          <table:table-cell table:style-name="Default" office:value-type="float" office:value="0.512462525973079" calcext:value-type="float">
            <text:p>0.512462525973079</text:p>
          </table:table-cell>
          <table:table-cell office:value-type="float" office:value="0.512462525973078" calcext:value-type="float">
            <text:p>0.512462525973078</text:p>
          </table:table-cell>
          <table:table-cell office:value-type="float" office:value="0.512462525973077" calcext:value-type="float">
            <text:p>0.51246252597307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875" calcext:value-type="float">
            <text:p>0.875</text:p>
          </table:table-cell>
          <table:table-cell table:style-name="ce27" table:formula="of:=IFERROR(COM.MICROSOFT.NORM.INV([.A61:.A70];0;1);&quot;&quot;)" office:value-type="float" office:value="1.15034938037601" calcext:value-type="float">
            <text:p>1.15034938037601</text:p>
          </table:table-cell>
          <table:table-cell table:style-name="Default" office:value-type="float" office:value="1.28545069364197" calcext:value-type="float">
            <text:p>1.28545069364197</text:p>
          </table:table-cell>
          <table:table-cell office:value-type="float" office:value="1.28545069364197" calcext:value-type="float">
            <text:p>1.28545069364197</text:p>
          </table:table-cell>
          <table:table-cell office:value-type="float" office:value="1.28545069364197" calcext:value-type="float">
            <text:p>1.28545069364197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float" office:value="0.958333333333333" calcext:value-type="float">
            <text:p>0.958333333333333</text:p>
          </table:table-cell>
          <table:table-cell table:style-name="ce27" table:formula="of:=IFERROR(COM.MICROSOFT.NORM.INV([.A62:.A71];0;1);&quot;&quot;)" office:value-type="float" office:value="1.73166439612225" calcext:value-type="float">
            <text:p>1.73166439612225</text:p>
          </table:table-cell>
          <table:table-cell table:style-name="Default" office:value-type="float" office:value="1.86948619810291" calcext:value-type="float">
            <text:p>1.86948619810291</text:p>
          </table:table-cell>
          <table:table-cell office:value-type="float" office:value="1.86948619810291" calcext:value-type="float">
            <text:p>1.86948619810291</text:p>
          </table:table-cell>
          <table:table-cell office:value-type="float" office:value="1.86948619810291" calcext:value-type="float">
            <text:p>1.86948619810291</text:p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3:.A7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4:.A7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5:.A7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6:.A7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7:.A7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8:.A7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69:.A7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0:.A7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1:.A80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2:.A8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3:.A8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4:.A8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5:.A8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6:.A8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7:.A8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8:.A8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79:.A8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0:.A8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1:.A90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2:.A9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3:.A9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4:.A9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5:.A9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6:.A9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7:.A9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8:.A9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89:.A9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9" table:formula="of:=COM.MICROSOFT.LET(_xlpm.p;(ROW()-ROW([.A$50])-1+0.5)/(COUNT([.$C$2:.$C$42])); IF(_xlpm.p&gt;1;&quot;&quot;;_xlpm.p))">
            <text:p/>
          </table:table-cell>
          <table:table-cell table:style-name="ce27" table:formula="of:=IFERROR(COM.MICROSOFT.NORM.INV([.A90:.A9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 table:style-name="ce23" table:formula="of:=COM.MICROSOFT.LET(_xlpm.p;(ROW()-ROW([.A$50])-1+0.5)/(COUNT([.$C$2:.$C$42])); IF(_xlpm.p&gt;1;&quot;&quot;;_xlpm.p))">
            <text:p/>
          </table:table-cell>
          <table:table-cell table:style-name="ce28" table:formula="of:=IFERROR(COM.MICROSOFT.NORM.INV([.A91:.A100];0;1);&quot;&quot;)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28">
            <text:p/>
          </table:table-cell>
          <table:table-cell table:number-columns-repeated="3"/>
          <table:table-cell table:style-name="Default" table:number-columns-repeated="16370"/>
        </table:table-row>
        <table:table-row table:style-name="ro1">
          <table:table-cell/>
          <table:table-cell table:style-name="ce5" office:value-type="string" calcext:value-type="string">
            <text:p>R-squared</text:p>
          </table:table-cell>
          <table:table-cell table:style-name="Default" table:formula="of:=RSQ([.C51:.C91];[.$B51:.$B91])" office:value-type="float" office:value="0.932105222132528" calcext:value-type="float">
            <text:p>0.932105222132528</text:p>
          </table:table-cell>
          <table:table-cell table:formula="of:=RSQ([.D51:.D91];[.$B51:.$B91])" office:value-type="float" office:value="0.932105222132528" calcext:value-type="float">
            <text:p>0.932105222132528</text:p>
          </table:table-cell>
          <table:table-cell table:formula="of:=RSQ([.E51:.E91];[.$B51:.$B91])" office:value-type="float" office:value="0.932105222132528" calcext:value-type="float">
            <text:p>0.932105222132528</text:p>
          </table:table-cell>
          <table:table-cell table:formula="of:=RSQ([.F51:.F91];[.$B51:.$B91])" office:value-type="string" office:string-value="" calcext:value-type="error">
            <text:p>#VALUE!</text:p>
          </table:table-cell>
          <table:table-cell table:formula="of:=RSQ([.G51:.G91];[.$B51:.$B91])" office:value-type="string" office:string-value="" calcext:value-type="error">
            <text:p>#VALUE!</text:p>
          </table:table-cell>
          <table:table-cell table:formula="of:=RSQ([.H51:.H91];[.$B51:.$B91])" office:value-type="string" office:string-value="" calcext:value-type="error">
            <text:p>#VALUE!</text:p>
          </table:table-cell>
          <table:table-cell table:formula="of:=RSQ([.I51:.I91];[.$B51:.$B91])" office:value-type="string" office:string-value="" calcext:value-type="error">
            <text:p>#VALUE!</text:p>
          </table:table-cell>
          <table:table-cell table:formula="of:=RSQ([.J51:.J91];[.$B51:.$B91])" office:value-type="string" office:string-value="" calcext:value-type="error">
            <text:p>#VALUE!</text:p>
          </table:table-cell>
          <table:table-cell table:style-name="Default" table:formula="of:=RSQ([.K51:.K91];[.$B51:.$B91])" office:value-type="string" office:string-value="" calcext:value-type="error">
            <text:p>#VALUE!</text:p>
          </table:table-cell>
          <table:table-cell table:number-columns-repeated="3"/>
          <table:table-cell table:style-name="Default" table:number-columns-repeated="16370"/>
        </table:table-row>
      </table:table>
      <table:table table:name="template" table:style-name="ta1">
        <table:table-column table:style-name="co3" table:number-columns-repeated="2" table:default-cell-style-name="Default"/>
        <table:table-column table:style-name="co3" table:default-cell-style-name="ce9"/>
        <table:table-column table:style-name="co3" table:number-columns-repeated="7" table:default-cell-style-name="Default"/>
        <table:table-column table:style-name="co3" table:default-cell-style-name="ce27"/>
        <table:table-column table:style-name="co3" table:number-columns-repeated="16373"/>
        <table:table-row table:style-name="ro1">
          <table:table-cell table:style-name="ce4" office:value-type="string" calcext:value-type="string">
            <text:p>Data</text:p>
          </table:table-cell>
          <table:table-cell table:style-name="ce7"/>
          <table:table-cell table:style-name="ce8"/>
          <table:table-cell table:style-name="ce32" table:number-columns-repeated="2"/>
          <table:table-cell table:style-name="ce30" table:number-columns-repeated="5"/>
          <table:table-cell table:style-name="ce35"/>
          <table:table-cell table:style-name="ce7" table:number-columns-repeated="16373"/>
        </table:table-row>
        <table:table-row table:style-name="ro1" table:number-rows-repeated="40">
          <table:table-cell table:number-columns-repeated="11"/>
          <table:table-cell table:style-name="Default" table:number-columns-repeated="16373"/>
        </table:table-row>
        <table:table-row table:style-name="ro1">
          <table:table-cell table:number-columns-repeated="2"/>
          <table:table-cell table:style-name="ce23"/>
          <table:table-cell table:style-name="ce31" table:number-columns-repeated="7"/>
          <table:table-cell table:style-name="ce28"/>
          <table:table-cell table:style-name="Default" table:number-columns-repeated="16373"/>
        </table:table-row>
        <table:table-row table:style-name="ro1">
          <table:table-cell table:style-name="ce1" office:value-type="string" calcext:value-type="string">
            <text:p>Statistics</text:p>
          </table:table-cell>
          <table:table-cell table:style-name="ce5" office:value-type="string" calcext:value-type="string">
            <text:p>mean</text:p>
          </table:table-cell>
          <table:table-cell table:style-name="ce29" table:formula="of:=AVERAGE([.C2:.C42])" office:value-type="string" office:string-value="" calcext:value-type="error">
            <text:p>#DIV/0!</text:p>
          </table:table-cell>
          <table:table-cell table:style-name="ce33" table:formula="of:=AVERAGE([.D2:.D42])" office:value-type="string" office:string-value="" calcext:value-type="error">
            <text:p>#DIV/0!</text:p>
          </table:table-cell>
          <table:table-cell table:style-name="ce33" table:formula="of:=AVERAGE([.E2:.E42])" office:value-type="string" office:string-value="" calcext:value-type="error">
            <text:p>#DIV/0!</text:p>
          </table:table-cell>
          <table:table-cell table:style-name="ce33" table:formula="of:=AVERAGE([.F2:.F42])" office:value-type="string" office:string-value="" calcext:value-type="error">
            <text:p>#DIV/0!</text:p>
          </table:table-cell>
          <table:table-cell table:style-name="ce33" table:formula="of:=AVERAGE([.G2:.G42])" office:value-type="string" office:string-value="" calcext:value-type="error">
            <text:p>#DIV/0!</text:p>
          </table:table-cell>
          <table:table-cell table:style-name="ce33" table:formula="of:=AVERAGE([.H2:.H42])" office:value-type="string" office:string-value="" calcext:value-type="error">
            <text:p>#DIV/0!</text:p>
          </table:table-cell>
          <table:table-cell table:style-name="ce33" table:formula="of:=AVERAGE([.I2:.I42])" office:value-type="string" office:string-value="" calcext:value-type="error">
            <text:p>#DIV/0!</text:p>
          </table:table-cell>
          <table:table-cell table:style-name="ce33" table:formula="of:=AVERAGE([.J2:.J42])" office:value-type="string" office:string-value="" calcext:value-type="error">
            <text:p>#DIV/0!</text:p>
          </table:table-cell>
          <table:table-cell table:style-name="ce36" table:formula="of:=AVERAGE([.K2:.K42])" office:value-type="string" office:string-value="" calcext:value-type="error">
            <text:p>#DIV/0!</text:p>
          </table:table-cell>
          <table:table-cell table:style-name="Default" table:number-columns-repeated="16373"/>
        </table:table-row>
        <table:table-row table:style-name="ro1">
          <table:table-cell/>
          <table:table-cell table:style-name="ce5" office:value-type="string" calcext:value-type="string">
            <text:p>st. dev</text:p>
          </table:table-cell>
          <table:table-cell table:formula="of:=STDEV([.C2:.C42])" office:value-type="string" office:string-value="" calcext:value-type="error">
            <text:p>#DIV/0!</text:p>
          </table:table-cell>
          <table:table-cell table:style-name="ce21" table:formula="of:=STDEV([.D2:.D42])" office:value-type="string" office:string-value="" calcext:value-type="error">
            <text:p>#DIV/0!</text:p>
          </table:table-cell>
          <table:table-cell table:style-name="ce21" table:formula="of:=STDEV([.E2:.E42])" office:value-type="string" office:string-value="" calcext:value-type="error">
            <text:p>#DIV/0!</text:p>
          </table:table-cell>
          <table:table-cell table:style-name="ce21" table:formula="of:=STDEV([.F2:.F42])" office:value-type="string" office:string-value="" calcext:value-type="error">
            <text:p>#DIV/0!</text:p>
          </table:table-cell>
          <table:table-cell table:style-name="ce21" table:formula="of:=STDEV([.G2:.G42])" office:value-type="string" office:string-value="" calcext:value-type="error">
            <text:p>#DIV/0!</text:p>
          </table:table-cell>
          <table:table-cell table:style-name="ce21" table:formula="of:=STDEV([.H2:.H42])" office:value-type="string" office:string-value="" calcext:value-type="error">
            <text:p>#DIV/0!</text:p>
          </table:table-cell>
          <table:table-cell table:style-name="ce21" table:formula="of:=STDEV([.I2:.I42])" office:value-type="string" office:string-value="" calcext:value-type="error">
            <text:p>#DIV/0!</text:p>
          </table:table-cell>
          <table:table-cell table:style-name="ce21" table:formula="of:=STDEV([.J2:.J42])" office:value-type="string" office:string-value="" calcext:value-type="error">
            <text:p>#DIV/0!</text:p>
          </table:table-cell>
          <table:table-cell table:formula="of:=STDEV([.K2:.K42])" office:value-type="string" office:string-value="" calcext:value-type="error">
            <text:p>#DIV/0!</text:p>
          </table:table-cell>
          <table:table-cell table:style-name="Default" table:number-columns-repeated="16373"/>
        </table:table-row>
        <table:table-row table:style-name="ro1">
          <table:table-cell/>
          <table:table-cell table:style-name="ce5" office:value-type="string" calcext:value-type="string">
            <text:p>st. dev/mean</text:p>
          </table:table-cell>
          <table:table-cell table:formula="of:=[.C44]/[.C43]" office:value-type="string" office:string-value="" calcext:value-type="error">
            <text:p>#DIV/0!</text:p>
          </table:table-cell>
          <table:table-cell table:style-name="ce21" table:formula="of:=[.D44]/[.D43]" office:value-type="string" office:string-value="" calcext:value-type="error">
            <text:p>#DIV/0!</text:p>
          </table:table-cell>
          <table:table-cell table:style-name="ce21" table:formula="of:=[.E44]/[.E43]" office:value-type="string" office:string-value="" calcext:value-type="error">
            <text:p>#DIV/0!</text:p>
          </table:table-cell>
          <table:table-cell table:style-name="ce21" table:formula="of:=[.F44]/[.F43]" office:value-type="string" office:string-value="" calcext:value-type="error">
            <text:p>#DIV/0!</text:p>
          </table:table-cell>
          <table:table-cell table:style-name="ce21" table:formula="of:=[.G44]/[.G43]" office:value-type="string" office:string-value="" calcext:value-type="error">
            <text:p>#DIV/0!</text:p>
          </table:table-cell>
          <table:table-cell table:style-name="ce21" table:formula="of:=[.H44]/[.H43]" office:value-type="string" office:string-value="" calcext:value-type="error">
            <text:p>#DIV/0!</text:p>
          </table:table-cell>
          <table:table-cell table:style-name="ce21" table:formula="of:=[.I44]/[.I43]" office:value-type="string" office:string-value="" calcext:value-type="error">
            <text:p>#DIV/0!</text:p>
          </table:table-cell>
          <table:table-cell table:style-name="ce21" table:formula="of:=[.J44]/[.J43]" office:value-type="string" office:string-value="" calcext:value-type="error">
            <text:p>#DIV/0!</text:p>
          </table:table-cell>
          <table:table-cell table:formula="of:=[.K44]/[.K43]" office:value-type="string" office:string-value="" calcext:value-type="error">
            <text:p>#DIV/0!</text:p>
          </table:table-cell>
          <table:table-cell table:style-name="Default" table:number-columns-repeated="16373"/>
        </table:table-row>
        <table:table-row table:style-name="ro1">
          <table:table-cell/>
          <table:table-cell table:style-name="ce5" office:value-type="string" calcext:value-type="string">
            <text:p>median</text:p>
          </table:table-cell>
          <table:table-cell table:formula="of:=MEDIAN([.C2:.C42])" office:value-type="string" office:string-value="" calcext:value-type="error">
            <text:p>#VALUE!</text:p>
          </table:table-cell>
          <table:table-cell table:style-name="ce21" table:formula="of:=MEDIAN([.D2:.D42])" office:value-type="string" office:string-value="" calcext:value-type="error">
            <text:p>#VALUE!</text:p>
          </table:table-cell>
          <table:table-cell table:style-name="ce21" table:formula="of:=MEDIAN([.E2:.E42])" office:value-type="string" office:string-value="" calcext:value-type="error">
            <text:p>#VALUE!</text:p>
          </table:table-cell>
          <table:table-cell table:style-name="ce21" table:formula="of:=MEDIAN([.F2:.F42])" office:value-type="string" office:string-value="" calcext:value-type="error">
            <text:p>#VALUE!</text:p>
          </table:table-cell>
          <table:table-cell table:style-name="ce21" table:formula="of:=MEDIAN([.G2:.G42])" office:value-type="string" office:string-value="" calcext:value-type="error">
            <text:p>#VALUE!</text:p>
          </table:table-cell>
          <table:table-cell table:style-name="ce21" table:formula="of:=MEDIAN([.H2:.H42])" office:value-type="string" office:string-value="" calcext:value-type="error">
            <text:p>#VALUE!</text:p>
          </table:table-cell>
          <table:table-cell table:style-name="ce21" table:formula="of:=MEDIAN([.I2:.I42])" office:value-type="string" office:string-value="" calcext:value-type="error">
            <text:p>#VALUE!</text:p>
          </table:table-cell>
          <table:table-cell table:style-name="ce21" table:formula="of:=MEDIAN([.J2:.J42])" office:value-type="string" office:string-value="" calcext:value-type="error">
            <text:p>#VALUE!</text:p>
          </table:table-cell>
          <table:table-cell table:formula="of:=MEDIAN([.K2:.K42])" office:value-type="string" office:string-value="" calcext:value-type="error">
            <text:p>#VALUE!</text:p>
          </table:table-cell>
          <table:table-cell table:style-name="Default" table:number-columns-repeated="16373"/>
        </table:table-row>
        <table:table-row table:style-name="ro1">
          <table:table-cell/>
          <table:table-cell table:style-name="ce5" office:value-type="string" calcext:value-type="string">
            <text:p>NPP R-sq</text:p>
          </table:table-cell>
          <table:table-cell table:style-name="ce23" table:formula="of:=[.C92]" office:value-type="string" office:string-value="" calcext:value-type="error">
            <text:p>#VALUE!</text:p>
          </table:table-cell>
          <table:table-cell table:style-name="ce31" table:formula="of:=[.D92]" office:value-type="string" office:string-value="" calcext:value-type="error">
            <text:p>#VALUE!</text:p>
          </table:table-cell>
          <table:table-cell table:style-name="ce31" table:formula="of:=[.E92]" office:value-type="string" office:string-value="" calcext:value-type="error">
            <text:p>#VALUE!</text:p>
          </table:table-cell>
          <table:table-cell table:style-name="ce31" table:formula="of:=[.F92]" office:value-type="string" office:string-value="" calcext:value-type="error">
            <text:p>#VALUE!</text:p>
          </table:table-cell>
          <table:table-cell table:style-name="ce31" table:formula="of:=[.G92]" office:value-type="string" office:string-value="" calcext:value-type="error">
            <text:p>#VALUE!</text:p>
          </table:table-cell>
          <table:table-cell table:style-name="ce31" table:formula="of:=[.H92]" office:value-type="string" office:string-value="" calcext:value-type="error">
            <text:p>#VALUE!</text:p>
          </table:table-cell>
          <table:table-cell table:style-name="ce31" table:formula="of:=[.I92]" office:value-type="string" office:string-value="" calcext:value-type="error">
            <text:p>#VALUE!</text:p>
          </table:table-cell>
          <table:table-cell table:style-name="ce31" table:formula="of:=[.J92]" office:value-type="string" office:string-value="" calcext:value-type="error">
            <text:p>#VALUE!</text:p>
          </table:table-cell>
          <table:table-cell table:style-name="ce28" table:formula="of:=[.K92]" office:value-type="string" office:string-value="" calcext:value-type="error">
            <text:p>#VALUE!</text:p>
          </table:table-cell>
          <table:table-cell table:style-name="Default" table:number-columns-repeated="16373"/>
        </table:table-row>
        <table:table-row table:style-name="ro1">
          <table:table-cell table:number-columns-repeated="2"/>
          <table:table-cell table:style-name="Default"/>
          <table:table-cell table:number-columns-repeated="7"/>
          <table:table-cell table:style-name="Default" table:number-columns-repeated="16374"/>
        </table:table-row>
        <table:table-row table:style-name="ro1">
          <table:table-cell table:style-name="ce1" office:value-type="string" calcext:value-type="string">
            <text:p>Normal Probability Plot: </text:p>
          </table:table-cell>
          <table:table-cell/>
          <table:table-cell table:style-name="Default"/>
          <table:table-cell table:number-columns-repeated="7"/>
          <table:table-cell table:style-name="Default"/>
        </table:table-row>
        <table:table-row table:style-name="ro1">
          <table:table-cell table:style-name="ce8" office:value-type="string" calcext:value-type="string">
            <text:p>%ile</text:p>
          </table:table-cell>
          <table:table-cell table:style-name="ce26" office:value-type="string" calcext:value-type="string">
            <text:p>Expected z</text:p>
          </table:table-cell>
          <table:table-cell table:style-name="ce30" table:formula="of:=IF([.C1]&gt;0;[.C1];&quot;-&quot;)" office:value-type="string" office:string-value="-" calcext:value-type="string">
            <text:p>-</text:p>
          </table:table-cell>
          <table:table-cell table:style-name="ce30" table:formula="of:=IF([.D1]&gt;0;[.D1];&quot;-&quot;)" office:value-type="string" office:string-value="-" calcext:value-type="string">
            <text:p>-</text:p>
          </table:table-cell>
          <table:table-cell table:style-name="ce30" table:formula="of:=IF([.E1]&gt;0;[.E1];&quot;-&quot;)" office:value-type="string" office:string-value="-" calcext:value-type="string">
            <text:p>-</text:p>
          </table:table-cell>
          <table:table-cell table:style-name="ce30" table:formula="of:=IF([.F1]&gt;0;[.F1];&quot;-&quot;)" office:value-type="string" office:string-value="-" calcext:value-type="string">
            <text:p>-</text:p>
          </table:table-cell>
          <table:table-cell table:style-name="ce30" table:formula="of:=IF([.G1]&gt;0;[.G1];&quot;-&quot;)" office:value-type="string" office:string-value="-" calcext:value-type="string">
            <text:p>-</text:p>
          </table:table-cell>
          <table:table-cell table:style-name="ce30" table:formula="of:=IF([.H1]&gt;0;[.H1];&quot;-&quot;)" office:value-type="string" office:string-value="-" calcext:value-type="string">
            <text:p>-</text:p>
          </table:table-cell>
          <table:table-cell table:style-name="ce30" table:formula="of:=IF([.I1]&gt;0;[.I1];&quot;-&quot;)" office:value-type="string" office:string-value="-" calcext:value-type="string">
            <text:p>-</text:p>
          </table:table-cell>
          <table:table-cell table:style-name="ce30" table:formula="of:=IF([.J1]&gt;0;[.J1];&quot;-&quot;)" office:value-type="string" office:string-value="-" calcext:value-type="string">
            <text:p>-</text:p>
          </table:table-cell>
          <table:table-cell table:style-name="ce35" table:formula="of:=IF([.K1]&gt;0;[.K1];&quot;-&quot;)" office:value-type="string" office:string-value="-" calcext:value-type="string">
            <text:p>-</text:p>
          </table:table-cell>
          <table:table-cell>
            <draw:frame draw:z-index="0" draw:style-name="gr1" draw:text-style-name="P1" svg:width="8.8413in" svg:height="5.0744in" svg:x="0.0004in" svg:y="0.0004in">
              <draw:object draw:notify-on-update-of-ranges="template.B50:template.B50 template.B51:template.B91 template.C50:template.C50 template.C51:template.C91 template.B50:template.B50 template.B51:template.B91 template.D50:template.D50 template.D51:template.D91 template.B50:template.B50 template.B51:template.B91 template.E50:template.E50 template.E51:template.E91 template.B50:template.B50 template.B51:template.B91 template.F50:template.F50 template.F51:template.F91 template.B50:template.B50 template.B51:template.B91 template.G50:template.G50 template.G51:template.G91 template.B50:template.B50 template.B51:template.B91 template.H50:template.H50 template.H51:template.H91 template.B50:template.B50 template.B51:template.B91 template.I50:template.I50 template.I51:template.I91 template.B50:template.B50 template.B51:template.B91 template.J50:template.J50 template.J51:template.J91 template.B50:template.B50 template.B51:template.B91 template.K50:template.K50 template.K51:template.K91" xlink:href="./Object 11" xlink:type="simple" xlink:show="embed" xlink:actuate="onLoad">
                <loext:p/>
              </draw:object>
              <draw:image xlink:href="./ObjectReplacements/Object 11" xlink:type="simple" xlink:show="embed" xlink:actuate="onLoad"/>
            </draw:frame>
          </table:table-cell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51:.A60];0;1);&quot;&quot;)">
            <text:p/>
          </table:table-cell>
          <table:table-cell table:style-name="Default" table:number-matrix-columns-spanned="1" table:number-matrix-rows-spanned="41" table:formula="of:=IF(COM.MICROSOFT.SORT([.C2:.C42]) = 0; &quot;&quot;; (COM.MICROSOFT.SORT([.C2:.C42])-[.C43])/[.C44])">
            <text:p/>
          </table:table-cell>
          <table:table-cell table:number-matrix-columns-spanned="1" table:number-matrix-rows-spanned="41" table:formula="of:=IF(COM.MICROSOFT.SORT([.D2:.D42]) = 0; &quot;&quot;; (COM.MICROSOFT.SORT([.D2:.D42])-[.D43])/[.D44])">
            <text:p/>
          </table:table-cell>
          <table:table-cell table:number-matrix-columns-spanned="1" table:number-matrix-rows-spanned="41" table:formula="of:=IF(COM.MICROSOFT.SORT([.E2:.E42]) = 0; &quot;&quot;; (COM.MICROSOFT.SORT([.E2:.E42])-[.E43])/[.E44])">
            <text:p/>
          </table:table-cell>
          <table:table-cell table:number-matrix-columns-spanned="1" table:number-matrix-rows-spanned="41" table:formula="of:=IF(COM.MICROSOFT.SORT([.F2:.F42]) = 0; &quot;&quot;; (COM.MICROSOFT.SORT([.F2:.F42])-[.F43])/[.F44])">
            <text:p/>
          </table:table-cell>
          <table:table-cell table:number-matrix-columns-spanned="1" table:number-matrix-rows-spanned="41" table:formula="of:=IF(COM.MICROSOFT.SORT([.G2:.G42]) = 0; &quot;&quot;; (COM.MICROSOFT.SORT([.G2:.G42])-[.G43])/[.G44])">
            <text:p/>
          </table:table-cell>
          <table:table-cell table:number-matrix-columns-spanned="1" table:number-matrix-rows-spanned="41" table:formula="of:=IF(COM.MICROSOFT.SORT([.H2:.H42]) = 0; &quot;&quot;; (COM.MICROSOFT.SORT([.H2:.H42])-[.H43])/[.H44])">
            <text:p/>
          </table:table-cell>
          <table:table-cell table:number-matrix-columns-spanned="1" table:number-matrix-rows-spanned="41" table:formula="of:=IF(COM.MICROSOFT.SORT([.I2:.I42]) = 0; &quot;&quot;; (COM.MICROSOFT.SORT([.I2:.I42])-[.I43])/[.I44])">
            <text:p/>
          </table:table-cell>
          <table:table-cell table:number-matrix-columns-spanned="1" table:number-matrix-rows-spanned="41" table:formula="of:=IF(COM.MICROSOFT.SORT([.J2:.J42]) = 0; &quot;&quot;; (COM.MICROSOFT.SORT([.J2:.J42])-[.J43])/[.J44])">
            <text:p/>
          </table:table-cell>
          <table:table-cell table:number-matrix-columns-spanned="1" table:number-matrix-rows-spanned="41" table:formula="of:=IF(COM.MICROSOFT.SORT([.K2:.K42]) = 0; &quot;&quot;; (COM.MICROSOFT.SORT([.K2:.K42])-[.K43])/[.K44])"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52:.A6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53:.A6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54:.A6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55:.A6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56:.A6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57:.A6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58:.A6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59:.A6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60:.A6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61:.A70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62:.A7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63:.A7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64:.A7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65:.A7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66:.A7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67:.A7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68:.A7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69:.A7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70:.A7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71:.A80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72:.A8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73:.A8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74:.A8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75:.A8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76:.A8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77:.A8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78:.A8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79:.A8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80:.A8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81:.A90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82:.A91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83:.A92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84:.A93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85:.A94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86:.A95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87:.A96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88:.A97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89:.A98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9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7" table:formula="of:=IFERROR(COM.MICROSOFT.NORM.INV([.A90:.A99];0;1);&quot;&quot;)">
            <text:p/>
          </table:table-cell>
          <table:table-cell table:style-name="Default"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>
            <text:p/>
          </table:table-cell>
          <table:table-cell table:style-name="Default" table:number-columns-repeated="16373"/>
        </table:table-row>
        <table:table-row table:style-name="ro1">
          <table:table-cell table:style-name="ce23" table:formula="of:=COM.MICROSOFT.LET(_xlpm.p;(ROW()-ROW([.A$50])-1+0.5)/(COUNT([.$C$2:.$C$42])); IF(_xlpm.p&gt;1;&quot;&quot;;_xlpm.p))" office:value-type="string" office:string-value="" calcext:value-type="error">
            <text:p>#DIV/0!</text:p>
          </table:table-cell>
          <table:table-cell table:style-name="ce28" table:formula="of:=IFERROR(COM.MICROSOFT.NORM.INV([.A91:.A100];0;1);&quot;&quot;)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31">
            <text:p/>
          </table:table-cell>
          <table:table-cell table:style-name="ce28">
            <text:p/>
          </table:table-cell>
          <table:table-cell table:style-name="Default" table:number-columns-repeated="16373"/>
        </table:table-row>
        <table:table-row table:style-name="ro1">
          <table:table-cell/>
          <table:table-cell table:style-name="ce5" office:value-type="string" calcext:value-type="string">
            <text:p>R-squared</text:p>
          </table:table-cell>
          <table:table-cell table:style-name="Default" table:formula="of:=RSQ([.C51:.C91];[.$B51:.$B91])" office:value-type="string" office:string-value="" calcext:value-type="error">
            <text:p>#VALUE!</text:p>
          </table:table-cell>
          <table:table-cell table:formula="of:=RSQ([.D51:.D91];[.$B51:.$B91])" office:value-type="string" office:string-value="" calcext:value-type="error">
            <text:p>#VALUE!</text:p>
          </table:table-cell>
          <table:table-cell table:formula="of:=RSQ([.E51:.E91];[.$B51:.$B91])" office:value-type="string" office:string-value="" calcext:value-type="error">
            <text:p>#VALUE!</text:p>
          </table:table-cell>
          <table:table-cell table:formula="of:=RSQ([.F51:.F91];[.$B51:.$B91])" office:value-type="string" office:string-value="" calcext:value-type="error">
            <text:p>#VALUE!</text:p>
          </table:table-cell>
          <table:table-cell table:formula="of:=RSQ([.G51:.G91];[.$B51:.$B91])" office:value-type="string" office:string-value="" calcext:value-type="error">
            <text:p>#VALUE!</text:p>
          </table:table-cell>
          <table:table-cell table:formula="of:=RSQ([.H51:.H91];[.$B51:.$B91])" office:value-type="string" office:string-value="" calcext:value-type="error">
            <text:p>#VALUE!</text:p>
          </table:table-cell>
          <table:table-cell table:formula="of:=RSQ([.I51:.I91];[.$B51:.$B91])" office:value-type="string" office:string-value="" calcext:value-type="error">
            <text:p>#VALUE!</text:p>
          </table:table-cell>
          <table:table-cell table:formula="of:=RSQ([.J51:.J91];[.$B51:.$B91])" office:value-type="string" office:string-value="" calcext:value-type="error">
            <text:p>#VALUE!</text:p>
          </table:table-cell>
          <table:table-cell table:style-name="Default" table:formula="of:=RSQ([.K51:.K91];[.$B51:.$B91])" office:value-type="string" office:string-value="" calcext:value-type="error">
            <text:p>#VALUE!</text:p>
          </table:table-cell>
          <table:table-cell table:style-name="Default" table:number-columns-repeated="1637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Ubuntu" svg:font-family="Ubuntu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Devanagari" style:font-family-complex="'Lohit Devanagari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29">
      <number:number number:decimal-places="13" number:min-decimal-places="13" number:min-integer-digits="1"/>
    </number:number-style>
    <number:number-style style:name="N130">
      <number:number number:decimal-places="12" number:min-decimal-places="12" number:min-integer-digits="1"/>
    </number:number-style>
    <number:number-style style:name="N131">
      <number:number number:decimal-places="11" number:min-decimal-places="11" number:min-integer-digits="1"/>
    </number:number-style>
    <number:number-style style:name="N132">
      <number:number number:decimal-places="10" number:min-decimal-places="10" number:min-integer-digits="1"/>
    </number:number-style>
    <number:number-style style:name="N133">
      <number:number number:decimal-places="9" number:min-decimal-places="9" number:min-integer-digits="1"/>
    </number:number-style>
    <number:number-style style:name="N134">
      <number:number number:decimal-places="8" number:min-decimal-places="8" number:min-integer-digits="1"/>
    </number:number-style>
    <number:number-style style:name="N135">
      <number:number number:decimal-places="7" number:min-decimal-places="7" number:min-integer-digits="1"/>
    </number:number-style>
    <number:number-style style:name="N136">
      <number:number number:decimal-places="6" number:min-decimal-places="6" number:min-integer-digits="1"/>
    </number:number-style>
    <number:number-style style:name="N137">
      <number:number number:decimal-places="5" number:min-decimal-places="5" number:min-integer-digits="1"/>
    </number:number-style>
    <number:number-style style:name="N138">
      <number:number number:decimal-places="4" number:min-decimal-places="4" number:min-integer-digits="1"/>
    </number:number-style>
    <number:number-style style:name="N139">
      <number:number number:decimal-places="3" number:min-decimal-places="3" number:min-integer-digits="1"/>
    </number:number-style>
    <number:number-style style:name="N140">
      <number:number number:decimal-places="14" number:min-decimal-places="14" number:min-integer-digits="1"/>
    </number:number-style>
    <number:number-style style:name="N141">
      <number:number number:decimal-places="1" number:min-decimal-places="1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25in" fo:margin-bottom="0.25in" fo:margin-left="0.25in" fo:margin-right="0.25in" fo:border="0.06pt solid #999999" fo:padding="0in" style:scale-to-pages="1" style:writing-mode="lr-tb"/>
      <style:header-style>
        <style:header-footer-properties fo:min-height="0.3in" fo:margin-left="0in" fo:margin-right="0in" fo:margin-bottom="0.1in"/>
      </style:header-style>
      <style:footer-style>
        <style:header-footer-properties fo:min-height="0.3in" fo:margin-left="0in" fo:margin-right="0in" fo:margin-top="0.1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22:06:06.019435656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7-11T11:09:33.061217138</meta:creation-date>
    <dc:date>2026-09-14T14:34:06.912278599</dc:date>
    <meta:editing-duration>P2DT17H30M17S</meta:editing-duration>
    <meta:editing-cycles>24</meta:editing-cycles>
    <meta:generator>LibreOffice/26.2.5.2$Linux_X86_64 LibreOffice_project/6d2b0d33fb0f5da53a12f98bed3e9973e56ff1f0</meta:generator>
    <meta:print-date>2026-09-13T17:36:19.954146894</meta:print-date>
    <meta:document-statistic meta:table-count="10" meta:cell-count="4421" meta:object-count="11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treat-empty-cells="ignore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8" style:family="chart" style:data-style-name="N0">
      <style:chart-properties chart:display-label="true" chart:logarithmic="false" chart:reverse-direction="false" text:line-break="false" loext:try-staggering-first="false" chart:link-data-style-to-source="true" chart:visible="false" chart:axis-position="end"/>
      <style:graphic-properties svg:stroke-color="#b3b3b3"/>
      <style:text-properties fo:font-size="10pt" style:font-size-asian="10pt" style:font-size-complex="10pt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25cm" svg:stroke-color="#004586" draw:fill-color="#004586" dr3d:edge-rounding="5%"/>
      <style:text-properties fo:font-size="10pt" style:font-size-asian="10pt" style:font-size-complex="10pt"/>
    </style:style>
    <style:style style:name="ch10" style:family="chart">
      <style:chart-properties chart:regression-name="" chart:regression-max-degree="2" chart:regression-force-intercept="true" chart:regression-intercept-value="0" chart:regression-period="2" loext:regression-extrapolate-forward="0" loext:regression-extrapolate-backward="0" chart:regression-type="linear"/>
      <style:graphic-properties svg:stroke-color="#004586"/>
    </style:style>
    <style:style style:name="ch11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25cm" svg:stroke-color="#ff420e" draw:fill-color="#ff420e" dr3d:edge-rounding="5%"/>
      <style:text-properties fo:font-size="10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</office:automatic-styles>
  <office:body>
    <office:chart>
      <chart:chart svg:width="26.308cm" svg:height="14.798cm" xlink:href=".." xlink:type="simple" chart:class="chart:scatter" chart:style-name="ch1">
        <chart:title svg:x="8.858cm" svg:y="0.431cm" chart:style-name="ch2">
          <text:p>Ideal Water Content vs. Bentonite Content</text:p>
        </chart:title>
        <chart:legend chart:legend-position="end" svg:x="20.797cm" svg:y="6.602cm" style:legend-expansion="high" chart:style-name="ch3"/>
        <chart:plot-area chart:style-name="ch4" svg:x="1.533cm" svg:y="1.311cm" svg:width="19.309cm" svg:height="11.701cm">
          <chart:coordinate-region svg:x="2.262cm" svg:y="1.51cm" svg:width="18.387cm" svg:height="10.855cm"/>
          <chart:axis chart:dimension="x" chart:name="primary-x" chart:style-name="ch5">
            <chart:grid chart:style-name="ch6" chart:class="major"/>
          </chart:axis>
          <chart:axis chart:dimension="y" chart:name="primary-y" chart:style-name="ch7">
            <chart:grid chart:style-name="ch6" chart:class="major"/>
          </chart:axis>
          <chart:axis chart:dimension="y" chart:name="secondary-y" chart:style-name="ch8"/>
          <chart:series chart:attached-axis="primary-y" chart:style-name="ch9" chart:values-cell-range-address="'ideal water content'.B2:'ideal water content'.B11" chart:label-cell-address="'ideal water content'.B1:'ideal water content'.B1" chart:class="chart:scatter">
            <chart:domain table:cell-range-address="'ideal water content'.A2:'ideal water content'.A11"/>
            <chart:regression-curve chart:style-name="ch10">
              <chart:equation chart:display-equation="true" chart:display-r-square="true" svg:x="5.673cm" svg:y="5.108cm"/>
            </chart:regression-curve>
            <chart:data-point chart:repeated="10"/>
          </chart:series>
          <chart:series chart:attached-axis="secondary-y" chart:style-name="ch11" chart:values-cell-range-address="'ideal water content'.C2:'ideal water content'.C11" chart:label-cell-address="'ideal water content'.C1:'ideal water content'.C1" chart:class="chart:scatter">
            <chart:data-point chart:repeated="10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  <table:table-cell office:value-type="string">
                <text:p>water content (%): </text:p>
                <draw:g>
                  <svg:desc>'ideal water content'.B1:'ideal water content'.B1</svg:desc>
                </draw:g>
              </table:table-cell>
              <table:table-cell office:value-type="string">
                <text:p>water-bentonite ratio: </text:p>
                <draw:g>
                  <svg:desc>'ideal water content'.C1:'ideal water content'.C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3">
                <text:p>3</text:p>
                <draw:g>
                  <svg:desc>'ideal water content'.A2:'ideal water content'.A11</svg:desc>
                </draw:g>
              </table:table-cell>
              <table:table-cell office:value-type="float" office:value="1.2">
                <text:p>1.2</text:p>
                <draw:g>
                  <svg:desc>'ideal water content'.B2:'ideal water content'.B11</svg:desc>
                </draw:g>
              </table:table-cell>
              <table:table-cell office:value-type="float" office:value="0.404858299595142">
                <text:p>0.404858299595142</text:p>
                <draw:g>
                  <svg:desc>'ideal water content'.C2:'ideal water content'.C1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4">
                <text:p>4</text:p>
              </table:table-cell>
              <table:table-cell office:value-type="float" office:value="1.5">
                <text:p>1.5</text:p>
              </table:table-cell>
              <table:table-cell office:value-type="float" office:value="0.380710659898477">
                <text:p>0.380710659898477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5">
                <text:p>5</text:p>
              </table:table-cell>
              <table:table-cell office:value-type="float" office:value="1.9">
                <text:p>1.9</text:p>
              </table:table-cell>
              <table:table-cell office:value-type="float" office:value="0.387359836901121">
                <text:p>0.387359836901121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6">
                <text:p>6</text:p>
              </table:table-cell>
              <table:table-cell office:value-type="float" office:value="2.2">
                <text:p>2.2</text:p>
              </table:table-cell>
              <table:table-cell office:value-type="float" office:value="0.374914792092706">
                <text:p>0.374914792092706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7">
                <text:p>7</text:p>
              </table:table-cell>
              <table:table-cell office:value-type="float" office:value="2.7">
                <text:p>2.7</text:p>
              </table:table-cell>
              <table:table-cell office:value-type="float" office:value="0.396417559829687">
                <text:p>0.396417559829687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8">
                <text:p>8</text:p>
              </table:table-cell>
              <table:table-cell office:value-type="float" office:value="3">
                <text:p>3</text:p>
              </table:table-cell>
              <table:table-cell office:value-type="float" office:value="0.38659793814433">
                <text:p>0.38659793814433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9">
                <text:p>9</text:p>
              </table:table-cell>
              <table:table-cell office:value-type="float" office:value="3.4">
                <text:p>3.4</text:p>
              </table:table-cell>
              <table:table-cell office:value-type="float" office:value="0.391074304117782">
                <text:p>0.391074304117782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10">
                <text:p>10</text:p>
              </table:table-cell>
              <table:table-cell office:value-type="float" office:value="3.8">
                <text:p>3.8</text:p>
              </table:table-cell>
              <table:table-cell office:value-type="float" office:value="0.395010395010395">
                <text:p>0.395010395010395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11">
                <text:p>11</text:p>
              </table:table-cell>
              <table:table-cell office:value-type="float" office:value="4.1">
                <text:p>4.1</text:p>
              </table:table-cell>
              <table:table-cell office:value-type="float" office:value="0.388662432458053">
                <text:p>0.388662432458053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12">
                <text:p>12</text:p>
              </table:table-cell>
              <table:table-cell office:value-type="float" office:value="4.4">
                <text:p>4.4</text:p>
              </table:table-cell>
              <table:table-cell office:value-type="float" office:value="0.383542538354254">
                <text:p>0.383542538354254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5.2$Linux_X86_64 LibreOffice_project/6d2b0d33fb0f5da53a12f98bed3e9973e56ff1f0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10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5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loext:major-origin="0.5" chart:axis-position="start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chart:axis-position="start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13pt" style:font-size-asian="13pt" style:font-size-complex="13pt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fals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false"/>
      <style:graphic-properties svg:stroke-width="0.08cm" svg:stroke-color="#ff420e" draw:fill-color="#ff420e" dr3d:edge-rounding="5%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down" chart:symbol-width="0.25cm" chart:symbol-height="0.25cm" chart:link-data-style-to-source="false"/>
      <style:graphic-properties svg:stroke-width="0.08cm" svg:stroke-color="#ffd320" draw:fill-color="#ffd320" dr3d:edge-rounding="5%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fals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arrow-right" chart:symbol-width="0.25cm" chart:symbol-height="0.25cm" chart:link-data-style-to-source="fals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4" style:family="chart" style:data-style-name="N0">
      <style:chart-properties chart:symbol-type="named-symbol" chart:symbol-name="arrow-left" chart:symbol-width="0.25cm" chart:symbol-height="0.25cm" chart:link-data-style-to-source="fals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5" style:family="chart" style:data-style-name="N0">
      <style:chart-properties chart:symbol-type="named-symbol" chart:symbol-name="bow-tie" chart:symbol-width="0.25cm" chart:symbol-height="0.25cm" chart:link-data-style-to-source="fals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6" style:family="chart" style:data-style-name="N0">
      <style:chart-properties chart:symbol-type="named-symbol" chart:symbol-name="hourglass" chart:symbol-width="0.25cm" chart:symbol-height="0.25cm" chart:link-data-style-to-source="false"/>
      <style:graphic-properties svg:stroke-width="0.08cm" svg:stroke-color="#aecf00" draw:fill-color="#aecf00"/>
      <style:text-properties fo:font-size="10pt" style:font-size-asian="10pt" style:font-size-complex="10pt"/>
    </style:style>
    <style:style style:name="ch17" style:family="chart" style:data-style-name="N0">
      <style:chart-properties chart:symbol-type="named-symbol" chart:symbol-name="circle" chart:symbol-width="0.25cm" chart:symbol-height="0.25cm" chart:link-data-style-to-source="false"/>
      <style:graphic-properties svg:stroke-width="0.08cm" svg:stroke-color="#4b1f6f" draw:fill-color="#4b1f6f"/>
      <style:text-properties fo:font-size="10pt" style:font-size-asian="10pt" style:font-size-complex="10pt"/>
    </style:style>
    <style:style style:name="ch18" style:family="chart">
      <style:graphic-properties draw:stroke="solid" svg:stroke-color="#b3b3b3" draw:fill="none" draw:fill-color="#e6e6e6"/>
    </style:style>
    <style:style style:name="ch19" style:family="chart">
      <style:graphic-properties svg:stroke-color="#b3b3b3" draw:fill-color="#cccccc"/>
    </style:style>
    <style:style style:name="T1" style:family="text">
      <style:text-properties fo:font-size="9pt" style:font-size-asian="9pt" style:font-size-complex="9pt"/>
    </style:style>
  </office:automatic-styles>
  <office:body>
    <office:chart>
      <chart:chart svg:width="22.458cm" svg:height="12.89cm" xlink:href=".." xlink:type="simple" chart:class="chart:scatter" chart:style-name="ch1">
        <chart:title svg:x="8.858cm" svg:y="0.393cm" chart:style-name="ch2">
          <text:p>Normal Probability Plot</text:p>
        </chart:title>
        <chart:legend chart:legend-position="end" svg:x="18.419cm" svg:y="4.154cm" style:legend-expansion="high" chart:style-name="ch3"/>
        <chart:plot-area chart:style-name="ch4" svg:x="1.46cm" svg:y="1.429cm" svg:width="16.51cm" svg:height="10.223cm">
          <chart:coordinate-region svg:x="2.304cm" svg:y="1.628cm" svg:width="15.569cm" svg:height="9.377cm"/>
          <chart:axis chart:dimension="x" chart:name="primary-x" chart:style-name="ch5">
            <chart:title svg:x="8.414cm" svg:y="11.909cm" chart:style-name="ch2">
              <text:p><text:span text:style-name="T1">Expected Z-score</text:span></text:p>
            </chart:title>
            <chart:grid chart:style-name="ch6" chart:class="major"/>
          </chart:axis>
          <chart:axis chart:dimension="y" chart:name="primary-y" chart:style-name="ch7">
            <chart:title svg:x="0.451cm" svg:y="7.135cm" chart:style-name="ch8">
              <text:p><text:span text:style-name="T1">Z-score</text:span></text:p>
            </chart:title>
            <chart:grid chart:style-name="ch6" chart:class="major"/>
          </chart:axis>
          <chart:series chart:style-name="ch9" chart:values-cell-range-address="'tensile v3 summer 2026'.C51:'tensile v3 summer 2026'.C91" chart:label-cell-address="'tensile v3 summer 2026'.C50:'tensile v3 summer 2026'.C50" chart:class="chart:scatter">
            <chart:domain table:cell-range-address="'tensile v3 summer 2026'.B51:'tensile v3 summer 2026'.B91"/>
            <chart:data-point chart:repeated="41"/>
          </chart:series>
          <chart:series chart:style-name="ch10" chart:values-cell-range-address="'tensile v3 summer 2026'.D51:'tensile v3 summer 2026'.D91" chart:label-cell-address="'tensile v3 summer 2026'.D50:'tensile v3 summer 2026'.D50" chart:class="chart:scatter">
            <chart:data-point chart:repeated="41"/>
          </chart:series>
          <chart:series chart:style-name="ch11" chart:values-cell-range-address="'tensile v3 summer 2026'.E51:'tensile v3 summer 2026'.E91" chart:label-cell-address="'tensile v3 summer 2026'.E50:'tensile v3 summer 2026'.E50" chart:class="chart:scatter">
            <chart:data-point chart:repeated="41"/>
          </chart:series>
          <chart:series chart:style-name="ch12" chart:values-cell-range-address="'tensile v3 summer 2026'.F51:'tensile v3 summer 2026'.F91" chart:label-cell-address="'tensile v3 summer 2026'.F50:'tensile v3 summer 2026'.F50" chart:class="chart:scatter">
            <chart:data-point chart:repeated="41"/>
          </chart:series>
          <chart:series chart:style-name="ch13" chart:values-cell-range-address="'tensile v3 summer 2026'.G51:'tensile v3 summer 2026'.G91" chart:label-cell-address="'tensile v3 summer 2026'.G50:'tensile v3 summer 2026'.G50" chart:class="chart:scatter">
            <chart:data-point chart:repeated="41"/>
          </chart:series>
          <chart:series chart:style-name="ch14" chart:values-cell-range-address="'tensile v3 summer 2026'.H51:'tensile v3 summer 2026'.H91" chart:label-cell-address="'tensile v3 summer 2026'.H50:'tensile v3 summer 2026'.H50" chart:class="chart:scatter">
            <chart:data-point chart:repeated="41"/>
          </chart:series>
          <chart:series chart:style-name="ch15" chart:values-cell-range-address="'tensile v3 summer 2026'.I51:'tensile v3 summer 2026'.I91" chart:label-cell-address="'tensile v3 summer 2026'.I50:'tensile v3 summer 2026'.I50" chart:class="chart:scatter">
            <chart:data-point chart:repeated="41"/>
          </chart:series>
          <chart:series chart:style-name="ch16" chart:values-cell-range-address="'tensile v3 summer 2026'.J51:'tensile v3 summer 2026'.J91" chart:label-cell-address="'tensile v3 summer 2026'.J50:'tensile v3 summer 2026'.J50" chart:class="chart:scatter">
            <chart:data-point chart:repeated="41"/>
          </chart:series>
          <chart:series chart:style-name="ch17" chart:values-cell-range-address="'tensile v3 summer 2026'.K51:'tensile v3 summer 2026'.K91" chart:label-cell-address="'tensile v3 summer 2026'.K50:'tensile v3 summer 2026'.K50" chart:class="chart:scatter">
            <chart:data-point chart:repeated="41"/>
          </chart:series>
          <chart:wall chart:style-name="ch18"/>
          <chart:floor chart:style-name="ch1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B</text:p>
              </table:table-cell>
              <table:table-cell office:value-type="string">
                <text:p>Pulling Force (kg)</text:p>
                <draw:g>
                  <svg:desc>'tensile v3 summer 2026'.C50:'tensile v3 summer 2026'.C50</svg:desc>
                </draw:g>
              </table:table-cell>
              <table:table-cell office:value-type="string">
                <text:p>Ultimate Load (N)</text:p>
                <draw:g>
                  <svg:desc>'tensile v3 summer 2026'.D50:'tensile v3 summer 2026'.D50</svg:desc>
                </draw:g>
              </table:table-cell>
              <table:table-cell office:value-type="string">
                <text:p>Strength (kPa)</text:p>
                <draw:g>
                  <svg:desc>'tensile v3 summer 2026'.E50:'tensile v3 summer 2026'.E50</svg:desc>
                </draw:g>
              </table:table-cell>
              <table:table-cell office:value-type="string">
                <text:p>-</text:p>
                <draw:g>
                  <svg:desc>'tensile v3 summer 2026'.F50:'tensile v3 summer 2026'.F50</svg:desc>
                </draw:g>
              </table:table-cell>
              <table:table-cell office:value-type="string">
                <text:p>-</text:p>
                <draw:g>
                  <svg:desc>'tensile v3 summer 2026'.G50:'tensile v3 summer 2026'.G50</svg:desc>
                </draw:g>
              </table:table-cell>
              <table:table-cell office:value-type="string">
                <text:p>-</text:p>
                <draw:g>
                  <svg:desc>'tensile v3 summer 2026'.H50:'tensile v3 summer 2026'.H50</svg:desc>
                </draw:g>
              </table:table-cell>
              <table:table-cell office:value-type="string">
                <text:p>-</text:p>
                <draw:g>
                  <svg:desc>'tensile v3 summer 2026'.I50:'tensile v3 summer 2026'.I50</svg:desc>
                </draw:g>
              </table:table-cell>
              <table:table-cell office:value-type="string">
                <text:p>-</text:p>
                <draw:g>
                  <svg:desc>'tensile v3 summer 2026'.J50:'tensile v3 summer 2026'.J50</svg:desc>
                </draw:g>
              </table:table-cell>
              <table:table-cell office:value-type="string">
                <text:p>-</text:p>
                <draw:g>
                  <svg:desc>'tensile v3 summer 2026'.K50:'tensile v3 summer 2026'.K50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-1.73166439612225">
                <text:p>-1.73166439612225</text:p>
                <draw:g>
                  <svg:desc>'tensile v3 summer 2026'.B51:'tensile v3 summer 2026'.B91</svg:desc>
                </draw:g>
              </table:table-cell>
              <table:table-cell office:value-type="float" office:value="-2.11569724410115">
                <text:p>-2.11569724410115</text:p>
                <draw:g>
                  <svg:desc>'tensile v3 summer 2026'.C51:'tensile v3 summer 2026'.C91</svg:desc>
                </draw:g>
              </table:table-cell>
              <table:table-cell office:value-type="float" office:value="-2.11569724410115">
                <text:p>-2.11569724410115</text:p>
                <draw:g>
                  <svg:desc>'tensile v3 summer 2026'.D51:'tensile v3 summer 2026'.D91</svg:desc>
                </draw:g>
              </table:table-cell>
              <table:table-cell office:value-type="float" office:value="-2.11569724410115">
                <text:p>-2.11569724410115</text:p>
                <draw:g>
                  <svg:desc>'tensile v3 summer 2026'.E51:'tensile v3 summer 2026'.E91</svg:desc>
                </draw:g>
              </table:table-cell>
              <table:table-cell office:value-type="float" office:value="NaN">
                <text:p>NaN</text:p>
                <draw:g>
                  <svg:desc>'tensile v3 summer 2026'.F51:'tensile v3 summer 2026'.F91</svg:desc>
                </draw:g>
              </table:table-cell>
              <table:table-cell office:value-type="float" office:value="NaN">
                <text:p>NaN</text:p>
                <draw:g>
                  <svg:desc>'tensile v3 summer 2026'.G51:'tensile v3 summer 2026'.G91</svg:desc>
                </draw:g>
              </table:table-cell>
              <table:table-cell office:value-type="float" office:value="NaN">
                <text:p>NaN</text:p>
                <draw:g>
                  <svg:desc>'tensile v3 summer 2026'.H51:'tensile v3 summer 2026'.H91</svg:desc>
                </draw:g>
              </table:table-cell>
              <table:table-cell office:value-type="float" office:value="NaN">
                <text:p>NaN</text:p>
                <draw:g>
                  <svg:desc>'tensile v3 summer 2026'.I51:'tensile v3 summer 2026'.I91</svg:desc>
                </draw:g>
              </table:table-cell>
              <table:table-cell office:value-type="float" office:value="NaN">
                <text:p>NaN</text:p>
                <draw:g>
                  <svg:desc>'tensile v3 summer 2026'.J51:'tensile v3 summer 2026'.J91</svg:desc>
                </draw:g>
              </table:table-cell>
              <table:table-cell office:value-type="float" office:value="NaN">
                <text:p>NaN</text:p>
                <draw:g>
                  <svg:desc>'tensile v3 summer 2026'.K51:'tensile v3 summer 2026'.K9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-1.15034938037601">
                <text:p>-1.15034938037601</text:p>
              </table:table-cell>
              <table:table-cell office:value-type="float" office:value="-0.844561146156752">
                <text:p>-0.844561146156752</text:p>
              </table:table-cell>
              <table:table-cell office:value-type="float" office:value="-0.844561146156752">
                <text:p>-0.844561146156752</text:p>
              </table:table-cell>
              <table:table-cell office:value-type="float" office:value="-0.844561146156752">
                <text:p>-0.8445611461567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-0.812217801499913">
                <text:p>-0.812217801499913</text:p>
              </table:table-cell>
              <table:table-cell office:value-type="float" office:value="-0.41512327522959">
                <text:p>-0.41512327522959</text:p>
              </table:table-cell>
              <table:table-cell office:value-type="float" office:value="-0.415123275229591">
                <text:p>-0.415123275229591</text:p>
              </table:table-cell>
              <table:table-cell office:value-type="float" office:value="-0.415123275229591">
                <text:p>-0.4151232752295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-0.548522282698098">
                <text:p>-0.548522282698098</text:p>
              </table:table-cell>
              <table:table-cell office:value-type="float" office:value="-0.312058186207071">
                <text:p>-0.312058186207071</text:p>
              </table:table-cell>
              <table:table-cell office:value-type="float" office:value="-0.312058186207072">
                <text:p>-0.312058186207072</text:p>
              </table:table-cell>
              <table:table-cell office:value-type="float" office:value="-0.312058186207073">
                <text:p>-0.3120581862070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-0.318639363964375">
                <text:p>-0.318639363964375</text:p>
              </table:table-cell>
              <table:table-cell office:value-type="float" office:value="-0.260525641695812">
                <text:p>-0.260525641695812</text:p>
              </table:table-cell>
              <table:table-cell office:value-type="float" office:value="-0.260525641695812">
                <text:p>-0.260525641695812</text:p>
              </table:table-cell>
              <table:table-cell office:value-type="float" office:value="-0.260525641695812">
                <text:p>-0.2605256416958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-0.104633455614075">
                <text:p>-0.104633455614075</text:p>
              </table:table-cell>
              <table:table-cell office:value-type="float" office:value="-0.0887504933249466">
                <text:p>-0.0887504933249466</text:p>
              </table:table-cell>
              <table:table-cell office:value-type="float" office:value="-0.0887504933249477">
                <text:p>-0.0887504933249477</text:p>
              </table:table-cell>
              <table:table-cell office:value-type="float" office:value="-0.0887504933249479">
                <text:p>-0.08875049332494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104633455614075">
                <text:p>0.104633455614075</text:p>
              </table:table-cell>
              <table:table-cell office:value-type="float" office:value="0.0486696253717454">
                <text:p>0.0486696253717454</text:p>
              </table:table-cell>
              <table:table-cell office:value-type="float" office:value="0.0486696253717439">
                <text:p>0.0486696253717439</text:p>
              </table:table-cell>
              <table:table-cell office:value-type="float" office:value="0.0486696253717442">
                <text:p>0.04866962537174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318639363964375">
                <text:p>0.318639363964375</text:p>
              </table:table-cell>
              <table:table-cell office:value-type="float" office:value="0.134557199557178">
                <text:p>0.134557199557178</text:p>
              </table:table-cell>
              <table:table-cell office:value-type="float" office:value="0.134557199557177">
                <text:p>0.134557199557177</text:p>
              </table:table-cell>
              <table:table-cell office:value-type="float" office:value="0.134557199557177">
                <text:p>0.1345571995571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548522282698098">
                <text:p>0.548522282698098</text:p>
              </table:table-cell>
              <table:table-cell office:value-type="float" office:value="0.186089744068437">
                <text:p>0.186089744068437</text:p>
              </table:table-cell>
              <table:table-cell office:value-type="float" office:value="0.186089744068437">
                <text:p>0.186089744068437</text:p>
              </table:table-cell>
              <table:table-cell office:value-type="float" office:value="0.186089744068438">
                <text:p>0.1860897440684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0.812217801499913">
                <text:p>0.812217801499913</text:p>
              </table:table-cell>
              <table:table-cell office:value-type="float" office:value="0.512462525973079">
                <text:p>0.512462525973079</text:p>
              </table:table-cell>
              <table:table-cell office:value-type="float" office:value="0.512462525973078">
                <text:p>0.512462525973078</text:p>
              </table:table-cell>
              <table:table-cell office:value-type="float" office:value="0.512462525973077">
                <text:p>0.5124625259730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1.15034938037601">
                <text:p>1.15034938037601</text:p>
              </table:table-cell>
              <table:table-cell office:value-type="float" office:value="1.28545069364197">
                <text:p>1.28545069364197</text:p>
              </table:table-cell>
              <table:table-cell office:value-type="float" office:value="1.28545069364197">
                <text:p>1.28545069364197</text:p>
              </table:table-cell>
              <table:table-cell office:value-type="float" office:value="1.28545069364197">
                <text:p>1.285450693641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1.73166439612225">
                <text:p>1.73166439612225</text:p>
              </table:table-cell>
              <table:table-cell office:value-type="float" office:value="1.86948619810291">
                <text:p>1.86948619810291</text:p>
              </table:table-cell>
              <table:table-cell office:value-type="float" office:value="1.86948619810291">
                <text:p>1.86948619810291</text:p>
              </table:table-cell>
              <table:table-cell office:value-type="float" office:value="1.86948619810291">
                <text:p>1.869486198102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0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5.2$Linux_X86_64 LibreOffice_project/6d2b0d33fb0f5da53a12f98bed3e9973e56ff1f0</meta:generator>
  </office:meta>
</office:document-meta>
</file>

<file path=Object 10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1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5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loext:major-origin="0.5" chart:axis-position="start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chart:axis-position="start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13pt" style:font-size-asian="13pt" style:font-size-complex="13pt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fals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false"/>
      <style:graphic-properties svg:stroke-width="0.08cm" svg:stroke-color="#ff420e" draw:fill-color="#ff420e" dr3d:edge-rounding="5%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down" chart:symbol-width="0.25cm" chart:symbol-height="0.25cm" chart:link-data-style-to-source="false"/>
      <style:graphic-properties svg:stroke-width="0.08cm" svg:stroke-color="#ffd320" draw:fill-color="#ffd320" dr3d:edge-rounding="5%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fals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arrow-right" chart:symbol-width="0.25cm" chart:symbol-height="0.25cm" chart:link-data-style-to-source="fals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4" style:family="chart" style:data-style-name="N0">
      <style:chart-properties chart:symbol-type="named-symbol" chart:symbol-name="arrow-left" chart:symbol-width="0.25cm" chart:symbol-height="0.25cm" chart:link-data-style-to-source="fals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5" style:family="chart" style:data-style-name="N0">
      <style:chart-properties chart:symbol-type="named-symbol" chart:symbol-name="bow-tie" chart:symbol-width="0.25cm" chart:symbol-height="0.25cm" chart:link-data-style-to-source="fals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6" style:family="chart" style:data-style-name="N0">
      <style:chart-properties chart:symbol-type="named-symbol" chart:symbol-name="hourglass" chart:symbol-width="0.25cm" chart:symbol-height="0.25cm" chart:link-data-style-to-source="false"/>
      <style:graphic-properties svg:stroke-width="0.08cm" svg:stroke-color="#aecf00" draw:fill-color="#aecf00"/>
      <style:text-properties fo:font-size="10pt" style:font-size-asian="10pt" style:font-size-complex="10pt"/>
    </style:style>
    <style:style style:name="ch17" style:family="chart" style:data-style-name="N0">
      <style:chart-properties chart:symbol-type="named-symbol" chart:symbol-name="circle" chart:symbol-width="0.25cm" chart:symbol-height="0.25cm" chart:link-data-style-to-source="false"/>
      <style:graphic-properties svg:stroke-width="0.08cm" svg:stroke-color="#4b1f6f" draw:fill-color="#4b1f6f"/>
      <style:text-properties fo:font-size="10pt" style:font-size-asian="10pt" style:font-size-complex="10pt"/>
    </style:style>
    <style:style style:name="ch18" style:family="chart">
      <style:graphic-properties draw:stroke="solid" svg:stroke-color="#b3b3b3" draw:fill="none" draw:fill-color="#e6e6e6"/>
    </style:style>
    <style:style style:name="ch19" style:family="chart">
      <style:graphic-properties svg:stroke-color="#b3b3b3" draw:fill-color="#cccccc"/>
    </style:style>
    <style:style style:name="T1" style:family="text">
      <style:text-properties fo:font-size="9pt" style:font-size-asian="9pt" style:font-size-complex="9pt"/>
    </style:style>
  </office:automatic-styles>
  <office:body>
    <office:chart>
      <chart:chart svg:width="22.458cm" svg:height="12.89cm" xlink:href=".." xlink:type="simple" chart:class="chart:scatter" chart:style-name="ch1">
        <chart:title svg:x="8.858cm" svg:y="0.393cm" chart:style-name="ch2">
          <text:p>Normal Probability Plot</text:p>
        </chart:title>
        <chart:legend chart:legend-position="end" svg:x="20.999cm" svg:y="4.154cm" style:legend-expansion="high" chart:style-name="ch3"/>
        <chart:plot-area chart:style-name="ch4" svg:x="1.46cm" svg:y="1.429cm" svg:width="19.09cm" svg:height="10.223cm">
          <chart:coordinate-region svg:x="2.304cm" svg:y="1.628cm" svg:width="18.149cm" svg:height="9.377cm"/>
          <chart:axis chart:dimension="x" chart:name="primary-x" chart:style-name="ch5">
            <chart:title svg:x="9.704cm" svg:y="11.909cm" chart:style-name="ch2">
              <text:p><text:span text:style-name="T1">Expected Z-score</text:span></text:p>
            </chart:title>
            <chart:grid chart:style-name="ch6" chart:class="major"/>
          </chart:axis>
          <chart:axis chart:dimension="y" chart:name="primary-y" chart:style-name="ch7">
            <chart:title svg:x="0.451cm" svg:y="7.135cm" chart:style-name="ch8">
              <text:p><text:span text:style-name="T1">Z-score</text:span></text:p>
            </chart:title>
            <chart:grid chart:style-name="ch6" chart:class="major"/>
          </chart:axis>
          <chart:series chart:style-name="ch9" chart:values-cell-range-address="template.C51:template.C91" chart:label-cell-address="template.C50:template.C50" chart:class="chart:scatter">
            <chart:domain table:cell-range-address="template.B51:template.B91"/>
            <chart:data-point chart:repeated="41"/>
          </chart:series>
          <chart:series chart:style-name="ch10" chart:values-cell-range-address="template.D51:template.D91" chart:label-cell-address="template.D50:template.D50" chart:class="chart:scatter">
            <chart:data-point chart:repeated="41"/>
          </chart:series>
          <chart:series chart:style-name="ch11" chart:values-cell-range-address="template.E51:template.E91" chart:label-cell-address="template.E50:template.E50" chart:class="chart:scatter">
            <chart:data-point chart:repeated="41"/>
          </chart:series>
          <chart:series chart:style-name="ch12" chart:values-cell-range-address="template.F51:template.F91" chart:label-cell-address="template.F50:template.F50" chart:class="chart:scatter">
            <chart:data-point chart:repeated="41"/>
          </chart:series>
          <chart:series chart:style-name="ch13" chart:values-cell-range-address="template.G51:template.G91" chart:label-cell-address="template.G50:template.G50" chart:class="chart:scatter">
            <chart:data-point chart:repeated="41"/>
          </chart:series>
          <chart:series chart:style-name="ch14" chart:values-cell-range-address="template.H51:template.H91" chart:label-cell-address="template.H50:template.H50" chart:class="chart:scatter">
            <chart:data-point chart:repeated="41"/>
          </chart:series>
          <chart:series chart:style-name="ch15" chart:values-cell-range-address="template.I51:template.I91" chart:label-cell-address="template.I50:template.I50" chart:class="chart:scatter">
            <chart:data-point chart:repeated="41"/>
          </chart:series>
          <chart:series chart:style-name="ch16" chart:values-cell-range-address="template.J51:template.J91" chart:label-cell-address="template.J50:template.J50" chart:class="chart:scatter">
            <chart:data-point chart:repeated="41"/>
          </chart:series>
          <chart:series chart:style-name="ch17" chart:values-cell-range-address="template.K51:template.K91" chart:label-cell-address="template.K50:template.K50" chart:class="chart:scatter">
            <chart:data-point chart:repeated="41"/>
          </chart:series>
          <chart:wall chart:style-name="ch18"/>
          <chart:floor chart:style-name="ch1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B</text:p>
              </table:table-cell>
              <table:table-cell office:value-type="string">
                <text:p>-</text:p>
                <draw:g>
                  <svg:desc>template.C50:template.C50</svg:desc>
                </draw:g>
              </table:table-cell>
              <table:table-cell office:value-type="string">
                <text:p>-</text:p>
                <draw:g>
                  <svg:desc>template.D50:template.D50</svg:desc>
                </draw:g>
              </table:table-cell>
              <table:table-cell office:value-type="string">
                <text:p>-</text:p>
                <draw:g>
                  <svg:desc>template.E50:template.E50</svg:desc>
                </draw:g>
              </table:table-cell>
              <table:table-cell office:value-type="string">
                <text:p>-</text:p>
                <draw:g>
                  <svg:desc>template.F50:template.F50</svg:desc>
                </draw:g>
              </table:table-cell>
              <table:table-cell office:value-type="string">
                <text:p>-</text:p>
                <draw:g>
                  <svg:desc>template.G50:template.G50</svg:desc>
                </draw:g>
              </table:table-cell>
              <table:table-cell office:value-type="string">
                <text:p>-</text:p>
                <draw:g>
                  <svg:desc>template.H50:template.H50</svg:desc>
                </draw:g>
              </table:table-cell>
              <table:table-cell office:value-type="string">
                <text:p>-</text:p>
                <draw:g>
                  <svg:desc>template.I50:template.I50</svg:desc>
                </draw:g>
              </table:table-cell>
              <table:table-cell office:value-type="string">
                <text:p>-</text:p>
                <draw:g>
                  <svg:desc>template.J50:template.J50</svg:desc>
                </draw:g>
              </table:table-cell>
              <table:table-cell office:value-type="string">
                <text:p>-</text:p>
                <draw:g>
                  <svg:desc>template.K50:template.K50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NaN">
                <text:p>NaN</text:p>
                <draw:g>
                  <svg:desc>template.B51:template.B91</svg:desc>
                </draw:g>
              </table:table-cell>
              <table:table-cell office:value-type="float" office:value="NaN">
                <text:p>NaN</text:p>
                <draw:g>
                  <svg:desc>template.C51:template.C91</svg:desc>
                </draw:g>
              </table:table-cell>
              <table:table-cell office:value-type="float" office:value="NaN">
                <text:p>NaN</text:p>
                <draw:g>
                  <svg:desc>template.D51:template.D91</svg:desc>
                </draw:g>
              </table:table-cell>
              <table:table-cell office:value-type="float" office:value="NaN">
                <text:p>NaN</text:p>
                <draw:g>
                  <svg:desc>template.E51:template.E91</svg:desc>
                </draw:g>
              </table:table-cell>
              <table:table-cell office:value-type="float" office:value="NaN">
                <text:p>NaN</text:p>
                <draw:g>
                  <svg:desc>template.F51:template.F91</svg:desc>
                </draw:g>
              </table:table-cell>
              <table:table-cell office:value-type="float" office:value="NaN">
                <text:p>NaN</text:p>
                <draw:g>
                  <svg:desc>template.G51:template.G91</svg:desc>
                </draw:g>
              </table:table-cell>
              <table:table-cell office:value-type="float" office:value="NaN">
                <text:p>NaN</text:p>
                <draw:g>
                  <svg:desc>template.H51:template.H91</svg:desc>
                </draw:g>
              </table:table-cell>
              <table:table-cell office:value-type="float" office:value="NaN">
                <text:p>NaN</text:p>
                <draw:g>
                  <svg:desc>template.I51:template.I91</svg:desc>
                </draw:g>
              </table:table-cell>
              <table:table-cell office:value-type="float" office:value="NaN">
                <text:p>NaN</text:p>
                <draw:g>
                  <svg:desc>template.J51:template.J91</svg:desc>
                </draw:g>
              </table:table-cell>
              <table:table-cell office:value-type="float" office:value="NaN">
                <text:p>NaN</text:p>
                <draw:g>
                  <svg:desc>template.K51:template.K9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5.2$Linux_X86_64 LibreOffice_project/6d2b0d33fb0f5da53a12f98bed3e9973e56ff1f0</meta:generator>
  </office:meta>
</office:document-meta>
</file>

<file path=Object 1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2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5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loext:major-origin="0.5" chart:axis-position="start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chart:axis-position="start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13pt" style:font-size-asian="13pt" style:font-size-complex="13pt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fals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false"/>
      <style:graphic-properties svg:stroke-width="0.08cm" svg:stroke-color="#ff420e" draw:fill-color="#ff420e" dr3d:edge-rounding="5%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down" chart:symbol-width="0.25cm" chart:symbol-height="0.25cm" chart:link-data-style-to-source="false"/>
      <style:graphic-properties svg:stroke-width="0.08cm" svg:stroke-color="#ffd320" draw:fill-color="#ffd320" dr3d:edge-rounding="5%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fals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arrow-right" chart:symbol-width="0.25cm" chart:symbol-height="0.25cm" chart:link-data-style-to-source="fals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4" style:family="chart" style:data-style-name="N0">
      <style:chart-properties chart:symbol-type="named-symbol" chart:symbol-name="arrow-left" chart:symbol-width="0.25cm" chart:symbol-height="0.25cm" chart:link-data-style-to-source="fals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5" style:family="chart" style:data-style-name="N0">
      <style:chart-properties chart:symbol-type="named-symbol" chart:symbol-name="bow-tie" chart:symbol-width="0.25cm" chart:symbol-height="0.25cm" chart:link-data-style-to-source="fals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6" style:family="chart" style:data-style-name="N0">
      <style:chart-properties chart:symbol-type="named-symbol" chart:symbol-name="hourglass" chart:symbol-width="0.25cm" chart:symbol-height="0.25cm" chart:link-data-style-to-source="false"/>
      <style:graphic-properties svg:stroke-width="0.08cm" svg:stroke-color="#aecf00" draw:fill-color="#aecf00"/>
      <style:text-properties fo:font-size="10pt" style:font-size-asian="10pt" style:font-size-complex="10pt"/>
    </style:style>
    <style:style style:name="ch17" style:family="chart" style:data-style-name="N0">
      <style:chart-properties chart:symbol-type="named-symbol" chart:symbol-name="circle" chart:symbol-width="0.25cm" chart:symbol-height="0.25cm" chart:link-data-style-to-source="false"/>
      <style:graphic-properties svg:stroke-width="0.08cm" svg:stroke-color="#4b1f6f" draw:fill-color="#4b1f6f"/>
      <style:text-properties fo:font-size="10pt" style:font-size-asian="10pt" style:font-size-complex="10pt"/>
    </style:style>
    <style:style style:name="ch18" style:family="chart">
      <style:graphic-properties draw:stroke="solid" svg:stroke-color="#b3b3b3" draw:fill="none" draw:fill-color="#e6e6e6"/>
    </style:style>
    <style:style style:name="ch19" style:family="chart">
      <style:graphic-properties svg:stroke-color="#b3b3b3" draw:fill-color="#cccccc"/>
    </style:style>
    <style:style style:name="T1" style:family="text">
      <style:text-properties fo:font-size="9pt" style:font-size-asian="9pt" style:font-size-complex="9pt"/>
    </style:style>
  </office:automatic-styles>
  <office:body>
    <office:chart>
      <chart:chart svg:width="22.458cm" svg:height="12.89cm" xlink:href=".." xlink:type="simple" chart:class="chart:scatter" chart:style-name="ch1">
        <chart:title svg:x="8.858cm" svg:y="0.393cm" chart:style-name="ch2">
          <text:p>Normal Probability Plot</text:p>
        </chart:title>
        <chart:legend chart:legend-position="end" svg:x="17.195cm" svg:y="4.154cm" style:legend-expansion="high" chart:style-name="ch3"/>
        <chart:plot-area chart:style-name="ch4" svg:x="1.46cm" svg:y="1.429cm" svg:width="15.286cm" svg:height="10.223cm">
          <chart:coordinate-region svg:x="2.304cm" svg:y="1.628cm" svg:width="14.345cm" svg:height="9.377cm"/>
          <chart:axis chart:dimension="x" chart:name="primary-x" chart:style-name="ch5">
            <chart:title svg:x="7.802cm" svg:y="11.909cm" chart:style-name="ch2">
              <text:p><text:span text:style-name="T1">Expected Z-score</text:span></text:p>
            </chart:title>
            <chart:grid chart:style-name="ch6" chart:class="major"/>
          </chart:axis>
          <chart:axis chart:dimension="y" chart:name="primary-y" chart:style-name="ch7">
            <chart:title svg:x="0.451cm" svg:y="7.135cm" chart:style-name="ch8">
              <text:p><text:span text:style-name="T1">Z-score</text:span></text:p>
            </chart:title>
            <chart:grid chart:style-name="ch6" chart:class="major"/>
          </chart:axis>
          <chart:series chart:style-name="ch9" chart:values-cell-range-address="'compactability v1 summer 2026'.C51:'compactability v1 summer 2026'.C91" chart:label-cell-address="'compactability v1 summer 2026'.C50:'compactability v1 summer 2026'.C50" chart:class="chart:scatter">
            <chart:domain table:cell-range-address="'compactability v1 summer 2026'.B51:'compactability v1 summer 2026'.B91"/>
            <chart:data-point chart:repeated="41"/>
          </chart:series>
          <chart:series chart:style-name="ch10" chart:values-cell-range-address="'compactability v1 summer 2026'.D51:'compactability v1 summer 2026'.D91" chart:label-cell-address="'compactability v1 summer 2026'.D50:'compactability v1 summer 2026'.D50" chart:class="chart:scatter">
            <chart:data-point chart:repeated="41"/>
          </chart:series>
          <chart:series chart:style-name="ch11" chart:values-cell-range-address="'compactability v1 summer 2026'.E51:'compactability v1 summer 2026'.E91" chart:label-cell-address="'compactability v1 summer 2026'.E50:'compactability v1 summer 2026'.E50" chart:class="chart:scatter">
            <chart:data-point chart:repeated="41"/>
          </chart:series>
          <chart:series chart:style-name="ch12" chart:values-cell-range-address="'compactability v1 summer 2026'.F51:'compactability v1 summer 2026'.F91" chart:label-cell-address="'compactability v1 summer 2026'.F50:'compactability v1 summer 2026'.F50" chart:class="chart:scatter">
            <chart:data-point chart:repeated="41"/>
          </chart:series>
          <chart:series chart:style-name="ch13" chart:values-cell-range-address="'compactability v1 summer 2026'.G51:'compactability v1 summer 2026'.G91" chart:label-cell-address="'compactability v1 summer 2026'.G50:'compactability v1 summer 2026'.G50" chart:class="chart:scatter">
            <chart:data-point chart:repeated="41"/>
          </chart:series>
          <chart:series chart:style-name="ch14" chart:values-cell-range-address="'compactability v1 summer 2026'.H51:'compactability v1 summer 2026'.H91" chart:label-cell-address="'compactability v1 summer 2026'.H50:'compactability v1 summer 2026'.H50" chart:class="chart:scatter">
            <chart:data-point chart:repeated="41"/>
          </chart:series>
          <chart:series chart:style-name="ch15" chart:values-cell-range-address="'compactability v1 summer 2026'.I51:'compactability v1 summer 2026'.I91" chart:label-cell-address="'compactability v1 summer 2026'.I50:'compactability v1 summer 2026'.I50" chart:class="chart:scatter">
            <chart:data-point chart:repeated="41"/>
          </chart:series>
          <chart:series chart:style-name="ch16" chart:values-cell-range-address="'compactability v1 summer 2026'.J51:'compactability v1 summer 2026'.J91" chart:label-cell-address="'compactability v1 summer 2026'.J50:'compactability v1 summer 2026'.J50" chart:class="chart:scatter">
            <chart:data-point chart:repeated="41"/>
          </chart:series>
          <chart:series chart:style-name="ch17" chart:values-cell-range-address="'compactability v1 summer 2026'.K51:'compactability v1 summer 2026'.K91" chart:label-cell-address="'compactability v1 summer 2026'.K50:'compactability v1 summer 2026'.K50" chart:class="chart:scatter">
            <chart:data-point chart:repeated="41"/>
          </chart:series>
          <chart:wall chart:style-name="ch18"/>
          <chart:floor chart:style-name="ch1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B</text:p>
              </table:table-cell>
              <table:table-cell office:value-type="string">
                <text:p>total weight (g)</text:p>
                <draw:g>
                  <svg:desc>'compactability v1 summer 2026'.C50:'compactability v1 summer 2026'.C50</svg:desc>
                </draw:g>
              </table:table-cell>
              <table:table-cell office:value-type="string">
                <text:p>sand weight (g)</text:p>
                <draw:g>
                  <svg:desc>'compactability v1 summer 2026'.D50:'compactability v1 summer 2026'.D50</svg:desc>
                </draw:g>
              </table:table-cell>
              <table:table-cell office:value-type="string">
                <text:p>compression (cm)</text:p>
                <draw:g>
                  <svg:desc>'compactability v1 summer 2026'.E50:'compactability v1 summer 2026'.E50</svg:desc>
                </draw:g>
              </table:table-cell>
              <table:table-cell office:value-type="string">
                <text:p>compact- ibility</text:p>
                <draw:g>
                  <svg:desc>'compactability v1 summer 2026'.F50:'compactability v1 summer 2026'.F50</svg:desc>
                </draw:g>
              </table:table-cell>
              <table:table-cell office:value-type="string">
                <text:p>unrammed density (g/mL)</text:p>
                <draw:g>
                  <svg:desc>'compactability v1 summer 2026'.G50:'compactability v1 summer 2026'.G50</svg:desc>
                </draw:g>
              </table:table-cell>
              <table:table-cell office:value-type="string">
                <text:p>rammed density (g/mL)</text:p>
                <draw:g>
                  <svg:desc>'compactability v1 summer 2026'.H50:'compactability v1 summer 2026'.H50</svg:desc>
                </draw:g>
              </table:table-cell>
              <table:table-cell office:value-type="string">
                <text:p>-</text:p>
                <draw:g>
                  <svg:desc>'compactability v1 summer 2026'.I50:'compactability v1 summer 2026'.I50</svg:desc>
                </draw:g>
              </table:table-cell>
              <table:table-cell office:value-type="string">
                <text:p>-</text:p>
                <draw:g>
                  <svg:desc>'compactability v1 summer 2026'.J50:'compactability v1 summer 2026'.J50</svg:desc>
                </draw:g>
              </table:table-cell>
              <table:table-cell office:value-type="string">
                <text:p>-</text:p>
                <draw:g>
                  <svg:desc>'compactability v1 summer 2026'.K50:'compactability v1 summer 2026'.K50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-1.64485362695147">
                <text:p>-1.64485362695147</text:p>
                <draw:g>
                  <svg:desc>'compactability v1 summer 2026'.B51:'compactability v1 summer 2026'.B91</svg:desc>
                </draw:g>
              </table:table-cell>
              <table:table-cell office:value-type="float" office:value="-1.60388308329563">
                <text:p>-1.60388308329563</text:p>
                <draw:g>
                  <svg:desc>'compactability v1 summer 2026'.C51:'compactability v1 summer 2026'.C91</svg:desc>
                </draw:g>
              </table:table-cell>
              <table:table-cell office:value-type="float" office:value="-1.60388308329563">
                <text:p>-1.60388308329563</text:p>
                <draw:g>
                  <svg:desc>'compactability v1 summer 2026'.D51:'compactability v1 summer 2026'.D91</svg:desc>
                </draw:g>
              </table:table-cell>
              <table:table-cell office:value-type="float" office:value="-1.90821497836846">
                <text:p>-1.90821497836846</text:p>
                <draw:g>
                  <svg:desc>'compactability v1 summer 2026'.E51:'compactability v1 summer 2026'.E91</svg:desc>
                </draw:g>
              </table:table-cell>
              <table:table-cell office:value-type="float" office:value="-1.90821497836845">
                <text:p>-1.90821497836845</text:p>
                <draw:g>
                  <svg:desc>'compactability v1 summer 2026'.F51:'compactability v1 summer 2026'.F91</svg:desc>
                </draw:g>
              </table:table-cell>
              <table:table-cell office:value-type="float" office:value="-1.60388308329562">
                <text:p>-1.60388308329562</text:p>
                <draw:g>
                  <svg:desc>'compactability v1 summer 2026'.G51:'compactability v1 summer 2026'.G91</svg:desc>
                </draw:g>
              </table:table-cell>
              <table:table-cell office:value-type="float" office:value="-1.82646582429273">
                <text:p>-1.82646582429273</text:p>
                <draw:g>
                  <svg:desc>'compactability v1 summer 2026'.H51:'compactability v1 summer 2026'.H91</svg:desc>
                </draw:g>
              </table:table-cell>
              <table:table-cell office:value-type="float" office:value="NaN">
                <text:p>NaN</text:p>
                <draw:g>
                  <svg:desc>'compactability v1 summer 2026'.I51:'compactability v1 summer 2026'.I91</svg:desc>
                </draw:g>
              </table:table-cell>
              <table:table-cell office:value-type="float" office:value="NaN">
                <text:p>NaN</text:p>
                <draw:g>
                  <svg:desc>'compactability v1 summer 2026'.J51:'compactability v1 summer 2026'.J91</svg:desc>
                </draw:g>
              </table:table-cell>
              <table:table-cell office:value-type="float" office:value="NaN">
                <text:p>NaN</text:p>
                <draw:g>
                  <svg:desc>'compactability v1 summer 2026'.K51:'compactability v1 summer 2026'.K9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-1.03643338949379">
                <text:p>-1.03643338949379</text:p>
              </table:table-cell>
              <table:table-cell office:value-type="float" office:value="-1.11785790653938">
                <text:p>-1.11785790653938</text:p>
              </table:table-cell>
              <table:table-cell office:value-type="float" office:value="-1.11785790653938">
                <text:p>-1.11785790653938</text:p>
              </table:table-cell>
              <table:table-cell office:value-type="float" office:value="-0.999541179145384">
                <text:p>-0.999541179145384</text:p>
              </table:table-cell>
              <table:table-cell office:value-type="float" office:value="-0.999541179145381">
                <text:p>-0.999541179145381</text:p>
              </table:table-cell>
              <table:table-cell office:value-type="float" office:value="-1.11785790653937">
                <text:p>-1.11785790653937</text:p>
              </table:table-cell>
              <table:table-cell office:value-type="float" office:value="-1.29084844465768">
                <text:p>-1.290848444657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-0.674489750196082">
                <text:p>-0.674489750196082</text:p>
              </table:table-cell>
              <table:table-cell office:value-type="float" office:value="-0.631832729783132">
                <text:p>-0.631832729783132</text:p>
              </table:table-cell>
              <table:table-cell office:value-type="float" office:value="-0.631832729783132">
                <text:p>-0.631832729783132</text:p>
              </table:table-cell>
              <table:table-cell office:value-type="float" office:value="-0.999541179145384">
                <text:p>-0.999541179145384</text:p>
              </table:table-cell>
              <table:table-cell office:value-type="float" office:value="-0.999541179145381">
                <text:p>-0.999541179145381</text:p>
              </table:table-cell>
              <table:table-cell office:value-type="float" office:value="-0.631832729783115">
                <text:p>-0.631832729783115</text:p>
              </table:table-cell>
              <table:table-cell office:value-type="float" office:value="-0.433009021166367">
                <text:p>-0.4330090211663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-0.385320466407568">
                <text:p>-0.385320466407568</text:p>
              </table:table-cell>
              <table:table-cell office:value-type="float" office:value="-0.631832729783132">
                <text:p>-0.631832729783132</text:p>
              </table:table-cell>
              <table:table-cell office:value-type="float" office:value="-0.631832729783132">
                <text:p>-0.631832729783132</text:p>
              </table:table-cell>
              <table:table-cell office:value-type="float" office:value="-0.0908673799223095">
                <text:p>-0.0908673799223095</text:p>
              </table:table-cell>
              <table:table-cell office:value-type="float" office:value="-0.0908673799223059">
                <text:p>-0.0908673799223059</text:p>
              </table:table-cell>
              <table:table-cell office:value-type="float" office:value="-0.631832729783115">
                <text:p>-0.631832729783115</text:p>
              </table:table-cell>
              <table:table-cell office:value-type="float" office:value="-0.394553232768398">
                <text:p>-0.3945532327683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-0.125661346855074">
                <text:p>-0.125661346855074</text:p>
              </table:table-cell>
              <table:table-cell office:value-type="float" office:value="-0.145807553026881">
                <text:p>-0.145807553026881</text:p>
              </table:table-cell>
              <table:table-cell office:value-type="float" office:value="-0.145807553026881">
                <text:p>-0.145807553026881</text:p>
              </table:table-cell>
              <table:table-cell office:value-type="float" office:value="-0.0908673799223095">
                <text:p>-0.0908673799223095</text:p>
              </table:table-cell>
              <table:table-cell office:value-type="float" office:value="-0.0908673799223059">
                <text:p>-0.0908673799223059</text:p>
              </table:table-cell>
              <table:table-cell office:value-type="float" office:value="-0.145807553026862">
                <text:p>-0.145807553026862</text:p>
              </table:table-cell>
              <table:table-cell office:value-type="float" office:value="0.0556057020078126">
                <text:p>0.05560570200781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.125661346855074">
                <text:p>0.125661346855074</text:p>
              </table:table-cell>
              <table:table-cell office:value-type="float" office:value="0.34021762372937">
                <text:p>0.34021762372937</text:p>
              </table:table-cell>
              <table:table-cell office:value-type="float" office:value="0.34021762372937">
                <text:p>0.34021762372937</text:p>
              </table:table-cell>
              <table:table-cell office:value-type="float" office:value="0.817806419300765">
                <text:p>0.817806419300765</text:p>
              </table:table-cell>
              <table:table-cell office:value-type="float" office:value="0.817806419300769">
                <text:p>0.817806419300769</text:p>
              </table:table-cell>
              <table:table-cell office:value-type="float" office:value="0.340217623729381">
                <text:p>0.340217623729381</text:p>
              </table:table-cell>
              <table:table-cell office:value-type="float" office:value="0.277379860341725">
                <text:p>0.2773798603417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385320466407568">
                <text:p>0.385320466407568</text:p>
              </table:table-cell>
              <table:table-cell office:value-type="float" office:value="0.34021762372937">
                <text:p>0.34021762372937</text:p>
              </table:table-cell>
              <table:table-cell office:value-type="float" office:value="0.34021762372937">
                <text:p>0.34021762372937</text:p>
              </table:table-cell>
              <table:table-cell office:value-type="float" office:value="0.817806419300765">
                <text:p>0.817806419300765</text:p>
              </table:table-cell>
              <table:table-cell office:value-type="float" office:value="0.817806419300769">
                <text:p>0.817806419300769</text:p>
              </table:table-cell>
              <table:table-cell office:value-type="float" office:value="0.340217623729381">
                <text:p>0.340217623729381</text:p>
              </table:table-cell>
              <table:table-cell office:value-type="float" office:value="0.527617012258597">
                <text:p>0.5276170122585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674489750196082">
                <text:p>0.674489750196082</text:p>
              </table:table-cell>
              <table:table-cell office:value-type="float" office:value="0.826242800485621">
                <text:p>0.826242800485621</text:p>
              </table:table-cell>
              <table:table-cell office:value-type="float" office:value="0.826242800485621">
                <text:p>0.826242800485621</text:p>
              </table:table-cell>
              <table:table-cell office:value-type="float" office:value="0.817806419300765">
                <text:p>0.817806419300765</text:p>
              </table:table-cell>
              <table:table-cell office:value-type="float" office:value="0.817806419300769">
                <text:p>0.817806419300769</text:p>
              </table:table-cell>
              <table:table-cell office:value-type="float" office:value="0.826242800485634">
                <text:p>0.826242800485634</text:p>
              </table:table-cell>
              <table:table-cell office:value-type="float" office:value="0.777854164175475">
                <text:p>0.7778541641754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1.03643338949379">
                <text:p>1.03643338949379</text:p>
              </table:table-cell>
              <table:table-cell office:value-type="float" office:value="1.31226797724187">
                <text:p>1.31226797724187</text:p>
              </table:table-cell>
              <table:table-cell office:value-type="float" office:value="1.31226797724187">
                <text:p>1.31226797724187</text:p>
              </table:table-cell>
              <table:table-cell office:value-type="float" office:value="0.817806419300765">
                <text:p>0.817806419300765</text:p>
              </table:table-cell>
              <table:table-cell office:value-type="float" office:value="0.817806419300769">
                <text:p>0.817806419300769</text:p>
              </table:table-cell>
              <table:table-cell office:value-type="float" office:value="1.31226797724189">
                <text:p>1.31226797724189</text:p>
              </table:table-cell>
              <table:table-cell office:value-type="float" office:value="1.02809131609235">
                <text:p>1.028091316092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1.64485362695147">
                <text:p>1.64485362695147</text:p>
              </table:table-cell>
              <table:table-cell office:value-type="float" office:value="1.31226797724187">
                <text:p>1.31226797724187</text:p>
              </table:table-cell>
              <table:table-cell office:value-type="float" office:value="1.31226797724187">
                <text:p>1.31226797724187</text:p>
              </table:table-cell>
              <table:table-cell office:value-type="float" office:value="0.817806419300765">
                <text:p>0.817806419300765</text:p>
              </table:table-cell>
              <table:table-cell office:value-type="float" office:value="0.817806419300769">
                <text:p>0.817806419300769</text:p>
              </table:table-cell>
              <table:table-cell office:value-type="float" office:value="1.31226797724189">
                <text:p>1.31226797724189</text:p>
              </table:table-cell>
              <table:table-cell office:value-type="float" office:value="1.27832846800922">
                <text:p>1.278328468009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5.2$Linux_X86_64 LibreOffice_project/6d2b0d33fb0f5da53a12f98bed3e9973e56ff1f0</meta:generator>
  </office:meta>
</office:document-meta>
</file>

<file path=Object 2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3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5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loext:major-origin="0.5" chart:axis-position="start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chart:axis-position="start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13pt" style:font-size-asian="13pt" style:font-size-complex="13pt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fals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false"/>
      <style:graphic-properties svg:stroke-width="0.08cm" svg:stroke-color="#ff420e" draw:fill-color="#ff420e" dr3d:edge-rounding="5%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down" chart:symbol-width="0.25cm" chart:symbol-height="0.25cm" chart:link-data-style-to-source="false"/>
      <style:graphic-properties svg:stroke-width="0.08cm" svg:stroke-color="#ffd320" draw:fill-color="#ffd320" dr3d:edge-rounding="5%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fals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arrow-right" chart:symbol-width="0.25cm" chart:symbol-height="0.25cm" chart:link-data-style-to-source="fals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4" style:family="chart" style:data-style-name="N0">
      <style:chart-properties chart:symbol-type="named-symbol" chart:symbol-name="arrow-left" chart:symbol-width="0.25cm" chart:symbol-height="0.25cm" chart:link-data-style-to-source="fals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5" style:family="chart" style:data-style-name="N0">
      <style:chart-properties chart:symbol-type="named-symbol" chart:symbol-name="bow-tie" chart:symbol-width="0.25cm" chart:symbol-height="0.25cm" chart:link-data-style-to-source="fals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6" style:family="chart" style:data-style-name="N0">
      <style:chart-properties chart:symbol-type="named-symbol" chart:symbol-name="hourglass" chart:symbol-width="0.25cm" chart:symbol-height="0.25cm" chart:link-data-style-to-source="false"/>
      <style:graphic-properties svg:stroke-width="0.08cm" svg:stroke-color="#aecf00" draw:fill-color="#aecf00"/>
      <style:text-properties fo:font-size="10pt" style:font-size-asian="10pt" style:font-size-complex="10pt"/>
    </style:style>
    <style:style style:name="ch17" style:family="chart" style:data-style-name="N0">
      <style:chart-properties chart:symbol-type="named-symbol" chart:symbol-name="circle" chart:symbol-width="0.25cm" chart:symbol-height="0.25cm" chart:link-data-style-to-source="false"/>
      <style:graphic-properties svg:stroke-width="0.08cm" svg:stroke-color="#4b1f6f" draw:fill-color="#4b1f6f"/>
      <style:text-properties fo:font-size="10pt" style:font-size-asian="10pt" style:font-size-complex="10pt"/>
    </style:style>
    <style:style style:name="ch18" style:family="chart">
      <style:graphic-properties draw:stroke="solid" svg:stroke-color="#b3b3b3" draw:fill="none" draw:fill-color="#e6e6e6"/>
    </style:style>
    <style:style style:name="ch19" style:family="chart">
      <style:graphic-properties svg:stroke-color="#b3b3b3" draw:fill-color="#cccccc"/>
    </style:style>
    <style:style style:name="T1" style:family="text">
      <style:text-properties fo:font-size="9pt" style:font-size-asian="9pt" style:font-size-complex="9pt"/>
    </style:style>
  </office:automatic-styles>
  <office:body>
    <office:chart>
      <chart:chart svg:width="22.458cm" svg:height="12.89cm" xlink:href=".." xlink:type="simple" chart:class="chart:scatter" chart:style-name="ch1">
        <chart:title svg:x="8.858cm" svg:y="0.393cm" chart:style-name="ch2">
          <text:p>Normal Probability Plot</text:p>
        </chart:title>
        <chart:legend chart:legend-position="end" svg:x="18.305cm" svg:y="4.154cm" style:legend-expansion="high" chart:style-name="ch3"/>
        <chart:plot-area chart:style-name="ch4" svg:x="1.46cm" svg:y="1.429cm" svg:width="16.396cm" svg:height="10.223cm">
          <chart:coordinate-region svg:x="2.304cm" svg:y="1.628cm" svg:width="15.455cm" svg:height="9.377cm"/>
          <chart:axis chart:dimension="x" chart:name="primary-x" chart:style-name="ch5">
            <chart:title svg:x="8.357cm" svg:y="11.909cm" chart:style-name="ch2">
              <text:p><text:span text:style-name="T1">Expected Z-score</text:span></text:p>
            </chart:title>
            <chart:grid chart:style-name="ch6" chart:class="major"/>
          </chart:axis>
          <chart:axis chart:dimension="y" chart:name="primary-y" chart:style-name="ch7">
            <chart:title svg:x="0.451cm" svg:y="7.135cm" chart:style-name="ch8">
              <text:p><text:span text:style-name="T1">Z-score</text:span></text:p>
            </chart:title>
            <chart:grid chart:style-name="ch6" chart:class="major"/>
          </chart:axis>
          <chart:series chart:style-name="ch9" chart:values-cell-range-address="'drawing force v2 summer 2026'.C51:'drawing force v2 summer 2026'.C91" chart:label-cell-address="'drawing force v2 summer 2026'.C50:'drawing force v2 summer 2026'.C50" chart:class="chart:scatter">
            <chart:domain table:cell-range-address="'drawing force v2 summer 2026'.B51:'drawing force v2 summer 2026'.B91"/>
            <chart:data-point chart:repeated="41"/>
          </chart:series>
          <chart:series chart:style-name="ch10" chart:values-cell-range-address="'drawing force v2 summer 2026'.D51:'drawing force v2 summer 2026'.D91" chart:label-cell-address="'drawing force v2 summer 2026'.D50:'drawing force v2 summer 2026'.D50" chart:class="chart:scatter">
            <chart:data-point chart:repeated="41"/>
          </chart:series>
          <chart:series chart:style-name="ch11" chart:values-cell-range-address="'drawing force v2 summer 2026'.E51:'drawing force v2 summer 2026'.E91" chart:label-cell-address="'drawing force v2 summer 2026'.E50:'drawing force v2 summer 2026'.E50" chart:class="chart:scatter">
            <chart:data-point chart:repeated="41"/>
          </chart:series>
          <chart:series chart:style-name="ch12" chart:values-cell-range-address="'drawing force v2 summer 2026'.F51:'drawing force v2 summer 2026'.F91" chart:label-cell-address="'drawing force v2 summer 2026'.F50:'drawing force v2 summer 2026'.F50" chart:class="chart:scatter">
            <chart:data-point chart:repeated="41"/>
          </chart:series>
          <chart:series chart:style-name="ch13" chart:values-cell-range-address="'drawing force v2 summer 2026'.G51:'drawing force v2 summer 2026'.G91" chart:label-cell-address="'drawing force v2 summer 2026'.G50:'drawing force v2 summer 2026'.G50" chart:class="chart:scatter">
            <chart:data-point chart:repeated="41"/>
          </chart:series>
          <chart:series chart:style-name="ch14" chart:values-cell-range-address="'drawing force v2 summer 2026'.H51:'drawing force v2 summer 2026'.H91" chart:label-cell-address="'drawing force v2 summer 2026'.H50:'drawing force v2 summer 2026'.H50" chart:class="chart:scatter">
            <chart:data-point chart:repeated="41"/>
          </chart:series>
          <chart:series chart:style-name="ch15" chart:values-cell-range-address="'drawing force v2 summer 2026'.I51:'drawing force v2 summer 2026'.I91" chart:label-cell-address="'drawing force v2 summer 2026'.I50:'drawing force v2 summer 2026'.I50" chart:class="chart:scatter">
            <chart:data-point chart:repeated="41"/>
          </chart:series>
          <chart:series chart:style-name="ch16" chart:values-cell-range-address="'drawing force v2 summer 2026'.J51:'drawing force v2 summer 2026'.J91" chart:label-cell-address="'drawing force v2 summer 2026'.J50:'drawing force v2 summer 2026'.J50" chart:class="chart:scatter">
            <chart:data-point chart:repeated="41"/>
          </chart:series>
          <chart:series chart:style-name="ch17" chart:values-cell-range-address="'drawing force v2 summer 2026'.K51:'drawing force v2 summer 2026'.K91" chart:label-cell-address="'drawing force v2 summer 2026'.K50:'drawing force v2 summer 2026'.K50" chart:class="chart:scatter">
            <chart:data-point chart:repeated="41"/>
          </chart:series>
          <chart:wall chart:style-name="ch18"/>
          <chart:floor chart:style-name="ch1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B</text:p>
              </table:table-cell>
              <table:table-cell office:value-type="string">
                <text:p>Pulling Force (kg)</text:p>
                <draw:g>
                  <svg:desc>'drawing force v2 summer 2026'.C50:'drawing force v2 summer 2026'.C50</svg:desc>
                </draw:g>
              </table:table-cell>
              <table:table-cell office:value-type="string">
                <text:p>Drawing Force (N)</text:p>
                <draw:g>
                  <svg:desc>'drawing force v2 summer 2026'.D50:'drawing force v2 summer 2026'.D50</svg:desc>
                </draw:g>
              </table:table-cell>
              <table:table-cell office:value-type="string">
                <text:p>-</text:p>
                <draw:g>
                  <svg:desc>'drawing force v2 summer 2026'.E50:'drawing force v2 summer 2026'.E50</svg:desc>
                </draw:g>
              </table:table-cell>
              <table:table-cell office:value-type="string">
                <text:p>-</text:p>
                <draw:g>
                  <svg:desc>'drawing force v2 summer 2026'.F50:'drawing force v2 summer 2026'.F50</svg:desc>
                </draw:g>
              </table:table-cell>
              <table:table-cell office:value-type="string">
                <text:p>-</text:p>
                <draw:g>
                  <svg:desc>'drawing force v2 summer 2026'.G50:'drawing force v2 summer 2026'.G50</svg:desc>
                </draw:g>
              </table:table-cell>
              <table:table-cell office:value-type="string">
                <text:p>-</text:p>
                <draw:g>
                  <svg:desc>'drawing force v2 summer 2026'.H50:'drawing force v2 summer 2026'.H50</svg:desc>
                </draw:g>
              </table:table-cell>
              <table:table-cell office:value-type="string">
                <text:p>-</text:p>
                <draw:g>
                  <svg:desc>'drawing force v2 summer 2026'.I50:'drawing force v2 summer 2026'.I50</svg:desc>
                </draw:g>
              </table:table-cell>
              <table:table-cell office:value-type="string">
                <text:p>-</text:p>
                <draw:g>
                  <svg:desc>'drawing force v2 summer 2026'.J50:'drawing force v2 summer 2026'.J50</svg:desc>
                </draw:g>
              </table:table-cell>
              <table:table-cell office:value-type="string">
                <text:p>-</text:p>
                <draw:g>
                  <svg:desc>'drawing force v2 summer 2026'.K50:'drawing force v2 summer 2026'.K50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-2.15387469406146">
                <text:p>-2.15387469406146</text:p>
                <draw:g>
                  <svg:desc>'drawing force v2 summer 2026'.B51:'drawing force v2 summer 2026'.B91</svg:desc>
                </draw:g>
              </table:table-cell>
              <table:table-cell office:value-type="float" office:value="-1.7776609175753">
                <text:p>-1.7776609175753</text:p>
                <draw:g>
                  <svg:desc>'drawing force v2 summer 2026'.C51:'drawing force v2 summer 2026'.C91</svg:desc>
                </draw:g>
              </table:table-cell>
              <table:table-cell office:value-type="float" office:value="-1.7776609175753">
                <text:p>-1.7776609175753</text:p>
                <draw:g>
                  <svg:desc>'drawing force v2 summer 2026'.D51:'drawing force v2 summer 2026'.D91</svg:desc>
                </draw:g>
              </table:table-cell>
              <table:table-cell office:value-type="float" office:value="NaN">
                <text:p>NaN</text:p>
                <draw:g>
                  <svg:desc>'drawing force v2 summer 2026'.E51:'drawing force v2 summer 2026'.E91</svg:desc>
                </draw:g>
              </table:table-cell>
              <table:table-cell office:value-type="float" office:value="NaN">
                <text:p>NaN</text:p>
                <draw:g>
                  <svg:desc>'drawing force v2 summer 2026'.F51:'drawing force v2 summer 2026'.F91</svg:desc>
                </draw:g>
              </table:table-cell>
              <table:table-cell office:value-type="float" office:value="NaN">
                <text:p>NaN</text:p>
                <draw:g>
                  <svg:desc>'drawing force v2 summer 2026'.G51:'drawing force v2 summer 2026'.G91</svg:desc>
                </draw:g>
              </table:table-cell>
              <table:table-cell office:value-type="float" office:value="NaN">
                <text:p>NaN</text:p>
                <draw:g>
                  <svg:desc>'drawing force v2 summer 2026'.H51:'drawing force v2 summer 2026'.H91</svg:desc>
                </draw:g>
              </table:table-cell>
              <table:table-cell office:value-type="float" office:value="NaN">
                <text:p>NaN</text:p>
                <draw:g>
                  <svg:desc>'drawing force v2 summer 2026'.I51:'drawing force v2 summer 2026'.I91</svg:desc>
                </draw:g>
              </table:table-cell>
              <table:table-cell office:value-type="float" office:value="NaN">
                <text:p>NaN</text:p>
                <draw:g>
                  <svg:desc>'drawing force v2 summer 2026'.J51:'drawing force v2 summer 2026'.J91</svg:desc>
                </draw:g>
              </table:table-cell>
              <table:table-cell office:value-type="float" office:value="NaN">
                <text:p>NaN</text:p>
                <draw:g>
                  <svg:desc>'drawing force v2 summer 2026'.K51:'drawing force v2 summer 2026'.K9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-1.67593972277344">
                <text:p>-1.67593972277344</text:p>
              </table:table-cell>
              <table:table-cell office:value-type="float" office:value="-1.74477932834847">
                <text:p>-1.74477932834847</text:p>
              </table:table-cell>
              <table:table-cell office:value-type="float" office:value="-1.74477932834847">
                <text:p>-1.744779328348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-1.41779713799627">
                <text:p>-1.41779713799627</text:p>
              </table:table-cell>
              <table:table-cell office:value-type="float" office:value="-1.71189773912165">
                <text:p>-1.71189773912165</text:p>
              </table:table-cell>
              <table:table-cell office:value-type="float" office:value="-1.71189773912165">
                <text:p>-1.711897739121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-1.22985875921659">
                <text:p>-1.22985875921659</text:p>
              </table:table-cell>
              <table:table-cell office:value-type="float" office:value="-1.71189773912165">
                <text:p>-1.71189773912165</text:p>
              </table:table-cell>
              <table:table-cell office:value-type="float" office:value="-1.71189773912165">
                <text:p>-1.711897739121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-1.07751556704028">
                <text:p>-1.07751556704028</text:p>
              </table:table-cell>
              <table:table-cell office:value-type="float" office:value="-1.646134560668">
                <text:p>-1.646134560668</text:p>
              </table:table-cell>
              <table:table-cell office:value-type="float" office:value="-1.646134560668">
                <text:p>-1.6461345606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-0.946781756301046">
                <text:p>-0.946781756301046</text:p>
              </table:table-cell>
              <table:table-cell office:value-type="float" office:value="-1.12002913303877">
                <text:p>-1.12002913303877</text:p>
              </table:table-cell>
              <table:table-cell office:value-type="float" office:value="-1.12002913303877">
                <text:p>-1.120029133038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-0.830510878205399">
                <text:p>-0.830510878205399</text:p>
              </table:table-cell>
              <table:table-cell office:value-type="float" office:value="-1.08714754381195">
                <text:p>-1.08714754381195</text:p>
              </table:table-cell>
              <table:table-cell office:value-type="float" office:value="-1.08714754381195">
                <text:p>-1.087147543811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-0.724514383492365">
                <text:p>-0.724514383492365</text:p>
              </table:table-cell>
              <table:table-cell office:value-type="float" office:value="-0.889858008450989">
                <text:p>-0.889858008450989</text:p>
              </table:table-cell>
              <table:table-cell office:value-type="float" office:value="-0.889858008450989">
                <text:p>-0.8898580084509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-0.626099012346421">
                <text:p>-0.626099012346421</text:p>
              </table:table-cell>
              <table:table-cell office:value-type="float" office:value="-0.79121324077051">
                <text:p>-0.79121324077051</text:p>
              </table:table-cell>
              <table:table-cell office:value-type="float" office:value="-0.791213240770509">
                <text:p>-0.7912132407705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-0.533409706241281">
                <text:p>-0.533409706241281</text:p>
              </table:table-cell>
              <table:table-cell office:value-type="float" office:value="-0.133581456233983">
                <text:p>-0.133581456233983</text:p>
              </table:table-cell>
              <table:table-cell office:value-type="float" office:value="-0.133581456233983">
                <text:p>-0.1335814562339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-0.445096524985516">
                <text:p>-0.445096524985516</text:p>
              </table:table-cell>
              <table:table-cell office:value-type="float" office:value="-0.100699867007156">
                <text:p>-0.100699867007156</text:p>
              </table:table-cell>
              <table:table-cell office:value-type="float" office:value="-0.100699867007156">
                <text:p>-0.1006998670071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-0.360129891789569">
                <text:p>-0.360129891789569</text:p>
              </table:table-cell>
              <table:table-cell office:value-type="float" office:value="-0.00205509932667697">
                <text:p>-0.00205509932667697</text:p>
              </table:table-cell>
              <table:table-cell office:value-type="float" office:value="-0.0020550993266764">
                <text:p>-0.00205509932667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-0.277690439821577">
                <text:p>-0.277690439821577</text:p>
              </table:table-cell>
              <table:table-cell office:value-type="float" office:value="0.129471257580629">
                <text:p>0.129471257580629</text:p>
              </table:table-cell>
              <table:table-cell office:value-type="float" office:value="0.129471257580629">
                <text:p>0.1294712575806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-0.197099084294312">
                <text:p>-0.197099084294312</text:p>
              </table:table-cell>
              <table:table-cell office:value-type="float" office:value="0.129471257580629">
                <text:p>0.129471257580629</text:p>
              </table:table-cell>
              <table:table-cell office:value-type="float" office:value="0.129471257580629">
                <text:p>0.1294712575806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-0.117769874579095">
                <text:p>-0.117769874579095</text:p>
              </table:table-cell>
              <table:table-cell office:value-type="float" office:value="0.162352846807455">
                <text:p>0.162352846807455</text:p>
              </table:table-cell>
              <table:table-cell office:value-type="float" office:value="0.162352846807455">
                <text:p>0.1623528468074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-0.0391760855030976">
                <text:p>-0.0391760855030976</text:p>
              </table:table-cell>
              <table:table-cell office:value-type="float" office:value="0.162352846807455">
                <text:p>0.162352846807455</text:p>
              </table:table-cell>
              <table:table-cell office:value-type="float" office:value="0.162352846807455">
                <text:p>0.1623528468074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0.0391760855030976">
                <text:p>0.0391760855030976</text:p>
              </table:table-cell>
              <table:table-cell office:value-type="float" office:value="0.195234436034281">
                <text:p>0.195234436034281</text:p>
              </table:table-cell>
              <table:table-cell office:value-type="float" office:value="0.195234436034282">
                <text:p>0.1952344360342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0.117769874579095">
                <text:p>0.117769874579095</text:p>
              </table:table-cell>
              <table:table-cell office:value-type="float" office:value="0.260997614487934">
                <text:p>0.260997614487934</text:p>
              </table:table-cell>
              <table:table-cell office:value-type="float" office:value="0.260997614487935">
                <text:p>0.2609976144879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0.197099084294312">
                <text:p>0.197099084294312</text:p>
              </table:table-cell>
              <table:table-cell office:value-type="float" office:value="0.293879203714761">
                <text:p>0.293879203714761</text:p>
              </table:table-cell>
              <table:table-cell office:value-type="float" office:value="0.293879203714761">
                <text:p>0.2938792037147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0.277690439821577">
                <text:p>0.277690439821577</text:p>
              </table:table-cell>
              <table:table-cell office:value-type="float" office:value="0.326760792941587">
                <text:p>0.326760792941587</text:p>
              </table:table-cell>
              <table:table-cell office:value-type="float" office:value="0.326760792941587">
                <text:p>0.3267607929415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0.360129891789569">
                <text:p>0.360129891789569</text:p>
              </table:table-cell>
              <table:table-cell office:value-type="float" office:value="0.524050328302545">
                <text:p>0.524050328302545</text:p>
              </table:table-cell>
              <table:table-cell office:value-type="float" office:value="0.524050328302545">
                <text:p>0.5240503283025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0.445096524985516">
                <text:p>0.445096524985516</text:p>
              </table:table-cell>
              <table:table-cell office:value-type="float" office:value="0.556931917529371">
                <text:p>0.556931917529371</text:p>
              </table:table-cell>
              <table:table-cell office:value-type="float" office:value="0.556931917529371">
                <text:p>0.5569319175293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0.533409706241281">
                <text:p>0.533409706241281</text:p>
              </table:table-cell>
              <table:table-cell office:value-type="float" office:value="0.622695095983024">
                <text:p>0.622695095983024</text:p>
              </table:table-cell>
              <table:table-cell office:value-type="float" office:value="0.622695095983024">
                <text:p>0.6226950959830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0.626099012346421">
                <text:p>0.626099012346421</text:p>
              </table:table-cell>
              <table:table-cell office:value-type="float" office:value="0.622695095983024">
                <text:p>0.622695095983024</text:p>
              </table:table-cell>
              <table:table-cell office:value-type="float" office:value="0.622695095983024">
                <text:p>0.6226950959830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0.724514383492365">
                <text:p>0.724514383492365</text:p>
              </table:table-cell>
              <table:table-cell office:value-type="float" office:value="0.622695095983024">
                <text:p>0.622695095983024</text:p>
              </table:table-cell>
              <table:table-cell office:value-type="float" office:value="0.622695095983024">
                <text:p>0.6226950959830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0.830510878205399">
                <text:p>0.830510878205399</text:p>
              </table:table-cell>
              <table:table-cell office:value-type="float" office:value="0.688458274436677">
                <text:p>0.688458274436677</text:p>
              </table:table-cell>
              <table:table-cell office:value-type="float" office:value="0.688458274436677">
                <text:p>0.6884582744366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0.946781756301046">
                <text:p>0.946781756301046</text:p>
              </table:table-cell>
              <table:table-cell office:value-type="float" office:value="0.819984631343982">
                <text:p>0.819984631343982</text:p>
              </table:table-cell>
              <table:table-cell office:value-type="float" office:value="0.819984631343982">
                <text:p>0.8199846313439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1.07751556704028">
                <text:p>1.07751556704028</text:p>
              </table:table-cell>
              <table:table-cell office:value-type="float" office:value="1.05015575593177">
                <text:p>1.05015575593177</text:p>
              </table:table-cell>
              <table:table-cell office:value-type="float" office:value="1.05015575593177">
                <text:p>1.050155755931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1.22985875921659">
                <text:p>1.22985875921659</text:p>
              </table:table-cell>
              <table:table-cell office:value-type="float" office:value="1.11591893438542">
                <text:p>1.11591893438542</text:p>
              </table:table-cell>
              <table:table-cell office:value-type="float" office:value="1.11591893438542">
                <text:p>1.115918934385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1.41779713799627">
                <text:p>1.41779713799627</text:p>
              </table:table-cell>
              <table:table-cell office:value-type="float" office:value="1.28032688051955">
                <text:p>1.28032688051955</text:p>
              </table:table-cell>
              <table:table-cell office:value-type="float" office:value="1.28032688051955">
                <text:p>1.280326880519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1.67593972277344">
                <text:p>1.67593972277344</text:p>
              </table:table-cell>
              <table:table-cell office:value-type="float" office:value="1.3460900589732">
                <text:p>1.3460900589732</text:p>
              </table:table-cell>
              <table:table-cell office:value-type="float" office:value="1.3460900589732">
                <text:p>1.34609005897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2.15387469406146">
                <text:p>2.15387469406146</text:p>
              </table:table-cell>
              <table:table-cell office:value-type="float" office:value="1.80643230814877">
                <text:p>1.80643230814877</text:p>
              </table:table-cell>
              <table:table-cell office:value-type="float" office:value="1.80643230814877">
                <text:p>1.806432308148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5.2$Linux_X86_64 LibreOffice_project/6d2b0d33fb0f5da53a12f98bed3e9973e56ff1f0</meta:generator>
  </office:meta>
</office:document-meta>
</file>

<file path=Object 3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4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5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loext:major-origin="0.5" chart:axis-position="start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chart:axis-position="start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13pt" style:font-size-asian="13pt" style:font-size-complex="13pt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fals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false"/>
      <style:graphic-properties svg:stroke-width="0.08cm" svg:stroke-color="#ff420e" draw:fill-color="#ff420e" dr3d:edge-rounding="5%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down" chart:symbol-width="0.25cm" chart:symbol-height="0.25cm" chart:link-data-style-to-source="false"/>
      <style:graphic-properties svg:stroke-width="0.08cm" svg:stroke-color="#ffd320" draw:fill-color="#ffd320" dr3d:edge-rounding="5%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fals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arrow-right" chart:symbol-width="0.25cm" chart:symbol-height="0.25cm" chart:link-data-style-to-source="fals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4" style:family="chart" style:data-style-name="N0">
      <style:chart-properties chart:symbol-type="named-symbol" chart:symbol-name="arrow-left" chart:symbol-width="0.25cm" chart:symbol-height="0.25cm" chart:link-data-style-to-source="fals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5" style:family="chart" style:data-style-name="N0">
      <style:chart-properties chart:symbol-type="named-symbol" chart:symbol-name="bow-tie" chart:symbol-width="0.25cm" chart:symbol-height="0.25cm" chart:link-data-style-to-source="fals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6" style:family="chart" style:data-style-name="N0">
      <style:chart-properties chart:symbol-type="named-symbol" chart:symbol-name="hourglass" chart:symbol-width="0.25cm" chart:symbol-height="0.25cm" chart:link-data-style-to-source="false"/>
      <style:graphic-properties svg:stroke-width="0.08cm" svg:stroke-color="#aecf00" draw:fill-color="#aecf00"/>
      <style:text-properties fo:font-size="10pt" style:font-size-asian="10pt" style:font-size-complex="10pt"/>
    </style:style>
    <style:style style:name="ch17" style:family="chart" style:data-style-name="N0">
      <style:chart-properties chart:symbol-type="named-symbol" chart:symbol-name="circle" chart:symbol-width="0.25cm" chart:symbol-height="0.25cm" chart:link-data-style-to-source="false"/>
      <style:graphic-properties svg:stroke-width="0.08cm" svg:stroke-color="#4b1f6f" draw:fill-color="#4b1f6f"/>
      <style:text-properties fo:font-size="10pt" style:font-size-asian="10pt" style:font-size-complex="10pt"/>
    </style:style>
    <style:style style:name="ch18" style:family="chart">
      <style:graphic-properties draw:stroke="solid" svg:stroke-color="#b3b3b3" draw:fill="none" draw:fill-color="#e6e6e6"/>
    </style:style>
    <style:style style:name="ch19" style:family="chart">
      <style:graphic-properties svg:stroke-color="#b3b3b3" draw:fill-color="#cccccc"/>
    </style:style>
    <style:style style:name="T1" style:family="text">
      <style:text-properties fo:font-size="9pt" style:font-size-asian="9pt" style:font-size-complex="9pt"/>
    </style:style>
  </office:automatic-styles>
  <office:body>
    <office:chart>
      <chart:chart svg:width="22.458cm" svg:height="12.89cm" xlink:href=".." xlink:type="simple" chart:class="chart:scatter" chart:style-name="ch1">
        <chart:title svg:x="8.858cm" svg:y="0.393cm" chart:style-name="ch2">
          <text:p>Normal Probability Plot</text:p>
        </chart:title>
        <chart:legend chart:legend-position="end" svg:x="17.692cm" svg:y="4.154cm" style:legend-expansion="high" chart:style-name="ch3"/>
        <chart:plot-area chart:style-name="ch4" svg:x="1.46cm" svg:y="1.429cm" svg:width="15.783cm" svg:height="10.223cm">
          <chart:coordinate-region svg:x="2.304cm" svg:y="1.628cm" svg:width="14.842cm" svg:height="9.377cm"/>
          <chart:axis chart:dimension="x" chart:name="primary-x" chart:style-name="ch5">
            <chart:title svg:x="8.05cm" svg:y="11.909cm" chart:style-name="ch2">
              <text:p><text:span text:style-name="T1">Expected Z-score</text:span></text:p>
            </chart:title>
            <chart:grid chart:style-name="ch6" chart:class="major"/>
          </chart:axis>
          <chart:axis chart:dimension="y" chart:name="primary-y" chart:style-name="ch7">
            <chart:title svg:x="0.451cm" svg:y="7.135cm" chart:style-name="ch8">
              <text:p><text:span text:style-name="T1">Z-score</text:span></text:p>
            </chart:title>
            <chart:grid chart:style-name="ch6" chart:class="major"/>
          </chart:axis>
          <chart:series chart:style-name="ch9" chart:values-cell-range-address="'tensile v1 summer 2026'.C51:'tensile v1 summer 2026'.C91" chart:label-cell-address="'tensile v1 summer 2026'.C50:'tensile v1 summer 2026'.C50" chart:class="chart:scatter">
            <chart:domain table:cell-range-address="'tensile v1 summer 2026'.B51:'tensile v1 summer 2026'.B91"/>
            <chart:data-point chart:repeated="41"/>
          </chart:series>
          <chart:series chart:style-name="ch10" chart:values-cell-range-address="'tensile v1 summer 2026'.D51:'tensile v1 summer 2026'.D91" chart:label-cell-address="'tensile v1 summer 2026'.D50:'tensile v1 summer 2026'.D50" chart:class="chart:scatter">
            <chart:data-point chart:repeated="41"/>
          </chart:series>
          <chart:series chart:style-name="ch11" chart:values-cell-range-address="'tensile v1 summer 2026'.E51:'tensile v1 summer 2026'.E91" chart:label-cell-address="'tensile v1 summer 2026'.E50:'tensile v1 summer 2026'.E50" chart:class="chart:scatter">
            <chart:data-point chart:repeated="41"/>
          </chart:series>
          <chart:series chart:style-name="ch12" chart:values-cell-range-address="'tensile v1 summer 2026'.F51:'tensile v1 summer 2026'.F91" chart:label-cell-address="'tensile v1 summer 2026'.F50:'tensile v1 summer 2026'.F50" chart:class="chart:scatter">
            <chart:data-point chart:repeated="41"/>
          </chart:series>
          <chart:series chart:style-name="ch13" chart:values-cell-range-address="'tensile v1 summer 2026'.G51:'tensile v1 summer 2026'.G91" chart:label-cell-address="'tensile v1 summer 2026'.G50:'tensile v1 summer 2026'.G50" chart:class="chart:scatter">
            <chart:data-point chart:repeated="41"/>
          </chart:series>
          <chart:series chart:style-name="ch14" chart:values-cell-range-address="'tensile v1 summer 2026'.H51:'tensile v1 summer 2026'.H91" chart:label-cell-address="'tensile v1 summer 2026'.H50:'tensile v1 summer 2026'.H50" chart:class="chart:scatter">
            <chart:data-point chart:repeated="41"/>
          </chart:series>
          <chart:series chart:style-name="ch15" chart:values-cell-range-address="'tensile v1 summer 2026'.I51:'tensile v1 summer 2026'.I91" chart:label-cell-address="'tensile v1 summer 2026'.I50:'tensile v1 summer 2026'.I50" chart:class="chart:scatter">
            <chart:data-point chart:repeated="41"/>
          </chart:series>
          <chart:series chart:style-name="ch16" chart:values-cell-range-address="'tensile v1 summer 2026'.J51:'tensile v1 summer 2026'.J91" chart:label-cell-address="'tensile v1 summer 2026'.J50:'tensile v1 summer 2026'.J50" chart:class="chart:scatter">
            <chart:data-point chart:repeated="41"/>
          </chart:series>
          <chart:series chart:style-name="ch17" chart:values-cell-range-address="'tensile v1 summer 2026'.K51:'tensile v1 summer 2026'.K91" chart:label-cell-address="'tensile v1 summer 2026'.K50:'tensile v1 summer 2026'.K50" chart:class="chart:scatter">
            <chart:data-point chart:repeated="41"/>
          </chart:series>
          <chart:wall chart:style-name="ch18"/>
          <chart:floor chart:style-name="ch1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B</text:p>
              </table:table-cell>
              <table:table-cell office:value-type="string">
                <text:p>Pulling Force (kg)</text:p>
                <draw:g>
                  <svg:desc>'tensile v1 summer 2026'.C50:'tensile v1 summer 2026'.C50</svg:desc>
                </draw:g>
              </table:table-cell>
              <table:table-cell office:value-type="string">
                <text:p>Ultimate Load (N)</text:p>
                <draw:g>
                  <svg:desc>'tensile v1 summer 2026'.D50:'tensile v1 summer 2026'.D50</svg:desc>
                </draw:g>
              </table:table-cell>
              <table:table-cell office:value-type="string">
                <text:p>Tensile Strength (kPa)</text:p>
                <draw:g>
                  <svg:desc>'tensile v1 summer 2026'.E50:'tensile v1 summer 2026'.E50</svg:desc>
                </draw:g>
              </table:table-cell>
              <table:table-cell office:value-type="string">
                <text:p>-</text:p>
                <draw:g>
                  <svg:desc>'tensile v1 summer 2026'.F50:'tensile v1 summer 2026'.F50</svg:desc>
                </draw:g>
              </table:table-cell>
              <table:table-cell office:value-type="string">
                <text:p>-</text:p>
                <draw:g>
                  <svg:desc>'tensile v1 summer 2026'.G50:'tensile v1 summer 2026'.G50</svg:desc>
                </draw:g>
              </table:table-cell>
              <table:table-cell office:value-type="string">
                <text:p>-</text:p>
                <draw:g>
                  <svg:desc>'tensile v1 summer 2026'.H50:'tensile v1 summer 2026'.H50</svg:desc>
                </draw:g>
              </table:table-cell>
              <table:table-cell office:value-type="string">
                <text:p>-</text:p>
                <draw:g>
                  <svg:desc>'tensile v1 summer 2026'.I50:'tensile v1 summer 2026'.I50</svg:desc>
                </draw:g>
              </table:table-cell>
              <table:table-cell office:value-type="string">
                <text:p>-</text:p>
                <draw:g>
                  <svg:desc>'tensile v1 summer 2026'.J50:'tensile v1 summer 2026'.J50</svg:desc>
                </draw:g>
              </table:table-cell>
              <table:table-cell office:value-type="string">
                <text:p>-</text:p>
                <draw:g>
                  <svg:desc>'tensile v1 summer 2026'.K50:'tensile v1 summer 2026'.K50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-2.15387469406146">
                <text:p>-2.15387469406146</text:p>
                <draw:g>
                  <svg:desc>'tensile v1 summer 2026'.B51:'tensile v1 summer 2026'.B91</svg:desc>
                </draw:g>
              </table:table-cell>
              <table:table-cell office:value-type="float" office:value="-2.68298753259791">
                <text:p>-2.68298753259791</text:p>
                <draw:g>
                  <svg:desc>'tensile v1 summer 2026'.C51:'tensile v1 summer 2026'.C91</svg:desc>
                </draw:g>
              </table:table-cell>
              <table:table-cell office:value-type="float" office:value="-2.68298753259791">
                <text:p>-2.68298753259791</text:p>
                <draw:g>
                  <svg:desc>'tensile v1 summer 2026'.D51:'tensile v1 summer 2026'.D91</svg:desc>
                </draw:g>
              </table:table-cell>
              <table:table-cell office:value-type="float" office:value="-2.68298753259791">
                <text:p>-2.68298753259791</text:p>
                <draw:g>
                  <svg:desc>'tensile v1 summer 2026'.E51:'tensile v1 summer 2026'.E91</svg:desc>
                </draw:g>
              </table:table-cell>
              <table:table-cell office:value-type="float" office:value="NaN">
                <text:p>NaN</text:p>
                <draw:g>
                  <svg:desc>'tensile v1 summer 2026'.F51:'tensile v1 summer 2026'.F91</svg:desc>
                </draw:g>
              </table:table-cell>
              <table:table-cell office:value-type="float" office:value="NaN">
                <text:p>NaN</text:p>
                <draw:g>
                  <svg:desc>'tensile v1 summer 2026'.G51:'tensile v1 summer 2026'.G91</svg:desc>
                </draw:g>
              </table:table-cell>
              <table:table-cell office:value-type="float" office:value="NaN">
                <text:p>NaN</text:p>
                <draw:g>
                  <svg:desc>'tensile v1 summer 2026'.H51:'tensile v1 summer 2026'.H91</svg:desc>
                </draw:g>
              </table:table-cell>
              <table:table-cell office:value-type="float" office:value="NaN">
                <text:p>NaN</text:p>
                <draw:g>
                  <svg:desc>'tensile v1 summer 2026'.I51:'tensile v1 summer 2026'.I91</svg:desc>
                </draw:g>
              </table:table-cell>
              <table:table-cell office:value-type="float" office:value="NaN">
                <text:p>NaN</text:p>
                <draw:g>
                  <svg:desc>'tensile v1 summer 2026'.J51:'tensile v1 summer 2026'.J91</svg:desc>
                </draw:g>
              </table:table-cell>
              <table:table-cell office:value-type="float" office:value="NaN">
                <text:p>NaN</text:p>
                <draw:g>
                  <svg:desc>'tensile v1 summer 2026'.K51:'tensile v1 summer 2026'.K9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-1.67593972277344">
                <text:p>-1.67593972277344</text:p>
              </table:table-cell>
              <table:table-cell office:value-type="float" office:value="-1.59895216589168">
                <text:p>-1.59895216589168</text:p>
              </table:table-cell>
              <table:table-cell office:value-type="float" office:value="-1.59895216589168">
                <text:p>-1.59895216589168</text:p>
              </table:table-cell>
              <table:table-cell office:value-type="float" office:value="-1.59895216589168">
                <text:p>-1.598952165891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-1.41779713799627">
                <text:p>-1.41779713799627</text:p>
              </table:table-cell>
              <table:table-cell office:value-type="float" office:value="-1.38214509255044">
                <text:p>-1.38214509255044</text:p>
              </table:table-cell>
              <table:table-cell office:value-type="float" office:value="-1.38214509255044">
                <text:p>-1.38214509255044</text:p>
              </table:table-cell>
              <table:table-cell office:value-type="float" office:value="-1.38214509255044">
                <text:p>-1.382145092550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-1.22985875921659">
                <text:p>-1.22985875921659</text:p>
              </table:table-cell>
              <table:table-cell office:value-type="float" office:value="-1.16533801920919">
                <text:p>-1.16533801920919</text:p>
              </table:table-cell>
              <table:table-cell office:value-type="float" office:value="-1.16533801920919">
                <text:p>-1.16533801920919</text:p>
              </table:table-cell>
              <table:table-cell office:value-type="float" office:value="-1.16533801920919">
                <text:p>-1.165338019209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-1.07751556704028">
                <text:p>-1.07751556704028</text:p>
              </table:table-cell>
              <table:table-cell office:value-type="float" office:value="-1.16533801920919">
                <text:p>-1.16533801920919</text:p>
              </table:table-cell>
              <table:table-cell office:value-type="float" office:value="-1.16533801920919">
                <text:p>-1.16533801920919</text:p>
              </table:table-cell>
              <table:table-cell office:value-type="float" office:value="-1.16533801920919">
                <text:p>-1.165338019209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-0.946781756301046">
                <text:p>-0.946781756301046</text:p>
              </table:table-cell>
              <table:table-cell office:value-type="float" office:value="-0.731723872526703">
                <text:p>-0.731723872526703</text:p>
              </table:table-cell>
              <table:table-cell office:value-type="float" office:value="-0.731723872526702">
                <text:p>-0.731723872526702</text:p>
              </table:table-cell>
              <table:table-cell office:value-type="float" office:value="-0.731723872526702">
                <text:p>-0.7317238725267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-0.830510878205399">
                <text:p>-0.830510878205399</text:p>
              </table:table-cell>
              <table:table-cell office:value-type="float" office:value="-0.731723872526703">
                <text:p>-0.731723872526703</text:p>
              </table:table-cell>
              <table:table-cell office:value-type="float" office:value="-0.731723872526702">
                <text:p>-0.731723872526702</text:p>
              </table:table-cell>
              <table:table-cell office:value-type="float" office:value="-0.731723872526702">
                <text:p>-0.7317238725267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-0.724514383492365">
                <text:p>-0.724514383492365</text:p>
              </table:table-cell>
              <table:table-cell office:value-type="float" office:value="-0.731723872526703">
                <text:p>-0.731723872526703</text:p>
              </table:table-cell>
              <table:table-cell office:value-type="float" office:value="-0.731723872526702">
                <text:p>-0.731723872526702</text:p>
              </table:table-cell>
              <table:table-cell office:value-type="float" office:value="-0.731723872526702">
                <text:p>-0.7317238725267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-0.626099012346421">
                <text:p>-0.626099012346421</text:p>
              </table:table-cell>
              <table:table-cell office:value-type="float" office:value="-0.514916799185457">
                <text:p>-0.514916799185457</text:p>
              </table:table-cell>
              <table:table-cell office:value-type="float" office:value="-0.514916799185457">
                <text:p>-0.514916799185457</text:p>
              </table:table-cell>
              <table:table-cell office:value-type="float" office:value="-0.514916799185457">
                <text:p>-0.5149167991854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-0.533409706241281">
                <text:p>-0.533409706241281</text:p>
              </table:table-cell>
              <table:table-cell office:value-type="float" office:value="-0.514916799185457">
                <text:p>-0.514916799185457</text:p>
              </table:table-cell>
              <table:table-cell office:value-type="float" office:value="-0.514916799185457">
                <text:p>-0.514916799185457</text:p>
              </table:table-cell>
              <table:table-cell office:value-type="float" office:value="-0.514916799185457">
                <text:p>-0.5149167991854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-0.445096524985516">
                <text:p>-0.445096524985516</text:p>
              </table:table-cell>
              <table:table-cell office:value-type="float" office:value="-0.298109725844212">
                <text:p>-0.298109725844212</text:p>
              </table:table-cell>
              <table:table-cell office:value-type="float" office:value="-0.298109725844212">
                <text:p>-0.298109725844212</text:p>
              </table:table-cell>
              <table:table-cell office:value-type="float" office:value="-0.298109725844212">
                <text:p>-0.2981097258442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-0.360129891789569">
                <text:p>-0.360129891789569</text:p>
              </table:table-cell>
              <table:table-cell office:value-type="float" office:value="-0.298109725844212">
                <text:p>-0.298109725844212</text:p>
              </table:table-cell>
              <table:table-cell office:value-type="float" office:value="-0.298109725844212">
                <text:p>-0.298109725844212</text:p>
              </table:table-cell>
              <table:table-cell office:value-type="float" office:value="-0.298109725844212">
                <text:p>-0.2981097258442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-0.277690439821577">
                <text:p>-0.277690439821577</text:p>
              </table:table-cell>
              <table:table-cell office:value-type="float" office:value="-0.298109725844212">
                <text:p>-0.298109725844212</text:p>
              </table:table-cell>
              <table:table-cell office:value-type="float" office:value="-0.298109725844212">
                <text:p>-0.298109725844212</text:p>
              </table:table-cell>
              <table:table-cell office:value-type="float" office:value="-0.298109725844212">
                <text:p>-0.2981097258442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-0.197099084294312">
                <text:p>-0.197099084294312</text:p>
              </table:table-cell>
              <table:table-cell office:value-type="float" office:value="-0.081302652502967">
                <text:p>-0.081302652502967</text:p>
              </table:table-cell>
              <table:table-cell office:value-type="float" office:value="-0.0813026525029669">
                <text:p>-0.0813026525029669</text:p>
              </table:table-cell>
              <table:table-cell office:value-type="float" office:value="-0.081302652502967">
                <text:p>-0.0813026525029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-0.117769874579095">
                <text:p>-0.117769874579095</text:p>
              </table:table-cell>
              <table:table-cell office:value-type="float" office:value="-0.081302652502967">
                <text:p>-0.081302652502967</text:p>
              </table:table-cell>
              <table:table-cell office:value-type="float" office:value="-0.0813026525029669">
                <text:p>-0.0813026525029669</text:p>
              </table:table-cell>
              <table:table-cell office:value-type="float" office:value="-0.081302652502967">
                <text:p>-0.0813026525029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-0.0391760855030976">
                <text:p>-0.0391760855030976</text:p>
              </table:table-cell>
              <table:table-cell office:value-type="float" office:value="-0.081302652502967">
                <text:p>-0.081302652502967</text:p>
              </table:table-cell>
              <table:table-cell office:value-type="float" office:value="-0.0813026525029669">
                <text:p>-0.0813026525029669</text:p>
              </table:table-cell>
              <table:table-cell office:value-type="float" office:value="-0.081302652502967">
                <text:p>-0.0813026525029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0.0391760855030976">
                <text:p>0.0391760855030976</text:p>
              </table:table-cell>
              <table:table-cell office:value-type="float" office:value="0.135504420838278">
                <text:p>0.135504420838278</text:p>
              </table:table-cell>
              <table:table-cell office:value-type="float" office:value="0.135504420838278">
                <text:p>0.135504420838278</text:p>
              </table:table-cell>
              <table:table-cell office:value-type="float" office:value="0.135504420838279">
                <text:p>0.1355044208382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0.117769874579095">
                <text:p>0.117769874579095</text:p>
              </table:table-cell>
              <table:table-cell office:value-type="float" office:value="0.135504420838278">
                <text:p>0.135504420838278</text:p>
              </table:table-cell>
              <table:table-cell office:value-type="float" office:value="0.135504420838278">
                <text:p>0.135504420838278</text:p>
              </table:table-cell>
              <table:table-cell office:value-type="float" office:value="0.135504420838279">
                <text:p>0.1355044208382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0.197099084294312">
                <text:p>0.197099084294312</text:p>
              </table:table-cell>
              <table:table-cell office:value-type="float" office:value="0.135504420838278">
                <text:p>0.135504420838278</text:p>
              </table:table-cell>
              <table:table-cell office:value-type="float" office:value="0.135504420838278">
                <text:p>0.135504420838278</text:p>
              </table:table-cell>
              <table:table-cell office:value-type="float" office:value="0.135504420838279">
                <text:p>0.1355044208382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0.277690439821577">
                <text:p>0.277690439821577</text:p>
              </table:table-cell>
              <table:table-cell office:value-type="float" office:value="0.352311494179524">
                <text:p>0.352311494179524</text:p>
              </table:table-cell>
              <table:table-cell office:value-type="float" office:value="0.352311494179524">
                <text:p>0.352311494179524</text:p>
              </table:table-cell>
              <table:table-cell office:value-type="float" office:value="0.352311494179524">
                <text:p>0.3523114941795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0.360129891789569">
                <text:p>0.360129891789569</text:p>
              </table:table-cell>
              <table:table-cell office:value-type="float" office:value="0.352311494179524">
                <text:p>0.352311494179524</text:p>
              </table:table-cell>
              <table:table-cell office:value-type="float" office:value="0.352311494179524">
                <text:p>0.352311494179524</text:p>
              </table:table-cell>
              <table:table-cell office:value-type="float" office:value="0.352311494179524">
                <text:p>0.3523114941795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0.445096524985516">
                <text:p>0.445096524985516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0.533409706241281">
                <text:p>0.533409706241281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0.626099012346421">
                <text:p>0.626099012346421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0.724514383492365">
                <text:p>0.724514383492365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0.830510878205399">
                <text:p>0.830510878205399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0.569118567520769">
                <text:p>0.5691185675207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0.946781756301046">
                <text:p>0.946781756301046</text:p>
              </table:table-cell>
              <table:table-cell office:value-type="float" office:value="1.00273271420326">
                <text:p>1.00273271420326</text:p>
              </table:table-cell>
              <table:table-cell office:value-type="float" office:value="1.00273271420326">
                <text:p>1.00273271420326</text:p>
              </table:table-cell>
              <table:table-cell office:value-type="float" office:value="1.00273271420326">
                <text:p>1.002732714203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1.07751556704028">
                <text:p>1.07751556704028</text:p>
              </table:table-cell>
              <table:table-cell office:value-type="float" office:value="1.2195397875445">
                <text:p>1.2195397875445</text:p>
              </table:table-cell>
              <table:table-cell office:value-type="float" office:value="1.2195397875445">
                <text:p>1.2195397875445</text:p>
              </table:table-cell>
              <table:table-cell office:value-type="float" office:value="1.2195397875445">
                <text:p>1.21953978754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1.22985875921659">
                <text:p>1.22985875921659</text:p>
              </table:table-cell>
              <table:table-cell office:value-type="float" office:value="1.2195397875445">
                <text:p>1.2195397875445</text:p>
              </table:table-cell>
              <table:table-cell office:value-type="float" office:value="1.2195397875445">
                <text:p>1.2195397875445</text:p>
              </table:table-cell>
              <table:table-cell office:value-type="float" office:value="1.2195397875445">
                <text:p>1.21953978754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1.41779713799627">
                <text:p>1.41779713799627</text:p>
              </table:table-cell>
              <table:table-cell office:value-type="float" office:value="1.43634686088575">
                <text:p>1.43634686088575</text:p>
              </table:table-cell>
              <table:table-cell office:value-type="float" office:value="1.43634686088575">
                <text:p>1.43634686088575</text:p>
              </table:table-cell>
              <table:table-cell office:value-type="float" office:value="1.43634686088575">
                <text:p>1.436346860885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1.67593972277344">
                <text:p>1.67593972277344</text:p>
              </table:table-cell>
              <table:table-cell office:value-type="float" office:value="1.65315393422699">
                <text:p>1.65315393422699</text:p>
              </table:table-cell>
              <table:table-cell office:value-type="float" office:value="1.65315393422699">
                <text:p>1.65315393422699</text:p>
              </table:table-cell>
              <table:table-cell office:value-type="float" office:value="1.65315393422699">
                <text:p>1.653153934226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2.15387469406146">
                <text:p>2.15387469406146</text:p>
              </table:table-cell>
              <table:table-cell office:value-type="float" office:value="1.86996100756824">
                <text:p>1.86996100756824</text:p>
              </table:table-cell>
              <table:table-cell office:value-type="float" office:value="1.86996100756824">
                <text:p>1.86996100756824</text:p>
              </table:table-cell>
              <table:table-cell office:value-type="float" office:value="1.86996100756824">
                <text:p>1.869961007568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5.2$Linux_X86_64 LibreOffice_project/6d2b0d33fb0f5da53a12f98bed3e9973e56ff1f0</meta:generator>
  </office:meta>
</office:document-meta>
</file>

<file path=Object 4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5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symbol-type="automatic"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23.661cm" svg:height="9cm" xlink:href=".." xlink:type="simple" chart:class="chart:line" chart:style-name="ch1">
        <chart:legend chart:legend-position="end" svg:x="20.807cm" svg:y="4.201cm" style:legend-expansion="high" chart:style-name="ch2"/>
        <chart:plot-area chart:style-name="ch3" svg:x="0.473cm" svg:y="0.18cm" svg:width="19.861cm" svg:height="8.64cm">
          <chart:coordinate-region svg:x="1.317cm" svg:y="0.379cm" svg:width="18.824cm" svg:height="8.242cm"/>
          <chart:axis chart:dimension="x" chart:name="primary-x" chart:style-name="ch4"/>
          <chart:axis chart:dimension="y" chart:name="primary-y" chart:style-name="ch4">
            <chart:grid chart:style-name="ch5" chart:class="major"/>
          </chart:axis>
          <chart:series chart:style-name="ch6" chart:values-cell-range-address="'tensile test load-time graphs'.A2:'tensile test load-time graphs'.A19" chart:class="chart:line">
            <chart:data-point chart:repeated="18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.01">
                <text:p>0.01</text:p>
                <draw:g>
                  <svg:desc>'tensile test load-time graphs'.A2:'tensile test load-time graphs'.A19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02">
                <text:p>0.02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04">
                <text:p>0.04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06">
                <text:p>0.06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09">
                <text:p>0.09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.13">
                <text:p>0.13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17">
                <text:p>0.17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22">
                <text:p>0.22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28">
                <text:p>0.28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0.34">
                <text:p>0.34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0.39">
                <text:p>0.39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0.42">
                <text:p>0.42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0.42">
                <text:p>0.42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0.33">
                <text:p>0.33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0.2">
                <text:p>0.2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0.05">
                <text:p>0.05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-0.08">
                <text:p>-0.08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-0.11">
                <text:p>-0.11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5.2$Linux_X86_64 LibreOffice_project/6d2b0d33fb0f5da53a12f98bed3e9973e56ff1f0</meta:generator>
  </office:meta>
</office:document-meta>
</file>

<file path=Object 5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6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symbol-type="automatic"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25.699cm" svg:height="12.969cm" xlink:href=".." xlink:type="simple" chart:class="chart:line" chart:style-name="ch1">
        <chart:legend chart:legend-position="end" svg:x="22.845cm" svg:y="6.185cm" style:legend-expansion="high" chart:style-name="ch2"/>
        <chart:plot-area chart:style-name="ch3" svg:x="0.513cm" svg:y="0.259cm" svg:width="21.819cm" svg:height="12.451cm">
          <chart:coordinate-region svg:x="1.357cm" svg:y="0.459cm" svg:width="20.834cm" svg:height="12.052cm"/>
          <chart:axis chart:dimension="x" chart:name="primary-x" chart:style-name="ch4"/>
          <chart:axis chart:dimension="y" chart:name="primary-y" chart:style-name="ch4">
            <chart:grid chart:style-name="ch5" chart:class="major"/>
          </chart:axis>
          <chart:series chart:style-name="ch6" chart:values-cell-range-address="'tensile test load-time graphs'.A26:'tensile test load-time graphs'.A88" chart:class="chart:line">
            <chart:data-point chart:repeated="63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">
                <text:p>0</text:p>
                <draw:g>
                  <svg:desc>'tensile test load-time graphs'.A26:'tensile test load-time graphs'.A88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01">
                <text:p>0.01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01">
                <text:p>0.01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02">
                <text:p>0.02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.03">
                <text:p>0.03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04">
                <text:p>0.04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05">
                <text:p>0.05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06">
                <text:p>0.06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0.08">
                <text:p>0.08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0.09">
                <text:p>0.09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0.11">
                <text:p>0.11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0.12">
                <text:p>0.12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0.14">
                <text:p>0.14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0.15">
                <text:p>0.15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0.16">
                <text:p>0.16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0.17">
                <text:p>0.17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0.17">
                <text:p>0.17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0.18">
                <text:p>0.18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0.18">
                <text:p>0.18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0.19">
                <text:p>0.19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0.19">
                <text:p>0.19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0.2">
                <text:p>0.2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0.21">
                <text:p>0.21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0.22">
                <text:p>0.22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0.23">
                <text:p>0.23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0.24">
                <text:p>0.24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0.25">
                <text:p>0.25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0.26">
                <text:p>0.26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0.27">
                <text:p>0.27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0.28">
                <text:p>0.28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0.28">
                <text:p>0.28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0.29">
                <text:p>0.29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0.29">
                <text:p>0.29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0.3">
                <text:p>0.3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0.3">
                <text:p>0.3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0.3">
                <text:p>0.3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0.31">
                <text:p>0.31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0.31">
                <text:p>0.31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0.32">
                <text:p>0.32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0.32">
                <text:p>0.32</text:p>
              </table:table-cell>
            </table:table-row>
            <table:table-row>
              <table:table-cell office:value-type="string">
                <text:p>42</text:p>
              </table:table-cell>
              <table:table-cell office:value-type="float" office:value="0.33">
                <text:p>0.33</text:p>
              </table:table-cell>
            </table:table-row>
            <table:table-row>
              <table:table-cell office:value-type="string">
                <text:p>43</text:p>
              </table:table-cell>
              <table:table-cell office:value-type="float" office:value="0.33">
                <text:p>0.33</text:p>
              </table:table-cell>
            </table:table-row>
            <table:table-row>
              <table:table-cell office:value-type="string">
                <text:p>44</text:p>
              </table:table-cell>
              <table:table-cell office:value-type="float" office:value="0.33">
                <text:p>0.33</text:p>
              </table:table-cell>
            </table:table-row>
            <table:table-row>
              <table:table-cell office:value-type="string">
                <text:p>45</text:p>
              </table:table-cell>
              <table:table-cell office:value-type="float" office:value="0.34">
                <text:p>0.34</text:p>
              </table:table-cell>
            </table:table-row>
            <table:table-row>
              <table:table-cell office:value-type="string">
                <text:p>46</text:p>
              </table:table-cell>
              <table:table-cell office:value-type="float" office:value="0.34">
                <text:p>0.34</text:p>
              </table:table-cell>
            </table:table-row>
            <table:table-row>
              <table:table-cell office:value-type="string">
                <text:p>47</text:p>
              </table:table-cell>
              <table:table-cell office:value-type="float" office:value="0.34">
                <text:p>0.34</text:p>
              </table:table-cell>
            </table:table-row>
            <table:table-row>
              <table:table-cell office:value-type="string">
                <text:p>48</text:p>
              </table:table-cell>
              <table:table-cell office:value-type="float" office:value="0.35">
                <text:p>0.35</text:p>
              </table:table-cell>
            </table:table-row>
            <table:table-row>
              <table:table-cell office:value-type="string">
                <text:p>49</text:p>
              </table:table-cell>
              <table:table-cell office:value-type="float" office:value="0.36">
                <text:p>0.36</text:p>
              </table:table-cell>
            </table:table-row>
            <table:table-row>
              <table:table-cell office:value-type="string">
                <text:p>50</text:p>
              </table:table-cell>
              <table:table-cell office:value-type="float" office:value="0.36">
                <text:p>0.36</text:p>
              </table:table-cell>
            </table:table-row>
            <table:table-row>
              <table:table-cell office:value-type="string">
                <text:p>51</text:p>
              </table:table-cell>
              <table:table-cell office:value-type="float" office:value="0.37">
                <text:p>0.37</text:p>
              </table:table-cell>
            </table:table-row>
            <table:table-row>
              <table:table-cell office:value-type="string">
                <text:p>52</text:p>
              </table:table-cell>
              <table:table-cell office:value-type="float" office:value="0.37">
                <text:p>0.37</text:p>
              </table:table-cell>
            </table:table-row>
            <table:table-row>
              <table:table-cell office:value-type="string">
                <text:p>53</text:p>
              </table:table-cell>
              <table:table-cell office:value-type="float" office:value="0.37">
                <text:p>0.37</text:p>
              </table:table-cell>
            </table:table-row>
            <table:table-row>
              <table:table-cell office:value-type="string">
                <text:p>54</text:p>
              </table:table-cell>
              <table:table-cell office:value-type="float" office:value="0.38">
                <text:p>0.38</text:p>
              </table:table-cell>
            </table:table-row>
            <table:table-row>
              <table:table-cell office:value-type="string">
                <text:p>55</text:p>
              </table:table-cell>
              <table:table-cell office:value-type="float" office:value="0.38">
                <text:p>0.38</text:p>
              </table:table-cell>
            </table:table-row>
            <table:table-row>
              <table:table-cell office:value-type="string">
                <text:p>56</text:p>
              </table:table-cell>
              <table:table-cell office:value-type="float" office:value="0.38">
                <text:p>0.38</text:p>
              </table:table-cell>
            </table:table-row>
            <table:table-row>
              <table:table-cell office:value-type="string">
                <text:p>57</text:p>
              </table:table-cell>
              <table:table-cell office:value-type="float" office:value="0.38">
                <text:p>0.38</text:p>
              </table:table-cell>
            </table:table-row>
            <table:table-row>
              <table:table-cell office:value-type="string">
                <text:p>58</text:p>
              </table:table-cell>
              <table:table-cell office:value-type="float" office:value="0.36">
                <text:p>0.36</text:p>
              </table:table-cell>
            </table:table-row>
            <table:table-row>
              <table:table-cell office:value-type="string">
                <text:p>59</text:p>
              </table:table-cell>
              <table:table-cell office:value-type="float" office:value="0.25">
                <text:p>0.25</text:p>
              </table:table-cell>
            </table:table-row>
            <table:table-row>
              <table:table-cell office:value-type="string">
                <text:p>60</text:p>
              </table:table-cell>
              <table:table-cell office:value-type="float" office:value="0.12">
                <text:p>0.12</text:p>
              </table:table-cell>
            </table:table-row>
            <table:table-row>
              <table:table-cell office:value-type="string">
                <text:p>61</text:p>
              </table:table-cell>
              <table:table-cell office:value-type="float" office:value="-0">
                <text:p>-0</text:p>
              </table:table-cell>
            </table:table-row>
            <table:table-row>
              <table:table-cell office:value-type="string">
                <text:p>62</text:p>
              </table:table-cell>
              <table:table-cell office:value-type="float" office:value="-0.1">
                <text:p>-0.1</text:p>
              </table:table-cell>
            </table:table-row>
            <table:table-row>
              <table:table-cell office:value-type="string">
                <text:p>63</text:p>
              </table:table-cell>
              <table:table-cell office:value-type="float" office:value="-0.12">
                <text:p>-0.12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5.2$Linux_X86_64 LibreOffice_project/6d2b0d33fb0f5da53a12f98bed3e9973e56ff1f0</meta:generator>
  </office:meta>
</office:document-meta>
</file>

<file path=Object 6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7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symbol-type="automatic"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</office:automatic-styles>
  <office:body>
    <office:chart>
      <chart:chart svg:width="26.364cm" svg:height="14.83cm" xlink:href=".." xlink:type="simple" chart:class="chart:line" chart:style-name="ch1">
        <chart:legend chart:legend-position="end" svg:x="23.51cm" svg:y="7.116cm" style:legend-expansion="high" chart:style-name="ch2"/>
        <chart:plot-area chart:style-name="ch3" svg:x="0.527cm" svg:y="0.296cm" svg:width="22.456cm" svg:height="14.238cm">
          <chart:coordinate-region svg:x="1.371cm" svg:y="0.495cm" svg:width="21.612cm" svg:height="13.84cm"/>
          <chart:axis chart:dimension="x" chart:name="primary-x" chart:style-name="ch4"/>
          <chart:axis chart:dimension="y" chart:name="primary-y" chart:style-name="ch5">
            <chart:grid chart:style-name="ch6" chart:class="major"/>
          </chart:axis>
          <chart:series chart:style-name="ch7" chart:values-cell-range-address="'tensile test load-time graphs'.A99:'tensile test load-time graphs'.A153" chart:class="chart:line">
            <chart:data-point chart:repeated="55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-0.00043">
                <text:p>-0.00043</text:p>
                <draw:g>
                  <svg:desc>'tensile test load-time graphs'.A99:'tensile test load-time graphs'.A153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00181">
                <text:p>0.00181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00611">
                <text:p>0.00611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01137">
                <text:p>0.01137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01834">
                <text:p>0.01834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.02713">
                <text:p>0.02713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03841">
                <text:p>0.03841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05158">
                <text:p>0.05158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06597">
                <text:p>0.06597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0.08086">
                <text:p>0.08086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0.09499">
                <text:p>0.09499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0.10791">
                <text:p>0.10791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0.12074">
                <text:p>0.12074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0.13288">
                <text:p>0.13288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0.1439">
                <text:p>0.1439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0.15527">
                <text:p>0.15527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0.16603">
                <text:p>0.16603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0.17766">
                <text:p>0.17766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0.19058">
                <text:p>0.19058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0.20332">
                <text:p>0.20332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0.21659">
                <text:p>0.21659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0.22864">
                <text:p>0.22864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0.23837">
                <text:p>0.23837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0.24664">
                <text:p>0.24664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0.25405">
                <text:p>0.25405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0.2618">
                <text:p>0.2618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0.27127">
                <text:p>0.27127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0.28143">
                <text:p>0.28143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0.29108">
                <text:p>0.29108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0.30064">
                <text:p>0.30064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0.30951">
                <text:p>0.30951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0.31889">
                <text:p>0.31889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0.32862">
                <text:p>0.32862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0.33818">
                <text:p>0.33818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0.34748">
                <text:p>0.34748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0.35653">
                <text:p>0.35653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0.36557">
                <text:p>0.36557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0.37358">
                <text:p>0.37358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0.38262">
                <text:p>0.38262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0.39338">
                <text:p>0.39338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0.40441">
                <text:p>0.40441</text:p>
              </table:table-cell>
            </table:table-row>
            <table:table-row>
              <table:table-cell office:value-type="string">
                <text:p>42</text:p>
              </table:table-cell>
              <table:table-cell office:value-type="float" office:value="0.41543">
                <text:p>0.41543</text:p>
              </table:table-cell>
            </table:table-row>
            <table:table-row>
              <table:table-cell office:value-type="string">
                <text:p>43</text:p>
              </table:table-cell>
              <table:table-cell office:value-type="float" office:value="0.42447">
                <text:p>0.42447</text:p>
              </table:table-cell>
            </table:table-row>
            <table:table-row>
              <table:table-cell office:value-type="string">
                <text:p>44</text:p>
              </table:table-cell>
              <table:table-cell office:value-type="float" office:value="0.4311">
                <text:p>0.4311</text:p>
              </table:table-cell>
            </table:table-row>
            <table:table-row>
              <table:table-cell office:value-type="string">
                <text:p>45</text:p>
              </table:table-cell>
              <table:table-cell office:value-type="float" office:value="0.43713">
                <text:p>0.43713</text:p>
              </table:table-cell>
            </table:table-row>
            <table:table-row>
              <table:table-cell office:value-type="string">
                <text:p>46</text:p>
              </table:table-cell>
              <table:table-cell office:value-type="float" office:value="0.44437">
                <text:p>0.44437</text:p>
              </table:table-cell>
            </table:table-row>
            <table:table-row>
              <table:table-cell office:value-type="string">
                <text:p>47</text:p>
              </table:table-cell>
              <table:table-cell office:value-type="float" office:value="0.44437">
                <text:p>0.44437</text:p>
              </table:table-cell>
            </table:table-row>
            <table:table-row>
              <table:table-cell office:value-type="string">
                <text:p>48</text:p>
              </table:table-cell>
              <table:table-cell office:value-type="float" office:value="0.4417">
                <text:p>0.4417</text:p>
              </table:table-cell>
            </table:table-row>
            <table:table-row>
              <table:table-cell office:value-type="string">
                <text:p>49</text:p>
              </table:table-cell>
              <table:table-cell office:value-type="float" office:value="0.35851">
                <text:p>0.35851</text:p>
              </table:table-cell>
            </table:table-row>
            <table:table-row>
              <table:table-cell office:value-type="string">
                <text:p>50</text:p>
              </table:table-cell>
              <table:table-cell office:value-type="float" office:value="0.22218">
                <text:p>0.22218</text:p>
              </table:table-cell>
            </table:table-row>
            <table:table-row>
              <table:table-cell office:value-type="string">
                <text:p>51</text:p>
              </table:table-cell>
              <table:table-cell office:value-type="float" office:value="0.08104">
                <text:p>0.08104</text:p>
              </table:table-cell>
            </table:table-row>
            <table:table-row>
              <table:table-cell office:value-type="string">
                <text:p>52</text:p>
              </table:table-cell>
              <table:table-cell office:value-type="float" office:value="-0.05133">
                <text:p>-0.05133</text:p>
              </table:table-cell>
            </table:table-row>
            <table:table-row>
              <table:table-cell office:value-type="string">
                <text:p>53</text:p>
              </table:table-cell>
              <table:table-cell office:value-type="float" office:value="-0.10463">
                <text:p>-0.10463</text:p>
              </table:table-cell>
            </table:table-row>
            <table:table-row>
              <table:table-cell office:value-type="string">
                <text:p>54</text:p>
              </table:table-cell>
              <table:table-cell office:value-type="float" office:value="-0.10687">
                <text:p>-0.10687</text:p>
              </table:table-cell>
            </table:table-row>
            <table:table-row>
              <table:table-cell office:value-type="string">
                <text:p>55</text:p>
              </table:table-cell>
              <table:table-cell office:value-type="float" office:value="-0.10739">
                <text:p>-0.10739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5.2$Linux_X86_64 LibreOffice_project/6d2b0d33fb0f5da53a12f98bed3e9973e56ff1f0</meta:generator>
  </office:meta>
</office:document-meta>
</file>

<file path=Object 7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8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5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loext:major-origin="0.5" chart:axis-position="start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chart:axis-position="start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13pt" style:font-size-asian="13pt" style:font-size-complex="13pt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fals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false"/>
      <style:graphic-properties svg:stroke-width="0.08cm" svg:stroke-color="#ff420e" draw:fill-color="#ff420e" dr3d:edge-rounding="5%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down" chart:symbol-width="0.25cm" chart:symbol-height="0.25cm" chart:link-data-style-to-source="false"/>
      <style:graphic-properties svg:stroke-width="0.08cm" svg:stroke-color="#ffd320" draw:fill-color="#ffd320" dr3d:edge-rounding="5%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fals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arrow-right" chart:symbol-width="0.25cm" chart:symbol-height="0.25cm" chart:link-data-style-to-source="fals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4" style:family="chart" style:data-style-name="N0">
      <style:chart-properties chart:symbol-type="named-symbol" chart:symbol-name="arrow-left" chart:symbol-width="0.25cm" chart:symbol-height="0.25cm" chart:link-data-style-to-source="fals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5" style:family="chart" style:data-style-name="N0">
      <style:chart-properties chart:symbol-type="named-symbol" chart:symbol-name="bow-tie" chart:symbol-width="0.25cm" chart:symbol-height="0.25cm" chart:link-data-style-to-source="fals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6" style:family="chart" style:data-style-name="N0">
      <style:chart-properties chart:symbol-type="named-symbol" chart:symbol-name="hourglass" chart:symbol-width="0.25cm" chart:symbol-height="0.25cm" chart:link-data-style-to-source="false"/>
      <style:graphic-properties svg:stroke-width="0.08cm" svg:stroke-color="#aecf00" draw:fill-color="#aecf00"/>
      <style:text-properties fo:font-size="10pt" style:font-size-asian="10pt" style:font-size-complex="10pt"/>
    </style:style>
    <style:style style:name="ch17" style:family="chart" style:data-style-name="N0">
      <style:chart-properties chart:symbol-type="named-symbol" chart:symbol-name="circle" chart:symbol-width="0.25cm" chart:symbol-height="0.25cm" chart:link-data-style-to-source="false"/>
      <style:graphic-properties svg:stroke-width="0.08cm" svg:stroke-color="#4b1f6f" draw:fill-color="#4b1f6f"/>
      <style:text-properties fo:font-size="10pt" style:font-size-asian="10pt" style:font-size-complex="10pt"/>
    </style:style>
    <style:style style:name="ch18" style:family="chart">
      <style:graphic-properties draw:stroke="solid" svg:stroke-color="#b3b3b3" draw:fill="none" draw:fill-color="#e6e6e6"/>
    </style:style>
    <style:style style:name="ch19" style:family="chart">
      <style:graphic-properties svg:stroke-color="#b3b3b3" draw:fill-color="#cccccc"/>
    </style:style>
    <style:style style:name="T1" style:family="text">
      <style:text-properties fo:font-size="9pt" style:font-size-asian="9pt" style:font-size-complex="9pt"/>
    </style:style>
  </office:automatic-styles>
  <office:body>
    <office:chart>
      <chart:chart svg:width="22.458cm" svg:height="12.89cm" xlink:href=".." xlink:type="simple" chart:class="chart:scatter" chart:style-name="ch1">
        <chart:title svg:x="8.858cm" svg:y="0.393cm" chart:style-name="ch2">
          <text:p>Normal Probability Plot</text:p>
        </chart:title>
        <chart:legend chart:legend-position="end" svg:x="17.692cm" svg:y="4.154cm" style:legend-expansion="high" chart:style-name="ch3"/>
        <chart:plot-area chart:style-name="ch4" svg:x="1.46cm" svg:y="1.429cm" svg:width="15.783cm" svg:height="10.223cm">
          <chart:coordinate-region svg:x="2.304cm" svg:y="1.628cm" svg:width="14.842cm" svg:height="9.377cm"/>
          <chart:axis chart:dimension="x" chart:name="primary-x" chart:style-name="ch5">
            <chart:title svg:x="8.05cm" svg:y="11.909cm" chart:style-name="ch2">
              <text:p><text:span text:style-name="T1">Expected Z-score</text:span></text:p>
            </chart:title>
            <chart:grid chart:style-name="ch6" chart:class="major"/>
          </chart:axis>
          <chart:axis chart:dimension="y" chart:name="primary-y" chart:style-name="ch7">
            <chart:title svg:x="0.451cm" svg:y="7.135cm" chart:style-name="ch8">
              <text:p><text:span text:style-name="T1">Z-score</text:span></text:p>
            </chart:title>
            <chart:grid chart:style-name="ch6" chart:class="major"/>
          </chart:axis>
          <chart:series chart:style-name="ch9" chart:values-cell-range-address="'tensile v2 summer 2026'.C51:'tensile v2 summer 2026'.C91" chart:label-cell-address="'tensile v2 summer 2026'.C50:'tensile v2 summer 2026'.C50" chart:class="chart:scatter">
            <chart:domain table:cell-range-address="'tensile v2 summer 2026'.B51:'tensile v2 summer 2026'.B91"/>
            <chart:data-point chart:repeated="41"/>
          </chart:series>
          <chart:series chart:style-name="ch10" chart:values-cell-range-address="'tensile v2 summer 2026'.D51:'tensile v2 summer 2026'.D91" chart:label-cell-address="'tensile v2 summer 2026'.D50:'tensile v2 summer 2026'.D50" chart:class="chart:scatter">
            <chart:data-point chart:repeated="41"/>
          </chart:series>
          <chart:series chart:style-name="ch11" chart:values-cell-range-address="'tensile v2 summer 2026'.E51:'tensile v2 summer 2026'.E91" chart:label-cell-address="'tensile v2 summer 2026'.E50:'tensile v2 summer 2026'.E50" chart:class="chart:scatter">
            <chart:data-point chart:repeated="41"/>
          </chart:series>
          <chart:series chart:style-name="ch12" chart:values-cell-range-address="'tensile v2 summer 2026'.F51:'tensile v2 summer 2026'.F91" chart:label-cell-address="'tensile v2 summer 2026'.F50:'tensile v2 summer 2026'.F50" chart:class="chart:scatter">
            <chart:data-point chart:repeated="41"/>
          </chart:series>
          <chart:series chart:style-name="ch13" chart:values-cell-range-address="'tensile v2 summer 2026'.G51:'tensile v2 summer 2026'.G91" chart:label-cell-address="'tensile v2 summer 2026'.G50:'tensile v2 summer 2026'.G50" chart:class="chart:scatter">
            <chart:data-point chart:repeated="41"/>
          </chart:series>
          <chart:series chart:style-name="ch14" chart:values-cell-range-address="'tensile v2 summer 2026'.H51:'tensile v2 summer 2026'.H91" chart:label-cell-address="'tensile v2 summer 2026'.H50:'tensile v2 summer 2026'.H50" chart:class="chart:scatter">
            <chart:data-point chart:repeated="41"/>
          </chart:series>
          <chart:series chart:style-name="ch15" chart:values-cell-range-address="'tensile v2 summer 2026'.I51:'tensile v2 summer 2026'.I91" chart:label-cell-address="'tensile v2 summer 2026'.I50:'tensile v2 summer 2026'.I50" chart:class="chart:scatter">
            <chart:data-point chart:repeated="41"/>
          </chart:series>
          <chart:series chart:style-name="ch16" chart:values-cell-range-address="'tensile v2 summer 2026'.J51:'tensile v2 summer 2026'.J91" chart:label-cell-address="'tensile v2 summer 2026'.J50:'tensile v2 summer 2026'.J50" chart:class="chart:scatter">
            <chart:data-point chart:repeated="41"/>
          </chart:series>
          <chart:series chart:style-name="ch17" chart:values-cell-range-address="'tensile v2 summer 2026'.K51:'tensile v2 summer 2026'.K91" chart:label-cell-address="'tensile v2 summer 2026'.K50:'tensile v2 summer 2026'.K50" chart:class="chart:scatter">
            <chart:data-point chart:repeated="41"/>
          </chart:series>
          <chart:wall chart:style-name="ch18"/>
          <chart:floor chart:style-name="ch1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B</text:p>
              </table:table-cell>
              <table:table-cell office:value-type="string">
                <text:p>Pulling Force (kg)</text:p>
                <draw:g>
                  <svg:desc>'tensile v2 summer 2026'.C50:'tensile v2 summer 2026'.C50</svg:desc>
                </draw:g>
              </table:table-cell>
              <table:table-cell office:value-type="string">
                <text:p>Ultimate Load (N)</text:p>
                <draw:g>
                  <svg:desc>'tensile v2 summer 2026'.D50:'tensile v2 summer 2026'.D50</svg:desc>
                </draw:g>
              </table:table-cell>
              <table:table-cell office:value-type="string">
                <text:p>Tensile Strength (kPa)</text:p>
                <draw:g>
                  <svg:desc>'tensile v2 summer 2026'.E50:'tensile v2 summer 2026'.E50</svg:desc>
                </draw:g>
              </table:table-cell>
              <table:table-cell office:value-type="string">
                <text:p>-</text:p>
                <draw:g>
                  <svg:desc>'tensile v2 summer 2026'.F50:'tensile v2 summer 2026'.F50</svg:desc>
                </draw:g>
              </table:table-cell>
              <table:table-cell office:value-type="string">
                <text:p>-</text:p>
                <draw:g>
                  <svg:desc>'tensile v2 summer 2026'.G50:'tensile v2 summer 2026'.G50</svg:desc>
                </draw:g>
              </table:table-cell>
              <table:table-cell office:value-type="string">
                <text:p>-</text:p>
                <draw:g>
                  <svg:desc>'tensile v2 summer 2026'.H50:'tensile v2 summer 2026'.H50</svg:desc>
                </draw:g>
              </table:table-cell>
              <table:table-cell office:value-type="string">
                <text:p>-</text:p>
                <draw:g>
                  <svg:desc>'tensile v2 summer 2026'.I50:'tensile v2 summer 2026'.I50</svg:desc>
                </draw:g>
              </table:table-cell>
              <table:table-cell office:value-type="string">
                <text:p>-</text:p>
                <draw:g>
                  <svg:desc>'tensile v2 summer 2026'.J50:'tensile v2 summer 2026'.J50</svg:desc>
                </draw:g>
              </table:table-cell>
              <table:table-cell office:value-type="string">
                <text:p>-</text:p>
                <draw:g>
                  <svg:desc>'tensile v2 summer 2026'.K50:'tensile v2 summer 2026'.K50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-1.95996398454005">
                <text:p>-1.95996398454005</text:p>
                <draw:g>
                  <svg:desc>'tensile v2 summer 2026'.B51:'tensile v2 summer 2026'.B91</svg:desc>
                </draw:g>
              </table:table-cell>
              <table:table-cell office:value-type="float" office:value="-1.4207839665475">
                <text:p>-1.4207839665475</text:p>
                <draw:g>
                  <svg:desc>'tensile v2 summer 2026'.C51:'tensile v2 summer 2026'.C91</svg:desc>
                </draw:g>
              </table:table-cell>
              <table:table-cell office:value-type="float" office:value="-1.4207839665475">
                <text:p>-1.4207839665475</text:p>
                <draw:g>
                  <svg:desc>'tensile v2 summer 2026'.D51:'tensile v2 summer 2026'.D91</svg:desc>
                </draw:g>
              </table:table-cell>
              <table:table-cell office:value-type="float" office:value="-1.42078396654751">
                <text:p>-1.42078396654751</text:p>
                <draw:g>
                  <svg:desc>'tensile v2 summer 2026'.E51:'tensile v2 summer 2026'.E91</svg:desc>
                </draw:g>
              </table:table-cell>
              <table:table-cell office:value-type="float" office:value="NaN">
                <text:p>NaN</text:p>
                <draw:g>
                  <svg:desc>'tensile v2 summer 2026'.F51:'tensile v2 summer 2026'.F91</svg:desc>
                </draw:g>
              </table:table-cell>
              <table:table-cell office:value-type="float" office:value="NaN">
                <text:p>NaN</text:p>
                <draw:g>
                  <svg:desc>'tensile v2 summer 2026'.G51:'tensile v2 summer 2026'.G91</svg:desc>
                </draw:g>
              </table:table-cell>
              <table:table-cell office:value-type="float" office:value="NaN">
                <text:p>NaN</text:p>
                <draw:g>
                  <svg:desc>'tensile v2 summer 2026'.H51:'tensile v2 summer 2026'.H91</svg:desc>
                </draw:g>
              </table:table-cell>
              <table:table-cell office:value-type="float" office:value="NaN">
                <text:p>NaN</text:p>
                <draw:g>
                  <svg:desc>'tensile v2 summer 2026'.I51:'tensile v2 summer 2026'.I91</svg:desc>
                </draw:g>
              </table:table-cell>
              <table:table-cell office:value-type="float" office:value="NaN">
                <text:p>NaN</text:p>
                <draw:g>
                  <svg:desc>'tensile v2 summer 2026'.J51:'tensile v2 summer 2026'.J91</svg:desc>
                </draw:g>
              </table:table-cell>
              <table:table-cell office:value-type="float" office:value="NaN">
                <text:p>NaN</text:p>
                <draw:g>
                  <svg:desc>'tensile v2 summer 2026'.K51:'tensile v2 summer 2026'.K9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-1.43953147093846">
                <text:p>-1.43953147093846</text:p>
              </table:table-cell>
              <table:table-cell office:value-type="float" office:value="-1.11371511259709">
                <text:p>-1.11371511259709</text:p>
              </table:table-cell>
              <table:table-cell office:value-type="float" office:value="-1.11371511259709">
                <text:p>-1.11371511259709</text:p>
              </table:table-cell>
              <table:table-cell office:value-type="float" office:value="-1.11371511259709">
                <text:p>-1.113715112597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-1.15034938037601">
                <text:p>-1.15034938037601</text:p>
              </table:table-cell>
              <table:table-cell office:value-type="float" office:value="-0.901128982939108">
                <text:p>-0.901128982939108</text:p>
              </table:table-cell>
              <table:table-cell office:value-type="float" office:value="-0.901128982939107">
                <text:p>-0.901128982939107</text:p>
              </table:table-cell>
              <table:table-cell office:value-type="float" office:value="-0.901128982939108">
                <text:p>-0.9011289829391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-0.93458929107348">
                <text:p>-0.93458929107348</text:p>
              </table:table-cell>
              <table:table-cell office:value-type="float" office:value="-0.85388762079289">
                <text:p>-0.85388762079289</text:p>
              </table:table-cell>
              <table:table-cell office:value-type="float" office:value="-0.85388762079289">
                <text:p>-0.85388762079289</text:p>
              </table:table-cell>
              <table:table-cell office:value-type="float" office:value="-0.853887620792891">
                <text:p>-0.8538876207928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-0.755415026360469">
                <text:p>-0.755415026360469</text:p>
              </table:table-cell>
              <table:table-cell office:value-type="float" office:value="-0.747594555963899">
                <text:p>-0.747594555963899</text:p>
              </table:table-cell>
              <table:table-cell office:value-type="float" office:value="-0.747594555963898">
                <text:p>-0.747594555963898</text:p>
              </table:table-cell>
              <table:table-cell office:value-type="float" office:value="-0.7475945559639">
                <text:p>-0.74759455596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-0.597760126042478">
                <text:p>-0.597760126042478</text:p>
              </table:table-cell>
              <table:table-cell office:value-type="float" office:value="-0.700353193817681">
                <text:p>-0.700353193817681</text:p>
              </table:table-cell>
              <table:table-cell office:value-type="float" office:value="-0.700353193817681">
                <text:p>-0.700353193817681</text:p>
              </table:table-cell>
              <table:table-cell office:value-type="float" office:value="-0.700353193817683">
                <text:p>-0.7003531938176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-0.453762190169879">
                <text:p>-0.453762190169879</text:p>
              </table:table-cell>
              <table:table-cell office:value-type="float" office:value="-0.653111831671463">
                <text:p>-0.653111831671463</text:p>
              </table:table-cell>
              <table:table-cell office:value-type="float" office:value="-0.653111831671463">
                <text:p>-0.653111831671463</text:p>
              </table:table-cell>
              <table:table-cell office:value-type="float" office:value="-0.653111831671464">
                <text:p>-0.6531118316714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-0.318639363964375">
                <text:p>-0.318639363964375</text:p>
              </table:table-cell>
              <table:table-cell office:value-type="float" office:value="-0.334232637184493">
                <text:p>-0.334232637184493</text:p>
              </table:table-cell>
              <table:table-cell office:value-type="float" office:value="-0.334232637184491">
                <text:p>-0.334232637184491</text:p>
              </table:table-cell>
              <table:table-cell office:value-type="float" office:value="-0.334232637184492">
                <text:p>-0.3342326371844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-0.189118426272793">
                <text:p>-0.189118426272793</text:p>
              </table:table-cell>
              <table:table-cell office:value-type="float" office:value="-0.322422296647938">
                <text:p>-0.322422296647938</text:p>
              </table:table-cell>
              <table:table-cell office:value-type="float" office:value="-0.322422296647937">
                <text:p>-0.322422296647937</text:p>
              </table:table-cell>
              <table:table-cell office:value-type="float" office:value="-0.322422296647939">
                <text:p>-0.3224222966479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-0.0627067779432138">
                <text:p>-0.0627067779432138</text:p>
              </table:table-cell>
              <table:table-cell office:value-type="float" office:value="-0.239749912892057">
                <text:p>-0.239749912892057</text:p>
              </table:table-cell>
              <table:table-cell office:value-type="float" office:value="-0.239749912892055">
                <text:p>-0.239749912892055</text:p>
              </table:table-cell>
              <table:table-cell office:value-type="float" office:value="-0.239749912892056">
                <text:p>-0.2397499128920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0.0627067779432138">
                <text:p>0.0627067779432138</text:p>
              </table:table-cell>
              <table:table-cell office:value-type="float" office:value="-0.157077529136175">
                <text:p>-0.157077529136175</text:p>
              </table:table-cell>
              <table:table-cell office:value-type="float" office:value="-0.157077529136174">
                <text:p>-0.157077529136174</text:p>
              </table:table-cell>
              <table:table-cell office:value-type="float" office:value="-0.157077529136175">
                <text:p>-0.1570775291361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0.189118426272792">
                <text:p>0.189118426272792</text:p>
              </table:table-cell>
              <table:table-cell office:value-type="float" office:value="0.00826723837558789">
                <text:p>0.00826723837558789</text:p>
              </table:table-cell>
              <table:table-cell office:value-type="float" office:value="0.00826723837558889">
                <text:p>0.00826723837558889</text:p>
              </table:table-cell>
              <table:table-cell office:value-type="float" office:value="0.00826723837558772">
                <text:p>0.008267238375587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0.318639363964375">
                <text:p>0.318639363964375</text:p>
              </table:table-cell>
              <table:table-cell office:value-type="float" office:value="0.114560303204578">
                <text:p>0.114560303204578</text:p>
              </table:table-cell>
              <table:table-cell office:value-type="float" office:value="0.11456030320458">
                <text:p>0.11456030320458</text:p>
              </table:table-cell>
              <table:table-cell office:value-type="float" office:value="0.114560303204579">
                <text:p>0.1145603032045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0.45376219016988">
                <text:p>0.45376219016988</text:p>
              </table:table-cell>
              <table:table-cell office:value-type="float" office:value="0.362577454472222">
                <text:p>0.362577454472222</text:p>
              </table:table-cell>
              <table:table-cell office:value-type="float" office:value="0.362577454472223">
                <text:p>0.362577454472223</text:p>
              </table:table-cell>
              <table:table-cell office:value-type="float" office:value="0.362577454472221">
                <text:p>0.3625774544722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0.597760126042478">
                <text:p>0.597760126042478</text:p>
              </table:table-cell>
              <table:table-cell office:value-type="float" office:value="0.398008476081886">
                <text:p>0.398008476081886</text:p>
              </table:table-cell>
              <table:table-cell office:value-type="float" office:value="0.398008476081886">
                <text:p>0.398008476081886</text:p>
              </table:table-cell>
              <table:table-cell office:value-type="float" office:value="0.398008476081886">
                <text:p>0.3980084760818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0.755415026360469">
                <text:p>0.755415026360469</text:p>
              </table:table-cell>
              <table:table-cell office:value-type="float" office:value="0.693266989495748">
                <text:p>0.693266989495748</text:p>
              </table:table-cell>
              <table:table-cell office:value-type="float" office:value="0.693266989495749">
                <text:p>0.693266989495749</text:p>
              </table:table-cell>
              <table:table-cell office:value-type="float" office:value="0.693266989495748">
                <text:p>0.6932669894957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0.93458929107348">
                <text:p>0.93458929107348</text:p>
              </table:table-cell>
              <table:table-cell office:value-type="float" office:value="0.764129032715075">
                <text:p>0.764129032715075</text:p>
              </table:table-cell>
              <table:table-cell office:value-type="float" office:value="0.764129032715076">
                <text:p>0.764129032715076</text:p>
              </table:table-cell>
              <table:table-cell office:value-type="float" office:value="0.764129032715075">
                <text:p>0.7641290327150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1.15034938037601">
                <text:p>1.15034938037601</text:p>
              </table:table-cell>
              <table:table-cell office:value-type="float" office:value="0.834991075934402">
                <text:p>0.834991075934402</text:p>
              </table:table-cell>
              <table:table-cell office:value-type="float" office:value="0.834991075934403">
                <text:p>0.834991075934403</text:p>
              </table:table-cell>
              <table:table-cell office:value-type="float" office:value="0.834991075934402">
                <text:p>0.8349910759344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1.43953147093846">
                <text:p>1.43953147093846</text:p>
              </table:table-cell>
              <table:table-cell office:value-type="float" office:value="1.34283571900625">
                <text:p>1.34283571900625</text:p>
              </table:table-cell>
              <table:table-cell office:value-type="float" office:value="1.34283571900625">
                <text:p>1.34283571900625</text:p>
              </table:table-cell>
              <table:table-cell office:value-type="float" office:value="1.34283571900624">
                <text:p>1.342835719006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1.95996398454005">
                <text:p>1.95996398454005</text:p>
              </table:table-cell>
              <table:table-cell office:value-type="float" office:value="2.92542135090455">
                <text:p>2.92542135090455</text:p>
              </table:table-cell>
              <table:table-cell office:value-type="float" office:value="2.92542135090455">
                <text:p>2.92542135090455</text:p>
              </table:table-cell>
              <table:table-cell office:value-type="float" office:value="2.92542135090455">
                <text:p>2.925421350904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8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5.2$Linux_X86_64 LibreOffice_project/6d2b0d33fb0f5da53a12f98bed3e9973e56ff1f0</meta:generator>
  </office:meta>
</office:document-meta>
</file>

<file path=Object 8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9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5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loext:major-origin="0.5" chart:axis-position="start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minimum="-3" chart:maximum="3" chart:interval-major="0.5" chart:interval-minor-divisor="2" chart:reverse-direction="false" text:line-break="false" loext:try-staggering-first="false" chart:link-data-style-to-source="false" chart:axis-position="start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13pt" style:font-size-asian="13pt" style:font-size-complex="13pt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fals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diamond" chart:symbol-width="0.25cm" chart:symbol-height="0.25cm" chart:link-data-style-to-source="false"/>
      <style:graphic-properties svg:stroke-width="0.08cm" svg:stroke-color="#ff420e" draw:fill-color="#ff420e" dr3d:edge-rounding="5%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down" chart:symbol-width="0.25cm" chart:symbol-height="0.25cm" chart:link-data-style-to-source="false"/>
      <style:graphic-properties svg:stroke-width="0.08cm" svg:stroke-color="#ffd320" draw:fill-color="#ffd320" dr3d:edge-rounding="5%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fals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arrow-right" chart:symbol-width="0.25cm" chart:symbol-height="0.25cm" chart:link-data-style-to-source="fals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4" style:family="chart" style:data-style-name="N0">
      <style:chart-properties chart:symbol-type="named-symbol" chart:symbol-name="arrow-left" chart:symbol-width="0.25cm" chart:symbol-height="0.25cm" chart:link-data-style-to-source="fals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5" style:family="chart" style:data-style-name="N0">
      <style:chart-properties chart:symbol-type="named-symbol" chart:symbol-name="bow-tie" chart:symbol-width="0.25cm" chart:symbol-height="0.25cm" chart:link-data-style-to-source="fals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6" style:family="chart" style:data-style-name="N0">
      <style:chart-properties chart:symbol-type="named-symbol" chart:symbol-name="hourglass" chart:symbol-width="0.25cm" chart:symbol-height="0.25cm" chart:link-data-style-to-source="false"/>
      <style:graphic-properties svg:stroke-width="0.08cm" svg:stroke-color="#aecf00" draw:fill-color="#aecf00"/>
      <style:text-properties fo:font-size="10pt" style:font-size-asian="10pt" style:font-size-complex="10pt"/>
    </style:style>
    <style:style style:name="ch17" style:family="chart" style:data-style-name="N0">
      <style:chart-properties chart:symbol-type="named-symbol" chart:symbol-name="circle" chart:symbol-width="0.25cm" chart:symbol-height="0.25cm" chart:link-data-style-to-source="false"/>
      <style:graphic-properties svg:stroke-width="0.08cm" svg:stroke-color="#4b1f6f" draw:fill-color="#4b1f6f"/>
      <style:text-properties fo:font-size="10pt" style:font-size-asian="10pt" style:font-size-complex="10pt"/>
    </style:style>
    <style:style style:name="ch18" style:family="chart">
      <style:graphic-properties draw:stroke="solid" svg:stroke-color="#b3b3b3" draw:fill="none" draw:fill-color="#e6e6e6"/>
    </style:style>
    <style:style style:name="ch19" style:family="chart">
      <style:graphic-properties svg:stroke-color="#b3b3b3" draw:fill-color="#cccccc"/>
    </style:style>
    <style:style style:name="T1" style:family="text">
      <style:text-properties fo:font-size="9pt" style:font-size-asian="9pt" style:font-size-complex="9pt"/>
    </style:style>
  </office:automatic-styles>
  <office:body>
    <office:chart>
      <chart:chart svg:width="22.458cm" svg:height="12.89cm" xlink:href=".." xlink:type="simple" chart:class="chart:scatter" chart:style-name="ch1">
        <chart:title svg:x="8.858cm" svg:y="0.393cm" chart:style-name="ch2">
          <text:p>Normal Probability Plot</text:p>
        </chart:title>
        <chart:legend chart:legend-position="end" svg:x="17.768cm" svg:y="4.154cm" style:legend-expansion="high" chart:style-name="ch3"/>
        <chart:plot-area chart:style-name="ch4" svg:x="1.46cm" svg:y="1.429cm" svg:width="15.859cm" svg:height="10.223cm">
          <chart:coordinate-region svg:x="2.304cm" svg:y="1.628cm" svg:width="14.918cm" svg:height="9.377cm"/>
          <chart:axis chart:dimension="x" chart:name="primary-x" chart:style-name="ch5">
            <chart:title svg:x="8.088cm" svg:y="11.909cm" chart:style-name="ch2">
              <text:p><text:span text:style-name="T1">Expected Z-score</text:span></text:p>
            </chart:title>
            <chart:grid chart:style-name="ch6" chart:class="major"/>
          </chart:axis>
          <chart:axis chart:dimension="y" chart:name="primary-y" chart:style-name="ch7">
            <chart:title svg:x="0.451cm" svg:y="7.135cm" chart:style-name="ch8">
              <text:p><text:span text:style-name="T1">Z-score</text:span></text:p>
            </chart:title>
            <chart:grid chart:style-name="ch6" chart:class="major"/>
          </chart:axis>
          <chart:series chart:style-name="ch9" chart:values-cell-range-address="'shatter index v1 summer 2026'.C51:'shatter index v1 summer 2026'.C91" chart:label-cell-address="'shatter index v1 summer 2026'.C50:'shatter index v1 summer 2026'.C50" chart:class="chart:scatter">
            <chart:domain table:cell-range-address="'shatter index v1 summer 2026'.B51:'shatter index v1 summer 2026'.B91"/>
            <chart:data-point chart:repeated="41"/>
          </chart:series>
          <chart:series chart:style-name="ch10" chart:values-cell-range-address="'shatter index v1 summer 2026'.D51:'shatter index v1 summer 2026'.D91" chart:label-cell-address="'shatter index v1 summer 2026'.D50:'shatter index v1 summer 2026'.D50" chart:class="chart:scatter">
            <chart:data-point chart:repeated="41"/>
          </chart:series>
          <chart:series chart:style-name="ch11" chart:values-cell-range-address="'shatter index v1 summer 2026'.E51:'shatter index v1 summer 2026'.E91" chart:label-cell-address="'shatter index v1 summer 2026'.E50:'shatter index v1 summer 2026'.E50" chart:class="chart:scatter">
            <chart:data-point chart:repeated="41"/>
          </chart:series>
          <chart:series chart:style-name="ch12" chart:values-cell-range-address="'shatter index v1 summer 2026'.F51:'shatter index v1 summer 2026'.F91" chart:label-cell-address="'shatter index v1 summer 2026'.F50:'shatter index v1 summer 2026'.F50" chart:class="chart:scatter">
            <chart:data-point chart:repeated="41"/>
          </chart:series>
          <chart:series chart:style-name="ch13" chart:values-cell-range-address="'shatter index v1 summer 2026'.G51:'shatter index v1 summer 2026'.G91" chart:label-cell-address="'shatter index v1 summer 2026'.G50:'shatter index v1 summer 2026'.G50" chart:class="chart:scatter">
            <chart:data-point chart:repeated="41"/>
          </chart:series>
          <chart:series chart:style-name="ch14" chart:values-cell-range-address="'shatter index v1 summer 2026'.H51:'shatter index v1 summer 2026'.H91" chart:label-cell-address="'shatter index v1 summer 2026'.H50:'shatter index v1 summer 2026'.H50" chart:class="chart:scatter">
            <chart:data-point chart:repeated="41"/>
          </chart:series>
          <chart:series chart:style-name="ch15" chart:values-cell-range-address="'shatter index v1 summer 2026'.I51:'shatter index v1 summer 2026'.I91" chart:label-cell-address="'shatter index v1 summer 2026'.I50:'shatter index v1 summer 2026'.I50" chart:class="chart:scatter">
            <chart:data-point chart:repeated="41"/>
          </chart:series>
          <chart:series chart:style-name="ch16" chart:values-cell-range-address="'shatter index v1 summer 2026'.J51:'shatter index v1 summer 2026'.J91" chart:label-cell-address="'shatter index v1 summer 2026'.J50:'shatter index v1 summer 2026'.J50" chart:class="chart:scatter">
            <chart:data-point chart:repeated="41"/>
          </chart:series>
          <chart:series chart:style-name="ch17" chart:values-cell-range-address="'shatter index v1 summer 2026'.K51:'shatter index v1 summer 2026'.K91" chart:label-cell-address="'shatter index v1 summer 2026'.K50:'shatter index v1 summer 2026'.K50" chart:class="chart:scatter">
            <chart:data-point chart:repeated="41"/>
          </chart:series>
          <chart:wall chart:style-name="ch18"/>
          <chart:floor chart:style-name="ch1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B</text:p>
              </table:table-cell>
              <table:table-cell office:value-type="string">
                <text:p>start total weight (g)</text:p>
                <draw:g>
                  <svg:desc>'shatter index v1 summer 2026'.C50:'shatter index v1 summer 2026'.C50</svg:desc>
                </draw:g>
              </table:table-cell>
              <table:table-cell office:value-type="string">
                <text:p>sieved total weight (g)</text:p>
                <draw:g>
                  <svg:desc>'shatter index v1 summer 2026'.D50:'shatter index v1 summer 2026'.D50</svg:desc>
                </draw:g>
              </table:table-cell>
              <table:table-cell office:value-type="string">
                <text:p>retained proportion</text:p>
                <draw:g>
                  <svg:desc>'shatter index v1 summer 2026'.E50:'shatter index v1 summer 2026'.E50</svg:desc>
                </draw:g>
              </table:table-cell>
              <table:table-cell office:value-type="string">
                <text:p>-</text:p>
                <draw:g>
                  <svg:desc>'shatter index v1 summer 2026'.F50:'shatter index v1 summer 2026'.F50</svg:desc>
                </draw:g>
              </table:table-cell>
              <table:table-cell office:value-type="string">
                <text:p>-</text:p>
                <draw:g>
                  <svg:desc>'shatter index v1 summer 2026'.G50:'shatter index v1 summer 2026'.G50</svg:desc>
                </draw:g>
              </table:table-cell>
              <table:table-cell office:value-type="string">
                <text:p>-</text:p>
                <draw:g>
                  <svg:desc>'shatter index v1 summer 2026'.H50:'shatter index v1 summer 2026'.H50</svg:desc>
                </draw:g>
              </table:table-cell>
              <table:table-cell office:value-type="string">
                <text:p>-</text:p>
                <draw:g>
                  <svg:desc>'shatter index v1 summer 2026'.I50:'shatter index v1 summer 2026'.I50</svg:desc>
                </draw:g>
              </table:table-cell>
              <table:table-cell office:value-type="string">
                <text:p>-</text:p>
                <draw:g>
                  <svg:desc>'shatter index v1 summer 2026'.J50:'shatter index v1 summer 2026'.J50</svg:desc>
                </draw:g>
              </table:table-cell>
              <table:table-cell office:value-type="string">
                <text:p>-</text:p>
                <draw:g>
                  <svg:desc>'shatter index v1 summer 2026'.K50:'shatter index v1 summer 2026'.K50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-1.6906216295849">
                <text:p>-1.6906216295849</text:p>
                <draw:g>
                  <svg:desc>'shatter index v1 summer 2026'.B51:'shatter index v1 summer 2026'.B91</svg:desc>
                </draw:g>
              </table:table-cell>
              <table:table-cell office:value-type="float" office:value="-2.88597299457078">
                <text:p>-2.88597299457078</text:p>
                <draw:g>
                  <svg:desc>'shatter index v1 summer 2026'.C51:'shatter index v1 summer 2026'.C91</svg:desc>
                </draw:g>
              </table:table-cell>
              <table:table-cell office:value-type="float" office:value="-2.00569434792576">
                <text:p>-2.00569434792576</text:p>
                <draw:g>
                  <svg:desc>'shatter index v1 summer 2026'.D51:'shatter index v1 summer 2026'.D91</svg:desc>
                </draw:g>
              </table:table-cell>
              <table:table-cell office:value-type="float" office:value="-2.06915321877463">
                <text:p>-2.06915321877463</text:p>
                <draw:g>
                  <svg:desc>'shatter index v1 summer 2026'.E51:'shatter index v1 summer 2026'.E91</svg:desc>
                </draw:g>
              </table:table-cell>
              <table:table-cell office:value-type="float" office:value="NaN">
                <text:p>NaN</text:p>
                <draw:g>
                  <svg:desc>'shatter index v1 summer 2026'.F51:'shatter index v1 summer 2026'.F91</svg:desc>
                </draw:g>
              </table:table-cell>
              <table:table-cell office:value-type="float" office:value="NaN">
                <text:p>NaN</text:p>
                <draw:g>
                  <svg:desc>'shatter index v1 summer 2026'.G51:'shatter index v1 summer 2026'.G91</svg:desc>
                </draw:g>
              </table:table-cell>
              <table:table-cell office:value-type="float" office:value="NaN">
                <text:p>NaN</text:p>
                <draw:g>
                  <svg:desc>'shatter index v1 summer 2026'.H51:'shatter index v1 summer 2026'.H91</svg:desc>
                </draw:g>
              </table:table-cell>
              <table:table-cell office:value-type="float" office:value="NaN">
                <text:p>NaN</text:p>
                <draw:g>
                  <svg:desc>'shatter index v1 summer 2026'.I51:'shatter index v1 summer 2026'.I91</svg:desc>
                </draw:g>
              </table:table-cell>
              <table:table-cell office:value-type="float" office:value="NaN">
                <text:p>NaN</text:p>
                <draw:g>
                  <svg:desc>'shatter index v1 summer 2026'.J51:'shatter index v1 summer 2026'.J91</svg:desc>
                </draw:g>
              </table:table-cell>
              <table:table-cell office:value-type="float" office:value="NaN">
                <text:p>NaN</text:p>
                <draw:g>
                  <svg:desc>'shatter index v1 summer 2026'.K51:'shatter index v1 summer 2026'.K9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-1.09680356209351">
                <text:p>-1.09680356209351</text:p>
              </table:table-cell>
              <table:table-cell office:value-type="float" office:value="-0.354107115898255">
                <text:p>-0.354107115898255</text:p>
              </table:table-cell>
              <table:table-cell office:value-type="float" office:value="-1.36058797870987">
                <text:p>-1.36058797870987</text:p>
              </table:table-cell>
              <table:table-cell office:value-type="float" office:value="-0.947946821800543">
                <text:p>-0.9479468218005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-0.747858594763302">
                <text:p>-0.747858594763302</text:p>
              </table:table-cell>
              <table:table-cell office:value-type="float" office:value="0.0354107115898266">
                <text:p>0.0354107115898266</text:p>
              </table:table-cell>
              <table:table-cell office:value-type="float" office:value="-0.586460335650806">
                <text:p>-0.586460335650806</text:p>
              </table:table-cell>
              <table:table-cell office:value-type="float" office:value="-0.643430420154134">
                <text:p>-0.6434304201541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-0.472789120992267">
                <text:p>-0.472789120992267</text:p>
              </table:table-cell>
              <table:table-cell office:value-type="float" office:value="0.230169625333867">
                <text:p>0.230169625333867</text:p>
              </table:table-cell>
              <table:table-cell office:value-type="float" office:value="-0.32841778796445">
                <text:p>-0.32841778796445</text:p>
              </table:table-cell>
              <table:table-cell office:value-type="float" office:value="-0.529052163107586">
                <text:p>-0.5290521631075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-0.229884117579232">
                <text:p>-0.229884117579232</text:p>
              </table:table-cell>
              <table:table-cell office:value-type="float" office:value="0.230169625333867">
                <text:p>0.230169625333867</text:p>
              </table:table-cell>
              <table:table-cell office:value-type="float" office:value="-0.0703752402780952">
                <text:p>-0.0703752402780952</text:p>
              </table:table-cell>
              <table:table-cell office:value-type="float" office:value="-0.224743038855303">
                <text:p>-0.2247430388553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">
                <text:p>0</text:p>
              </table:table-cell>
              <table:table-cell office:value-type="float" office:value="0.230169625333867">
                <text:p>0.230169625333867</text:p>
              </table:table-cell>
              <table:table-cell office:value-type="float" office:value="0.445709855094615">
                <text:p>0.445709855094615</text:p>
              </table:table-cell>
              <table:table-cell office:value-type="float" office:value="0.261775869671495">
                <text:p>0.2617758696714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229884117579232">
                <text:p>0.229884117579232</text:p>
              </table:table-cell>
              <table:table-cell office:value-type="float" office:value="0.424928539077908">
                <text:p>0.424928539077908</text:p>
              </table:table-cell>
              <table:table-cell office:value-type="float" office:value="0.574731128937793">
                <text:p>0.574731128937793</text:p>
              </table:table-cell>
              <table:table-cell office:value-type="float" office:value="0.4129912061055">
                <text:p>0.41299120610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472789120992267">
                <text:p>0.472789120992267</text:p>
              </table:table-cell>
              <table:table-cell office:value-type="float" office:value="0.424928539077908">
                <text:p>0.424928539077908</text:p>
              </table:table-cell>
              <table:table-cell office:value-type="float" office:value="0.574731128937793">
                <text:p>0.574731128937793</text:p>
              </table:table-cell>
              <table:table-cell office:value-type="float" office:value="0.536029771775403">
                <text:p>0.5360297717754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747858594763302">
                <text:p>0.747858594763302</text:p>
              </table:table-cell>
              <table:table-cell office:value-type="float" office:value="0.424928539077908">
                <text:p>0.424928539077908</text:p>
              </table:table-cell>
              <table:table-cell office:value-type="float" office:value="0.70375240278097">
                <text:p>0.70375240278097</text:p>
              </table:table-cell>
              <table:table-cell office:value-type="float" office:value="0.81371184765561">
                <text:p>0.813711847655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1.09680356209351">
                <text:p>1.09680356209351</text:p>
              </table:table-cell>
              <table:table-cell office:value-type="float" office:value="0.424928539077908">
                <text:p>0.424928539077908</text:p>
              </table:table-cell>
              <table:table-cell office:value-type="float" office:value="0.70375240278097">
                <text:p>0.70375240278097</text:p>
              </table:table-cell>
              <table:table-cell office:value-type="float" office:value="1.06953374277466">
                <text:p>1.069533742774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1.6906216295849">
                <text:p>1.6906216295849</text:p>
              </table:table-cell>
              <table:table-cell office:value-type="float" office:value="0.814446366565989">
                <text:p>0.814446366565989</text:p>
              </table:table-cell>
              <table:table-cell office:value-type="float" office:value="1.34885877199686">
                <text:p>1.34885877199686</text:p>
              </table:table-cell>
              <table:table-cell office:value-type="float" office:value="1.32028322470953">
                <text:p>1.320283224709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9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5.2$Linux_X86_64 LibreOffice_project/6d2b0d33fb0f5da53a12f98bed3e9973e56ff1f0</meta:generator>
  </office:meta>
</office:document-meta>
</file>

<file path=Object 9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